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r. Droesenweg 7, 5964NC Meterik, aangevraagde Omgevingsvergunning (9 jun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plaatsen van een WKK omkasting voor buitenopstelling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277966</text:span><text:line-break/><text:date style:data-style-name="dag" text:fixed="true" text:date-value="2026-06-11"/><text:line-break/><text:date style:data-style-name="jaar" text:fixed="true" text:date-value="2026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7966</text:span><text:date style:data-style-name="nicedate" text:fixed="true" text:date-value="2026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7966</text:span><text:date style:data-style-name="nicedate" text:fixed="true" text:date-value="2026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924</meta:user-defined>
    <meta:user-defined meta:name="DCTERMS.abstract">Betreft: Aanvraag op locatie Dr. Droesenweg 7, 5964NC Meter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Dr. Droesenweg 7, 5964NC Meterik, aangevraagde Omgevingsvergunning (9 juni 2026)</meta:user-defined>
    <meta:user-defined meta:name="DCTERMS.W3CDTF/DCTERMS.available">2026-06-11</meta:user-defined>
    <meta:user-defined meta:name="DCTERMS.W3CDTF/OVERHEIDop.jaargang">2026</meta:user-defined>
    <meta:user-defined meta:name="OVERHEIDop.publicationIssue">277966</meta:user-defined>
    <meta:user-defined meta:name="OVERHEIDop.GmbID/DC.identifier">gmb-2026-277966</meta:user-defined>
    <meta:user-defined meta:name="OVERHEIDop.versieInformatie"/>
  </office:meta>
</office:document-meta>
</file>