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kondiging verkoop van 17 woningbouwkavels in Marknesse voor het zelf bouwen van een woning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In Marknesse Zuid fase 3 verloot gemeente Noordoostpolder 17 bouwkavels voor de particuliere verkoop. Hiervan zijn 8 kavels bestemd voor twee-onder-één-kapwoningen en 9 voor vrijstaande woningen. De kavels variëren in grootte van 352 m² tot 742 m². </text:p>
            <text:p text:style-name="al"/>
            <text:p text:style-name="al"/>
            <text:p text:style-name="al">
            <text:span text:style-name="nadrukvet">Inschrijving loting</text:span>
          </text:p>
            <text:p text:style-name="al">De uitgifte van de kavels vindt plaats via een loting. De verkoopprocedure staat op <text:a xlink:href="https://woneninnoordoostpolder.nl/marknesse/" xlink:type="simple">https://woneninnoordoostpolder.nl/marknesse/</text:a>. Daar vindt u ook informatie over de prijs per kavel en overige voorwaarden voor inschrijving en verkoop.</text:p>
            <text:p text:style-name="al"/>
            <text:p text:style-name="al">Geïnteresseerden voor de koop van een kavel kunnen zich van donderdag 22 januari 2026 tot en met zondag 8 februari 2026 uitsluitend via de website: <text:a xlink:href="https://woneninnoordoostpolder.nl/marknesse/" xlink:type="simple">https://woneninnoordoostpolder.nl/marknesse/</text:a> inschrijven voor de loting. De loting van de bouwkavels vindt plaats op donderdag 19 februari 2026.</text:p>
            <text:p text:style-name="al"/>
            <text:p text:style-name="al"/>
            <text:p text:style-name="al"/>
            <text:p text:style-name="al"/>
            <text:p text:style-name="al"/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27668</text:span><text:line-break/><text:date style:data-style-name="dag" text:fixed="true" text:date-value="2026-01-22"/><text:line-break/><text:date style:data-style-name="jaar" text:fixed="true" text:date-value="2026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668</text:span><text:date style:data-style-name="nicedate" text:fixed="true" text:date-value="2026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668</text:span><text:date style:data-style-name="nicedate" text:fixed="true" text:date-value="2026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1/xml/MC-DRP-OverigeInformatie-Web-CB.xml</meta:user-defined>
    <meta:user-defined meta:name="OVERHEID.Gemeente/DC.creator">Noordoostpolder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Noordoostpolder</meta:user-defined>
    <meta:user-defined meta:name="OVERHEID.Gemeente/DCTERMS.publisher">Noordoostpolder</meta:user-defined>
    <meta:user-defined meta:name="OVERHEID.TaxonomieBeleidsagendaDecentraal/OVERHEID.category">Huisvesting | Organisatie en beleid</meta:user-defined>
    <dc:language>nl</dc:language>
    <meta:user-defined meta:name="OVERHEIDop.locatietype/OVERHEIDop.gebiedsmarkering">Gemeente</meta:user-defined>
    <meta:user-defined meta:name="DC.title">Aankondiging verkoop van 17 woningbouwkavels in Marknesse voor het zelf bouwen van een woning</meta:user-defined>
    <meta:user-defined meta:name="DCTERMS.W3CDTF/DCTERMS.available">2026-01-22</meta:user-defined>
    <meta:user-defined meta:name="DCTERMS.W3CDTF/OVERHEIDop.jaargang">2026</meta:user-defined>
    <meta:user-defined meta:name="OVERHEIDop.publicationIssue">27668</meta:user-defined>
    <meta:user-defined meta:name="OVERHEIDop.GmbID/DC.identifier">gmb-2026-27668</meta:user-defined>
    <meta:user-defined meta:name="OVERHEIDop.versieInformatie"/>
  </office:meta>
</office:document-meta>
</file>