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ost1ia7fd602a-2a2a-4039-9400-b1ef80643ecf.jpg" manifest:media-type="image/x-eps"/>
  <manifest:file-entry manifest:full-path="Pictures/Post2i3f717f9a-34d7-4f8f-8690-667807c671f1.jpg" manifest:media-type="image/x-eps"/>
  <manifest:file-entry manifest:full-path="Pictures/Post3i1af7806e-a203-4e18-ad1a-ae4d38c7bc5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verkeersbesluit Poststraat en Driekoningendwarsstraa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aaknummer: 5058654</text:p>
            <text:p text:style-name="tussenkopcur">Voornemen:</text:p>
            <text:p text:style-name="common-al">Het college van burgemeester en wethouders heeft het voornemen om een verkeersbesluit te nemen om de Poststraat aan te wijzen tot Erf, door het plaatsen van het bord G5 (Erf) en het bord G6 (Einde Erf).</text:p>
            <text:p text:style-name="common-al">Daarnaast wil het college een gehandicaptenplaats maken aan de zuidzijde van de Driekoningendwarsstraat voor huisnummer 2-2A. Hiervoor wil het college het bord E6 (Gehandicaptenparkeerplaats) laten plaatsen.</text:p>
            <text:p text:style-name="common-al"/>
            <text:p text:style-name="common-al">
            <draw:frame><draw:text-box><text:section text:name="plaatje_id1-3-2-1-1-7-1" text:style-name="plaatje">
              <text:p text:style-name="illustratie_id1-3-2-1-1-7-1-1"><draw:frame draw:style-name="illustratie_id1-3-2-1-1-7-1-1" text:anchor-type="paragraph" svg:width="70mm" svg:height="77.4mm"><draw:image xlink:href="Pictures/Post1ia7fd602a-2a2a-4039-9400-b1ef80643ecf.jpg" xlink:type="simple"/></draw:frame></text:p>
            </text:section></draw:text-box></draw:frame>
          </text:p>
            <text:p text:style-name="common-al">
            <draw:frame><draw:text-box><text:section text:name="plaatje_id1-3-2-1-1-8-1" text:style-name="plaatje">
              <text:p text:style-name="illustratie_id1-3-2-1-1-8-1-1"><draw:frame draw:style-name="illustratie_id1-3-2-1-1-8-1-1" text:anchor-type="paragraph" svg:width="70mm" svg:height="74.80000000000001mm"><draw:image xlink:href="Pictures/Post2i3f717f9a-34d7-4f8f-8690-667807c671f1.jpg" xlink:type="simple"/></draw:frame></text:p>
            </text:section></draw:text-box></draw:frame>
          </text:p>
            <text:p text:style-name="common-al">
            <draw:frame><draw:text-box><text:section text:name="plaatje_id1-3-2-1-1-9-1" text:style-name="plaatje">
              <text:p text:style-name="illustratie_id1-3-2-1-1-9-1-1"><draw:frame draw:style-name="illustratie_id1-3-2-1-1-9-1-1" text:anchor-type="paragraph" svg:width="153mm" svg:height="73.99811320754716mm"><draw:image xlink:href="Pictures/Post3i1af7806e-a203-4e18-ad1a-ae4d38c7bc59.jpg" xlink:type="simple"/></draw:frame></text:p>
            </text:section></draw:text-box></draw:frame>
          </text:p>
            <text:p text:style-name="tussenkopcur">Achtergrond en motivatie</text:p>
            <text:p text:style-name="common-al">De Driekoningenstraat, Poststraat en Driekoningendwarstraat worden aangepakt in het kader van groot onderhoud en gelijktijdig heringericht. De riolering en de waterleiding in de Poststraat en Driekoningenstraat worden vervangen, de kwaliteit van de openbare ruimte wordt verbeterd en er worden verkeersmaatregelen genomen. Voor het plaatsen van een paar verkeersborden moet een verkeersbesluit worden genomen. Dat geldt voor het plaatsen van het bord G5 (Erf) en voor het bord E6 (Gehandicaptenparkeerplaats). </text:p>
            <text:p text:style-name="common-al"/>
            <text:p text:style-name="common-al">Het college wil de Poststraat aanwijzen tot Erf. In een Erf mogen voetgangers de hele rijbaan benutten en kinderen mogen er spelen. Bestuurders mogen maximaal 15 km per uur rijden, zij mogen voetgangers niet onnodig hinderen en parkeren is alleen toegestaan in gemarkeerde vakken. Het aanwijzen en inrichten van de Poststraat tot Erf past goed bij de uitgangspunten van het Duurzaam Mobiliteitsplan van de gemeente Arnhem. Een belangrijk uitgangspunt is namelijk om de voetganger, het lopen, spelen en verblijven, prioriteit te geven boven andere weggebruikers. Omdat de maximumsnelheid verlaagt naar 15 km per uur, heeft dat een gunstig effect op de verkeersveiligheid.</text:p>
            <text:p text:style-name="common-al"/>
            <text:p text:style-name="common-al">De gemeente Arnhem wil eraan bijdragen dat mensen met een beperking een zelfstandig leven kunnen leiden en volledig kunnen deelnemen aan alle facetten van het leven. Daarvoor is het onder meer noodzakelijk dat voorzieningen en diensten die openstaan voor het publiek goed toegankelijk zijn voor personen met een beperking. Dat geldt ook voor de supermarkt en andere winkels en voorzieningen in de omgeving Spijkerlaan ter hoogte van de Driekoningendwarsstraat. Het is moeilijk om in deze omgeving een vrije parkeerplaats te vinden. De parkeerdruk is erg hoog. Daarom wil het college aan de Driekoningendwarsstraat ter hoogte van huisnummer 2-2A een algemene gehandicaptenparkeerplaats aanwijzen.</text:p>
            <text:p text:style-name="common-al"/>
            <text:p text:style-name="tussenkopcur">U kunt tot en met 29 juni 2026 uw zienswijze doorgeven</text:p>
            <text:p text:style-name="common-al">U kunt een zienswijze over het voorgenomen besluit doorgeven. Een zienswijze is een reactie waarin u uw mening over het voorgenomen besluit geeft. Uw zienswijze kan invloed hebben op het uiteindelijke besluit. </text:p>
            <text:p text:style-name="common-al">U kunt nog geen bezwaar maken. Dat kan pas als er een besluit is genomen en bekend is gemaakt.</text:p>
            <text:p text:style-name="common-al"/>
            <text:p text:style-name="common-al">Stuur uw zienswijze per voorkeur per email of per brief naar:</text:p>
            <text:p text:style-name="common-al">backoffice-handhaving@arnhem.nl</text:p>
            <text:p text:style-name="common-al">of </text:p>
            <text:p text:style-name="common-al">Het college van burgemeester en wethouders</text:p>
            <text:p text:style-name="common-al">Afdeling VHH</text:p>
            <text:p text:style-name="common-al">Backoffice Handhaving</text:p>
            <text:p text:style-name="common-al">Postbus 9200</text:p>
            <text:p text:style-name="common-al">6800 HA ARNHEM</text:p>
            <text:p text:style-name="common-al"/>
            <text:p text:style-name="last-al">Vermeldt u alstublieft het betreffende zaaknummer: 5058654.</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style:style style:family="paragraph" style:name="illustratie_id1-3-2-1-1-8-1-1" style:parent-style-name="Standard">
      <style:paragraph-properties style:line-spacing="0mm" style:text-autospace="none" ofo:line-height="0.001cm"/>
    </style:style>
    <style:style style:family="graphic" style:name="illustratie_id1-3-2-1-1-8-1-1" style:parent-style-name="Standard">
      <style:graphic-properties style:horizontal-pos="left" style:horizontal-rel="paragraph" style:vertical-pos="top" style:vertical-rel="paragraph" style:wrap="none" ofo:margin-right="3mm"/>
    </style:style>
    <style:style style:family="paragraph" style:name="illustratie_id1-3-2-1-1-9-1-1" style:parent-style-name="Standard">
      <style:paragraph-properties style:line-spacing="0mm" style:text-autospace="none" ofo:line-height="0.001cm"/>
    </style:style>
    <style:style style:family="graphic" style:name="illustratie_id1-3-2-1-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275303</text:span><text:line-break/><text:date style:data-style-name="dag" text:fixed="true" text:date-value="2026-06-10"/><text:line-break/><text:date style:data-style-name="jaar" text:fixed="true" text:date-value="2026-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5303</text:span><text:date style:data-style-name="nicedate" text:fixed="true" text:date-value="2026-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5303</text:span><text:date style:data-style-name="nicedate" text:fixed="true" text:date-value="2026-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53/xml/MC-DRP-OverigeWegverkeer-Web-ZM.xml</meta:user-defined>
    <meta:user-defined meta:name="OVERHEID.Gemeente/DC.creator">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Gemeente/OVERHEID.authority">Arnhem</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Weggebruiker/OVERHEIDvb.weggebruiker">voetgangers</meta:user-defined>
    <meta:user-defined meta:name="OVERHEIDop.verkeersbordcode">A01zb</meta:user-defined>
    <meta:user-defined meta:name="OVERHEIDop.verkeersbordcode">E6</meta:user-defined>
    <meta:user-defined meta:name="OVERHEIDop.verkeersbordcode">G5</meta:user-defined>
    <dc:language>nl</dc:language>
    <meta:user-defined meta:name="OVERHEIDop.locatietype/OVERHEIDop.gebiedsmarkering">Adres</meta:user-defined>
    <meta:user-defined meta:name="OVERHEIDop.locatietype/OVERHEIDop.gebiedsmarkering">Weg</meta:user-defined>
    <meta:user-defined meta:name="DC.title">Voornemen verkeersbesluit Poststraat en Driekoningendwarsstraat</meta:user-defined>
    <meta:user-defined meta:name="DCTERMS.W3CDTF/DCTERMS.available">2026-06-10</meta:user-defined>
    <meta:user-defined meta:name="DCTERMS.W3CDTF/OVERHEIDop.jaargang">2026</meta:user-defined>
    <meta:user-defined meta:name="OVERHEIDop.publicationIssue">275303</meta:user-defined>
    <meta:user-defined meta:name="OVERHEIDop.GmbID/DC.identifier">gmb-2026-275303</meta:user-defined>
    <meta:user-defined meta:name="OVERHEIDop.versieInformatie"/>
  </office:meta>
</office:document-meta>
</file>