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luvierplein 6 Amsterdam , 13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roenfra B.V.</text:p>
            <text:p text:style-name="common-al">Zaaknummer: OD2026-0034873</text:p>
            <text:p text:style-name="common-al">DSO nummer: 2026060100648</text:p>
            <text:p text:style-name="common-al">Ontvangstdatum melding: 01-06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789</text:span><text:line-break/><text:date style:data-style-name="dag" text:fixed="true" text:date-value="2026-06-10"/><text:line-break/><text:date style:data-style-name="jaar" text:fixed="true" text:date-value="2026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789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789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4873</meta:user-defined>
    <meta:user-defined meta:name="DCTERMS.abstract">G3817-2521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Pluvierplein 6 Amsterdam , 13 meter richting zuidwesten</meta:user-defined>
    <meta:user-defined meta:name="DCTERMS.W3CDTF/DCTERMS.available">2026-06-10</meta:user-defined>
    <meta:user-defined meta:name="DCTERMS.W3CDTF/OVERHEIDop.jaargang">2026</meta:user-defined>
    <meta:user-defined meta:name="OVERHEIDop.publicationIssue">272789</meta:user-defined>
    <meta:user-defined meta:name="OVERHEIDop.GmbID/DC.identifier">gmb-2026-272789</meta:user-defined>
    <meta:user-defined meta:name="OVERHEIDop.versieInformatie"/>
  </office:meta>
</office:document-meta>
</file>