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Oostenburgervoorstraat 226 1018M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5-06-2026</text:p>
            <text:p text:style-name="common-al">Zaakadres: Oostenburgervoorstraat 226 1018MR Amsterdam</text:p>
            <text:p text:style-name="common-al">Zaaknummer: Z2026-02420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4208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50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0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0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420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Oostenburgervoorstraat 226 1018MR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503</meta:user-defined>
    <meta:user-defined meta:name="OVERHEIDop.GmbID/DC.identifier">gmb-2026-272503</meta:user-defined>
    <meta:user-defined meta:name="OVERHEIDop.versieInformatie"/>
  </office:meta>
</office:document-meta>
</file>