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text:list-style style:name="id1-3-2-1-1-8-6">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s beeldschermen op terrassen en in de openbare ruimte</text:p>
      <text:section text:name="regeling_id1-3-2" text:style-name="regeling">
        <text:section text:name="aanhef_id1-3-2-1" text:style-name="aanhef">
          <text:section text:name="preambule_id1-3-2-1-1" text:style-name="preambule">
            <text:p text:style-name="al">De burgemeester van Maastricht:</text:p>
            <text:p text:style-name="al"/>
            <text:p text:style-name="al">Gelet op artikel 9 lid 1 Evenementenverordening gemeente Maastricht 2023, artikel 2.1 Verordening fysieke leefomgeving en artikel 6, vijfde lid van de Terrasverordening gemeente Maastricht en de Nadere regels terrassen Gemeente Maastricht.</text:p>
            <text:p text:style-name="al"/>
            <text:p text:style-name="al">Mede gelet op het feit dat er bij evenementenorganisatoren en horecaondernemers de wens bestaat om beeldschermen te plaatsen, tijdens bepaalde (sport-)activiteiten.</text:p>
            <text:p text:style-name="al"/>
            <text:p text:style-name="al">Overwegende dat:</text:p>
            <text:list text:style-name="id1-3-2-1-1-8">
              <text:list-item text:style-override="id1-3-2-1-1-8-1">
                <text:number>•</text:number>
                <text:p text:style-name="al">Het plaatsen van beeldschermen op het terras groepen mensen kan aantrekken en dit kan leiden tot ongewenste gevolgen voor de openbare orde, en de (verkeers-)veiligheid;</text:p>
              </text:list-item>
              <text:list-item text:style-override="id1-3-2-1-1-8-2">
                <text:number>•</text:number>
                <text:p text:style-name="al">Het voor de capaciteit en inzet van de hulpdiensten van belang is dat het in de openbare ruimte op terrassen kijken naar (sport)evenementen in omvang beperkt blijft en aan voorwaarden wordt verbonden; </text:p>
              </text:list-item>
              <text:list-item text:style-override="id1-3-2-1-1-8-3">
                <text:number>•</text:number>
                <text:p text:style-name="al">In het huidige beleid het niet toegestaan is dit te combineren met staand drinken op terrassen in verband met de openbare orde en veiligheid;</text:p>
              </text:list-item>
              <text:list-item text:style-override="id1-3-2-1-1-8-4">
                <text:number>•</text:number>
                <text:p text:style-name="al">Het plaatsen van beeldschermen op een terras bij een horecagelegenheid niet toegestaan is op grond van de Nadere regels terrassen;</text:p>
              </text:list-item>
              <text:list-item text:style-override="id1-3-2-1-1-8-5">
                <text:number>•</text:number>
                <text:p text:style-name="al">Voor het plaatsen van beeldschermen in de openbare ruimte een evenementenvergunning nodig is;</text:p>
              </text:list-item>
              <text:list-item text:style-override="id1-3-2-1-1-8-6">
                <text:number>•</text:number>
                <text:p text:style-name="al">Het gewenst is om beleidsregels te hanteren bij het gebruik van beeldschermen bij activiteiten op een terras en/of in de openbare ruimte.</text:p>
              </text:list-item>
            </text:list>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eldschermen op horeca terrassen tijdens EK/WK voetbal</text:p>
            <text:p text:style-name="al">Horecaondernemers kunnen een beeldscherm plaatsen binnen de terrasgrenzen van het terrasoppervlak, om EK of WK voetbal te vertonen Hier gelden naast de voorschriften van de reguliere terrasexploitatie, de volgende aanvullende voorschriften:</text:p>
            <text:list text:style-name="id1-3-2-2-1-3">
              <text:list-item text:style-override="id1-3-2-2-1-3-1">
                <text:number>1.</text:number>
                <text:p text:style-name="al">Het beeldscherm is uitsluitend toegestaan binnen de grenzen en de tijdstippen van de geldende terrasvergunning.</text:p>
              </text:list-item>
              <text:list-item text:style-override="id1-3-2-2-1-3-2">
                <text:number>2.</text:number>
                <text:p text:style-name="al">Op elk terras waar een beeldscherm wordt geplaatst, houdt minimaal één persoon namens het betreffende horecabedrijf toezicht op het ordelijk verloop op het terras en in de directe omgeving van het terras.</text:p>
              </text:list-item>
              <text:list-item text:style-override="id1-3-2-2-1-3-3">
                <text:number>3.</text:number>
                <text:p text:style-name="al">Tijdens het uitzenden van de wedstrijden mag alleen gebruik gemaakt worden van zitplaatsen zoals in de geldende terrasvergunning opgenomen. Statafels en staanplaatsen zijn niet toegestaan.</text:p>
              </text:list-item>
              <text:list-item text:style-override="id1-3-2-2-1-3-4">
                <text:number>4.</text:number>
                <text:p text:style-name="al">Het beeldscherm mag alleen gebruikt worden vanaf 15 minuten voorafgaand aan de wedstrijd tot 15 minuten na beëindiging van de wedstrijd.</text:p>
              </text:list-item>
              <text:list-item text:style-override="id1-3-2-2-1-3-5">
                <text:number>5.</text:number>
                <text:p text:style-name="al">Slechts beperkt geluid van tv-commentaar is toegestaan, geen extra versterking van het geluid.</text:p>
              </text:list-item>
              <text:list-item text:style-override="id1-3-2-2-1-3-6">
                <text:number>6.</text:number>
                <text:p text:style-name="al">Het beeldscherm op het terras dient zodanig te zijn geplaatst dat dit scherm zich volledig richt op het terras en naar de terrasbezoeker, zodanig dat vanaf de openbare weg niet kan worden meegekeken. </text:p>
              </text:list-item>
              <text:list-item text:style-override="id1-3-2-2-1-3-7">
                <text:number>7.</text:number>
                <text:p text:style-name="al">In het geval het Nederlands elftal een wedstrijd speelt in de kwartfinale, halve finale of finale van het EK of WK is in afwijking van de leden 3 en 4 het gebruik van statafels en staanplaatsen toegestaan vanaf één uur voor aanvang tot één uur na einde wedstrijd. Het is verplicht om alle drank die wordt genuttigd op het terras aan te bieden in herbruikbare plastic hard cup drinkbekers. Dit geldt uitsluitend voor straten en gebieden waar staand drinken is toegestaan. </text:p>
              </text:list-item>
              <text:list-item text:style-override="id1-3-2-2-1-3-8">
                <text:number>8.</text:number>
                <text:p text:style-name="al">Lid 7 is niet van toepassing in combinatie met een tijdelijke terrasuitbreiding. </text:p>
              </text:list-item>
            </text:list>
          </text:section>
          <text:section text:name="artikel_id1-3-2-2-2" text:style-name="artikel">
            <text:p text:style-name="artikel_kop_titel"><text:span text:style-name="artikel_kop_label">Artikel</text:span> <text:span text:style-name="artikel_kop_nr">2</text:span> Beeldschermen op terrassen behorende bij de tijdelijke terrasuitbreidingen ten behoeve van evenementen waaronder de Rieu concerten</text:p>
            <text:list text:style-name="id1-3-2-2-2-2">
              <text:list-item text:style-override="id1-3-2-2-2-2">
                <text:number>1.</text:number>
                <text:p text:style-name="al">De burgemeester kan een evenement aanwijzen waar het toegestaan is beeldschermen te plaatsen behorend bij de tijdelijke terrasuitbreiding.</text:p>
              </text:list-item>
              <text:list-item text:style-override="id1-3-2-2-2-3">
                <text:number>2.</text:number>
                <text:p text:style-name="al">Beeldschermen als bedoeld in lid 1 bij de tijdelijke terrasuitbreidingen, op basis van artikel 2 lid 1 Terrasverordening gemeente Maastricht, mogen enkel worden gebruikt voor de uitzending van het evenement en in afstemming met de organisatie van het evenement. </text:p>
              </text:list-item>
              <text:list-item text:style-override="id1-3-2-2-2-4">
                <text:number>3.</text:number>
                <text:p text:style-name="al">Beeldschermen mogen worden geplaatst binnen de grenzen van de tijdelijke terrassen, indien opgenomen in de tijdelijke terrasvergunning. In de Platielstraat en de Heggenstraat worden de beeldschermen in overleg met de gemeente in de openbare ruimte in de directe nabijheid van het terras geplaatst.</text:p>
              </text:list-item>
              <text:list-item text:style-override="id1-3-2-2-2-5">
                <text:number>4.</text:number>
                <text:p text:style-name="al">Tijdens het uitzenden van het evenement mag alleen gebruik gemaakt worden van zitplaatsen zoals in de terrasvergunning opgenomen. Statafels en staanplaatsen zijn niet toegestaan</text:p>
              </text:list-item>
              <text:list-item text:style-override="id1-3-2-2-2-6">
                <text:number>5.</text:number>
                <text:p text:style-name="al">Uitsluitend voor de periode en het gebied van het evenement zijn deze schermen toegestaan.</text:p>
              </text:list-item>
              <text:list-item text:style-override="id1-3-2-2-2-7">
                <text:number>6.</text:number>
                <text:p text:style-name="al">Dit artikel is niet van toepassing in combinatie met andere beeldschermen behorend bij een evenement. </text:p>
              </text:list-item>
            </text:list>
          </text:section>
          <text:section text:name="artikel_id1-3-2-2-3" text:style-name="artikel">
            <text:p text:style-name="artikel_kop_titel"><text:span text:style-name="artikel_kop_label">Artikel</text:span> <text:span text:style-name="artikel_kop_nr">3</text:span> Beeldschermen voor EK- of WK voetbal anders dan op terrassen</text:p>
            <text:list text:style-name="id1-3-2-2-3-2">
              <text:list-item text:style-override="id1-3-2-2-3-2">
                <text:number>1.</text:number>
                <text:p text:style-name="al">Alleen in de gevallen zoals omschreven in artikel 1 en artikel 2 is het toegestaan beeldschermen te plaatsen. Public viewing schermen zijn niet toegestaan.</text:p>
              </text:list-item>
              <text:list-item text:style-override="id1-3-2-2-3-3">
                <text:number>2.</text:number>
                <text:p text:style-name="al">De houder van een vergunning voor een regulier evenement mag een beeldscherm plaatsen voor de uitzending van een EK- of WK-voetbalwedstrijd als ondergeschikt onderdeel van de hoofdactiviteit van het evenement mits de plaatsing van het beeldscherm is vergund in de evenementenvergunning. </text:p>
              </text:list-item>
              <text:list-item text:style-override="id1-3-2-2-3-4">
                <text:number>3.</text:number>
                <text:p text:style-name="al">In afwijking van artikel 1 kan de burgemeester een van de door de burgemeester en wethouders op grond van de Evenementenverordening vastgestelde locatieprofielen aanwijzen voor het plaatsen van een beeldscherm. Op dit beeldscherm kan onder de hierna volgende en bij evenementenvergunning te stellen voorwaarden de halve finale of finale wedstrijd van Nederland tijdens het EK of WK voetbal worden uitgezonden. In dat geval geldt in ieder geval het volgende:</text:p>
                <text:list text:style-name="id1-3-2-2-3-4-3">
                  <text:list-item text:style-override="id1-3-2-2-3-4-3-1">
                    <text:number>a.</text:number>
                    <text:p text:style-name="al">Voor een Public Viewing scherm is een aanvraag voor een evenementenvergunning nodig en deze wordt getoetst aan het geldende evenementenbeleid, jaarprogramma en de locatieprofielen;</text:p>
                  </text:list-item>
                  <text:list-item text:style-override="id1-3-2-2-3-4-3-2">
                    <text:number>b.</text:number>
                    <text:p text:style-name="al">Voorprogramma’s (inclusief muziek) zijn beperkt en starten niet eerder dan drie uur voor de wedstrijd, de programmering na de wedstrijd gaat in principe nog maximaal 1 uur door;</text:p>
                  </text:list-item>
                  <text:list-item text:style-override="id1-3-2-2-3-4-3-3">
                    <text:number>c.</text:number>
                    <text:p text:style-name="al">Public viewing evenementen zijn gratis toegankelijk en</text:p>
                  </text:list-item>
                  <text:list-item text:style-override="id1-3-2-2-3-4-3-4">
                    <text:number>d.</text:number>
                    <text:p text:style-name="al">Toestemming voor het uitzenden van de beelden is door de organisator zelf geregeld.</text:p>
                  </text:list-item>
                </text:list>
              </text:list-item>
            </text:list>
          </text:section>
          <text:section text:name="artikel_id1-3-2-2-4" text:style-name="artikel">
            <text:p text:style-name="artikel_kop_titel"><text:span text:style-name="artikel_kop_label">Artikel</text:span> <text:span text:style-name="artikel_kop_nr">4</text:span> Algemeen</text:p>
            <text:list text:style-name="id1-3-2-2-4-2">
              <text:list-item text:style-override="id1-3-2-2-4-2">
                <text:number>1.</text:number>
                <text:p text:style-name="al">De burgemeester kan in bijzondere gevallen afwijken van deze beleidsregels in het belang van de openbare orde en veiligheid, gezondheid en milieu.</text:p>
              </text:list-item>
              <text:list-item text:style-override="id1-3-2-2-4-3">
                <text:number>2.</text:number>
                <text:p text:style-name="al">Overtreding van de hier gestelde voorschriften of verstoring van de openbare ruimte kan leiden tot een onmiddellijke verwijdering of verplaatsen van de beeldschermen.</text:p>
              </text:list-item>
              <text:list-item text:style-override="id1-3-2-2-4-4">
                <text:number>3.</text:number>
                <text:p text:style-name="al">De burgemeester kan per situatie beoordelen of aanvullende voorschriften noodzakelijk zijn.</text:p>
              </text:list-item>
            </text:list>
          </text:section>
          <text:section text:name="artikel_id1-3-2-2-5" text:style-name="artikel">
            <text:p text:style-name="artikel_kop_titel"><text:span text:style-name="artikel_kop_label">Artikel</text:span> <text:span text:style-name="artikel_kop_nr">5</text:span> </text:p>
            <text:p text:style-name="al">De Beleidsregels “Wat mag wel en wat mag niet tijdens een EK of WK voetbaltoernooi” worden tegelijkertijd met de inwerkingtreding van deze beleidsregels ingetrokken. </text:p>
          </text:section>
          <text:section text:name="artikel_id1-3-2-2-6" text:style-name="artikel">
            <text:p text:style-name="artikel_kop_titel"><text:span text:style-name="artikel_kop_label">Artikel</text:span> <text:span text:style-name="artikel_kop_nr">6</text:span> </text:p>
            <text:p text:style-name="al">Deze beleidsregels treden in werking met ingang van de dag na bekendmaking. </text:p>
          </text:section>
        </text:section>
        <text:section text:name="regeling-sluiting_id1-3-2-3" text:style-name="regeling-sluiting">
          <text:section text:name="ondertekening_id1-3-2-3-1">
            <text:p><text:span text:style-name="functie">Maastricht, 1 juni 2026</text:span></text:p>
          </text:section>
          <text:section text:name="ondertekening_id1-3-2-3-2">
            <text:p><text:span text:style-name="functie"/></text:p>
            <text:p><text:span text:style-name="functie">W.A.G. Hillenaar,</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272364</text:span><text:line-break/><text:date style:data-style-name="dag" text:fixed="true" text:date-value="2026-06-10"/><text:line-break/><text:date style:data-style-name="jaar" text:fixed="true" text:date-value="2026-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2364</text:span><text:date style:data-style-name="nicedate" text:fixed="true" text:date-value="2026-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2364</text:span><text:date style:data-style-name="nicedate" text:fixed="true" text:date-value="2026-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Maastricht</meta:user-defined>
    <meta:user-defined meta:name="OVERHEID.Informatietype/DC.type">officiële publicatie</meta:user-defined>
    <meta:user-defined meta:name="OVERHEIDop.Rubriek/DC.type">beleidsregel</meta:user-defined>
    <meta:user-defined meta:name="OVERHEID.Gemeente/DCTERMS.publisher">Maastricht</meta:user-defined>
    <meta:user-defined meta:name="OVERHEID.Gemeente/OVERHEID.authority">Maastricht</meta:user-defined>
    <meta:user-defined meta:name="OVERHEID.TaxonomieBeleidsagendaDecentraal/OVERHEID.category">Openbare orde en veiligheid | Organisatie en beleid</meta:user-defined>
    <meta:user-defined meta:name="DC.source">artikel 9 lid 1 Evenementenverordening gemeente Maastricht 2023]|[https://lokaleregelgeving.overheid.nl/CVDR698661/2#hoofdstuk_2._artikel_9.</meta:user-defined>
    <meta:user-defined meta:name="DC.source">artikel 2.1 Verordening fysieke leefomgeving Maastricht]|[https://lokaleregelgeving.overheid.nl/CVDR670590/3#hoofdstuk_2._artikel_2.1</meta:user-defined>
    <meta:user-defined meta:name="DC.source">artikel 6, vijfde lid van de Terrasverordening gemeente Maastricht]|[https://lokaleregelgeving.overheid.nl/CVDR637578/5#hoofdstuk_2_artikel_6</meta:user-defined>
    <meta:user-defined meta:name="DC.source">Nadere regels terrassen Gemeente Maastricht]|[https://lokaleregelgeving.overheid.nl/CVDR734277/1</meta:user-defined>
    <meta:user-defined meta:name="DCTERMS.alternative">Beleidsregels beeldschermen op terrassen en in de openbare ruimte</meta:user-defined>
    <dc:language>nl</dc:language>
    <meta:user-defined meta:name="OVERHEIDop.locatietype/OVERHEIDop.gebiedsmarkering">Gemeente</meta:user-defined>
    <meta:user-defined meta:name="DC.title">Beleidsregels beeldschermen op terrassen en in de openbare ruimte</meta:user-defined>
    <meta:user-defined meta:name="DCTERMS.W3CDTF/DCTERMS.available">2026-06-10</meta:user-defined>
    <meta:user-defined meta:name="DCTERMS.W3CDTF/OVERHEIDop.jaargang">2026</meta:user-defined>
    <meta:user-defined meta:name="OVERHEIDop.publicationIssue">272364</meta:user-defined>
    <meta:user-defined meta:name="OVERHEIDop.betreftRegeling">CVDR762638_1</meta:user-defined>
    <meta:user-defined meta:name="xs:date/OVERHEIDop.startdatum">2026-06-11</meta:user-defined>
    <meta:user-defined meta:name="OVERHEIDop.GmbID/DC.identifier">gmb-2026-272364</meta:user-defined>
    <meta:user-defined meta:name="OVERHEIDop.versieInformatie"/>
  </office:meta>
</office:document-meta>
</file>