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Kinderdijkstraat 32-4 1079G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Besluit: </text:p>
            <text:p text:style-name="common-al">Besluit verzonden op: 05-06-2026</text:p>
            <text:p text:style-name="common-al">Zaakadres: Kinderdijkstraat 32-4 1079GK Amsterdam</text:p>
            <text:p text:style-name="common-al">Zaaknummer: Z2026-02155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1553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212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21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21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1553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Besluit woonvormingsvergunning  Kinderdijkstraat 32-4 1079GK Amsterdam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212</meta:user-defined>
    <meta:user-defined meta:name="OVERHEIDop.GmbID/DC.identifier">gmb-2026-272212</meta:user-defined>
    <meta:user-defined meta:name="OVERHEIDop.versieInformatie"/>
  </office:meta>
</office:document-meta>
</file>