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Naritaweg 245 Amsterdam , 81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ntea Realisatie B.V.</text:p>
            <text:p text:style-name="common-al">Zaaknummer: OD2026-0034261</text:p>
            <text:p text:style-name="common-al">DSO nummer: 2026052801295</text:p>
            <text:p text:style-name="common-al">Ontvangstdatum melding: 28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849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49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49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4261</meta:user-defined>
    <meta:user-defined meta:name="DCTERMS.abstract">Spieringhorn 08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Naritaweg 245 Amsterdam , 81 meter richting noorden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849</meta:user-defined>
    <meta:user-defined meta:name="OVERHEIDop.GmbID/DC.identifier">gmb-2026-270849</meta:user-defined>
    <meta:user-defined meta:name="OVERHEIDop.versieInformatie"/>
  </office:meta>
</office:document-meta>
</file>