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Carolina MacGillavrylaan 544 1098X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04-06-2026</text:p>
            <text:p text:style-name="common-al">Zaakadres: Carolina MacGillavrylaan 544 1098XB Amsterdam</text:p>
            <text:p text:style-name="common-al">Zaaknummer: Z2026-023625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23625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4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70028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028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70028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362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Carolina MacGillavrylaan 544 1098XB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70028</meta:user-defined>
    <meta:user-defined meta:name="OVERHEIDop.GmbID/DC.identifier">gmb-2026-270028</meta:user-defined>
    <meta:user-defined meta:name="OVERHEIDop.versieInformatie"/>
  </office:meta>
</office:document-meta>
</file>