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Burmanstraat 10-H 1091S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in 3 appartementsrechten</text:p>
            <text:p text:style-name="common-al">Zaakadres: Burmanstraat 10-H 1091SJ Amsterdam</text:p>
            <text:p text:style-name="common-al">Datum ontvangst: 30-05-2026</text:p>
            <text:p text:style-name="common-al">Zaaknummer: Z2026-02363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82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82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82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631</meta:user-defined>
    <meta:user-defined meta:name="DCTERMS.abstract">Splitsen in 3 appartementsrechten</meta:user-defined>
    <dc:language>nl</dc:language>
    <meta:user-defined meta:name="OVERHEIDop.locatietype/OVERHEIDop.gebiedsmarkering">Punt</meta:user-defined>
    <meta:user-defined meta:name="DC.title">Aanvraag splitsingsvergunning Burmanstraat 10-H 1091SJ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3826</meta:user-defined>
    <meta:user-defined meta:name="OVERHEIDop.GmbID/DC.identifier">gmb-2026-263826</meta:user-defined>
    <meta:user-defined meta:name="OVERHEIDop.versieInformatie"/>
  </office:meta>
</office:document-meta>
</file>