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ippolderlaan N211 te Water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27 mei 2026 van een melding zoals bedoeld in hoofdstuk 4 van het Besluit activiteiten leefomgeving (Bal). De melding betreft het toepassen van 2.500 m³ grond t.b.v. het ophogen op of in de landbodem en het verbeteren van de grond. De locatie betreft <text:span text:style-name="nadrukvet">Wippolderlaan N211 te Wateringen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2218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26378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78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78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9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2.500 m³ grond t.b.v. het ophogen op of in de landbodem en het verbeteren van de grond.</meta:user-defined>
    <dc:language>nl</dc:language>
    <meta:user-defined meta:name="OVERHEIDop.locatietype/OVERHEIDop.gebiedsmarkering">Vlak</meta:user-defined>
    <meta:user-defined meta:name="DC.title">Kennisgeving melding milieubelastende activiteit(en), Wippolderlaan N211 te Wateringen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3783</meta:user-defined>
    <meta:user-defined meta:name="OVERHEIDop.GmbID/DC.identifier">gmb-2026-263783</meta:user-defined>
    <meta:user-defined meta:name="OVERHEIDop.versieInformatie"/>
  </office:meta>
</office:document-meta>
</file>