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Zeeburgerkade 190 1019H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02-06-2026</text:p>
            <text:p text:style-name="common-al">Zaakadres: Zeeburgerkade 190 1019HJ Amsterdam</text:p>
            <text:p text:style-name="common-al">Zaaknummer: Z2026-022786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Procesuitvoering.sdo@amsterdam.nl?Subject=Dossiernummer Z2026-022786" xlink:type="simple">VTH.Procesuitvoering.sdo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2-06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3251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325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325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1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2786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Zeeburgerkade 190 1019HJ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3251</meta:user-defined>
    <meta:user-defined meta:name="OVERHEIDop.GmbID/DC.identifier">gmb-2026-263251</meta:user-defined>
    <meta:user-defined meta:name="OVERHEIDop.versieInformatie"/>
  </office:meta>
</office:document-meta>
</file>