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Helmholtzstraat 63, Amsterdam - Installeren nieuwe koelinstall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installeren van een nieuwe koelinstallatie</text:p>
            <text:p text:style-name="common-al">Aanvrager: De Bont Retail B.V. </text:p>
            <text:p text:style-name="common-al">Zaaknummer: OD2026-0022680</text:p>
            <text:p text:style-name="common-al">DSO nummer: 2026040200913</text:p>
            <text:p text:style-name="common-al">Ontvangstdatum melding: 02-04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22680%22,%22aggs%22:%7B%22odnzkg_zaak_nummer%22:%7B%22key%22:%22odnzkg_zaak_nummer%22,%22field%22:%22odnzkg.zaak.nummer.keyword%22,%22fields%22:[],%22type%22:%22keyword%22,%22data%22:[%22OD2026-0022680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83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83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83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680</meta:user-defined>
    <meta:user-defined meta:name="DCTERMS.abstract">AH Amsterdam 1006 koelinstalla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Helmholtzstraat 63, Amsterdam - Installeren nieuwe koelinstallatie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832</meta:user-defined>
    <meta:user-defined meta:name="OVERHEIDop.GmbID/DC.identifier">gmb-2026-262832</meta:user-defined>
    <meta:user-defined meta:name="OVERHEIDop.versieInformatie"/>
  </office:meta>
</office:document-meta>
</file>