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Ruyschstraat 17-1 1091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2-06-2026</text:p>
            <text:p text:style-name="common-al">Zaakadres: Ruyschstraat 17-1 1091BR Amsterdam</text:p>
            <text:p text:style-name="common-al">Zaaknummer: Z2026-02045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0451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67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67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67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45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Ruyschstraat 17-1 1091BR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677</meta:user-defined>
    <meta:user-defined meta:name="OVERHEIDop.GmbID/DC.identifier">gmb-2026-262677</meta:user-defined>
    <meta:user-defined meta:name="OVERHEIDop.versieInformatie"/>
  </office:meta>
</office:document-meta>
</file>