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Silodam 422 1013A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02-06-2026</text:p>
            <text:p text:style-name="common-al">Zaakadres: Silodam 422 1013AW Amsterdam</text:p>
            <text:p text:style-name="common-al">Zaaknummer: Z2026-023633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itvoering.sdw@amsterdam.nl?Subject=Dossiernummer Z2026-023633" xlink:type="simple">procesuitvoering.sdw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2-06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2513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2513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2513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1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3633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Silodam 422 1013AW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2513</meta:user-defined>
    <meta:user-defined meta:name="OVERHEIDop.GmbID/DC.identifier">gmb-2026-262513</meta:user-defined>
    <meta:user-defined meta:name="OVERHEIDop.versieInformatie"/>
  </office:meta>
</office:document-meta>
</file>