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Curaçaostraat 83-1 1058B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2-06-2026</text:p>
            <text:p text:style-name="common-al">Zaakadres: Curaçaostraat 83-1 1058BR Amsterdam</text:p>
            <text:p text:style-name="common-al">Zaaknummer: Z2026-02340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3407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2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223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23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223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40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Curaçaostraat 83-1 1058BR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2238</meta:user-defined>
    <meta:user-defined meta:name="OVERHEIDop.GmbID/DC.identifier">gmb-2026-262238</meta:user-defined>
    <meta:user-defined meta:name="OVERHEIDop.versieInformatie"/>
  </office:meta>
</office:document-meta>
</file>