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Paramaribostraat ter hoogte van nummer: 112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West</text:p>
            <text:p text:style-name="common-al">Objectvergunning, Locatie: Paramaribostraat ter hoogte van nummer: 112 in Amsterdam</text:p>
            <text:p text:style-name="common-al">Looptijd :08-06-2026 t/m 12-06-2026</text:p>
            <text:p text:style-name="common-al">Verzonden naar aanvrager op: 01-06-2026</text:p>
            <text:p text:style-name="common-al">Kenmerk gemeente: Z/26/3135993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west.vergunningen.dvl@amsterdam.nl?Subject=Dossier Z/26/3135993" xlink:type="simple">Stadsloket.west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261924</text:span><text:line-break/><text:date style:data-style-name="dag" text:fixed="true" text:date-value="2026-06-04"/><text:line-break/><text:date style:data-style-name="jaar" text:fixed="true" text:date-value="2026-06-0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61924</text:span><text:date style:data-style-name="nicedate" text:fixed="true" text:date-value="2026-06-0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61924</text:span><text:date style:data-style-name="nicedate" text:fixed="true" text:date-value="2026-06-0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8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35993</meta:user-defined>
    <meta:user-defined meta:name="DCTERMS.abstract">Object,Paramaribostraat 112 1058VP, 8 juni t/m 12 juni 2026, Paramaribostraat ter hoogte van nummer: 112</meta:user-defined>
    <dc:language>nl</dc:language>
    <meta:user-defined meta:name="OVERHEIDop.locatietype/OVERHEIDop.gebiedsmarkering">Punt</meta:user-defined>
    <meta:user-defined meta:name="DC.title">Besluit apv vergunning Verleend - Paramaribostraat ter hoogte van nummer: 112 in Amsterdam</meta:user-defined>
    <meta:user-defined meta:name="DCTERMS.W3CDTF/DCTERMS.available">2026-06-04</meta:user-defined>
    <meta:user-defined meta:name="DCTERMS.W3CDTF/OVERHEIDop.jaargang">2026</meta:user-defined>
    <meta:user-defined meta:name="OVERHEIDop.publicationIssue">261924</meta:user-defined>
    <meta:user-defined meta:name="OVERHEIDop.GmbID/DC.identifier">gmb-2026-261924</meta:user-defined>
    <meta:user-defined meta:name="OVERHEIDop.versieInformatie"/>
  </office:meta>
</office:document-meta>
</file>