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Mr. P.N. Arntzeniusweg ter hoogte van nummer: 5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Oost</text:p>
            <text:p text:style-name="common-al">Objectvergunning, Locatie: Mr. P.N. Arntzeniusweg ter hoogte van nummer: 5 in Amsterdam</text:p>
            <text:p text:style-name="common-al">Looptijd :03-06-2026 t/m 08-06-2026</text:p>
            <text:p text:style-name="common-al">Verzonden naar aanvrager op: 01-06-2026</text:p>
            <text:p text:style-name="common-al">Kenmerk gemeente: Z/26/3134321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oost.vergunningen.dvl@amsterdam.nl?Subject=Dossier Z/26/3134321" xlink:type="simple">Stadsloket.oost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61872</text:span><text:line-break/><text:date style:data-style-name="dag" text:fixed="true" text:date-value="2026-06-04"/><text:line-break/><text:date style:data-style-name="jaar" text:fixed="true" text:date-value="2026-06-0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61872</text:span><text:date style:data-style-name="nicedate" text:fixed="true" text:date-value="2026-06-0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61872</text:span><text:date style:data-style-name="nicedate" text:fixed="true" text:date-value="2026-06-0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8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34321</meta:user-defined>
    <meta:user-defined meta:name="DCTERMS.abstract">SPOED Object,Mr. P.N. Arntzeniusweg 5 H 1098GJ, 20260603, Mr. P.N. Arntzeniusweg ter hoogte van nummer: 5</meta:user-defined>
    <dc:language>nl</dc:language>
    <meta:user-defined meta:name="OVERHEIDop.locatietype/OVERHEIDop.gebiedsmarkering">Punt</meta:user-defined>
    <meta:user-defined meta:name="DC.title">Besluit apv vergunning Verleend - Mr. P.N. Arntzeniusweg ter hoogte van nummer: 5 in Amsterdam</meta:user-defined>
    <meta:user-defined meta:name="DCTERMS.W3CDTF/DCTERMS.available">2026-06-04</meta:user-defined>
    <meta:user-defined meta:name="DCTERMS.W3CDTF/OVERHEIDop.jaargang">2026</meta:user-defined>
    <meta:user-defined meta:name="OVERHEIDop.publicationIssue">261872</meta:user-defined>
    <meta:user-defined meta:name="OVERHEIDop.GmbID/DC.identifier">gmb-2026-261872</meta:user-defined>
    <meta:user-defined meta:name="OVERHEIDop.versieInformatie"/>
  </office:meta>
</office:document-meta>
</file>