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15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Lodewijk van Deysselstraat ter hoogte van nummer: 150 in </text:p>
            <text:p text:style-name="common-al">Looptijd :02-06-2026 t/m 28-08-2026</text:p>
            <text:p text:style-name="common-al">Verzonden naar aanvrager op: 01-06-2026</text:p>
            <text:p text:style-name="common-al">Kenmerk gemeente: Z/26/31333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3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37</meta:user-defined>
    <meta:user-defined meta:name="DCTERMS.abstract">-gemaild Object, Lodewijk van Deysselstraat 150 1067CJ, 20260602, Lodewijk van Deysselstraat ter hoogte van nummer: 150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150 in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5</meta:user-defined>
    <meta:user-defined meta:name="OVERHEIDop.GmbID/DC.identifier">gmb-2026-261835</meta:user-defined>
    <meta:user-defined meta:name="OVERHEIDop.versieInformatie"/>
  </office:meta>
</office:document-meta>
</file>