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verleend obv wijkquotum Buiten Brouwersstraat 12-H 1013G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Besluit: verleend obv wijkquotum</text:p>
            <text:p text:style-name="common-al">Besluit verzonden op: 01-06-2026</text:p>
            <text:p text:style-name="common-al">Zaakadres: Buiten Brouwersstraat 12-H 1013GK Amsterdam</text:p>
            <text:p text:style-name="common-al">Zaaknummer: Z2026-02218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2185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1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102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10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10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185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verleend obv wijkquotum Buiten Brouwersstraat 12-H 1013GK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102</meta:user-defined>
    <meta:user-defined meta:name="OVERHEIDop.GmbID/DC.identifier">gmb-2026-261102</meta:user-defined>
    <meta:user-defined meta:name="OVERHEIDop.versieInformatie"/>
  </office:meta>
</office:document-meta>
</file>