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4-3-1-1">
      <style:table-column-properties style:rel-column-width="29*"/>
    </style:style>
    <style:style style:family="table-column" style:parent-style-name="colspec" style:name="id1-3-2-4-3-1-2">
      <style:table-column-properties style:rel-column-width="29*"/>
    </style:style>
    <style:style style:family="table-column" style:parent-style-name="colspec" style:name="id1-3-2-4-3-1-3">
      <style:table-column-properties style:rel-column-width="29*"/>
    </style:style>
    <style:style style:family="table-column" style:parent-style-name="colspec" style:name="id1-3-2-4-15-1-1">
      <style:table-column-properties style:rel-column-width="29*"/>
    </style:style>
    <style:style style:family="table-column" style:parent-style-name="colspec" style:name="id1-3-2-4-15-1-2">
      <style:table-column-properties style:rel-column-width="7*"/>
    </style:style>
    <style:style style:family="table-column" style:parent-style-name="colspec" style:name="id1-3-2-4-15-1-3">
      <style:table-column-properties style:rel-column-width="50*"/>
    </style:style>
    <style:style style:family="table-column" style:parent-style-name="colspec" style:name="id1-3-2-4-17-1-1">
      <style:table-column-properties style:rel-column-width="29*"/>
    </style:style>
    <style:style style:family="table-column" style:parent-style-name="colspec" style:name="id1-3-2-4-17-1-2">
      <style:table-column-properties style:rel-column-width="7*"/>
    </style:style>
    <style:style style:family="table-column" style:parent-style-name="colspec" style:name="id1-3-2-4-17-1-3">
      <style:table-column-properties style:rel-column-width="50*"/>
    </style:style>
    <style:style style:family="table-column" style:parent-style-name="colspec" style:name="id1-3-2-5-3-1-1">
      <style:table-column-properties style:rel-column-width="29*"/>
    </style:style>
    <style:style style:family="table-column" style:parent-style-name="colspec" style:name="id1-3-2-5-3-1-2">
      <style:table-column-properties style:rel-column-width="29*"/>
    </style:style>
    <style:style style:family="table-column" style:parent-style-name="colspec" style:name="id1-3-2-5-3-1-3">
      <style:table-column-properties style:rel-column-width="29*"/>
    </style:style>
    <style:style style:family="table-column" style:parent-style-name="colspec" style:name="id1-3-2-5-6-1-1">
      <style:table-column-properties style:rel-column-width="29*"/>
    </style:style>
    <style:style style:family="table-column" style:parent-style-name="colspec" style:name="id1-3-2-5-6-1-2">
      <style:table-column-properties style:rel-column-width="5*"/>
    </style:style>
    <style:style style:family="table-column" style:parent-style-name="colspec" style:name="id1-3-2-5-6-1-3">
      <style:table-column-properties style:rel-column-width="53*"/>
    </style:style>
    <style:style style:family="table-column" style:parent-style-name="colspec" style:name="id1-3-2-5-10-1-1">
      <style:table-column-properties style:rel-column-width="23*"/>
    </style:style>
    <style:style style:family="table-column" style:parent-style-name="colspec" style:name="id1-3-2-5-10-1-2">
      <style:table-column-properties style:rel-column-width="8*"/>
    </style:style>
    <style:style style:family="table-column" style:parent-style-name="colspec" style:name="id1-3-2-5-10-1-3">
      <style:table-column-properties style:rel-column-width="55*"/>
    </style:style>
    <style:style style:family="table-column" style:parent-style-name="colspec" style:name="id1-3-2-5-12-1-1">
      <style:table-column-properties style:rel-column-width="23*"/>
    </style:style>
    <style:style style:family="table-column" style:parent-style-name="colspec" style:name="id1-3-2-5-12-1-2">
      <style:table-column-properties style:rel-column-width="8*"/>
    </style:style>
    <style:style style:family="table-column" style:parent-style-name="colspec" style:name="id1-3-2-5-12-1-3">
      <style:table-column-properties style:rel-column-width="55*"/>
    </style:style>
    <style:style style:family="table-column" style:parent-style-name="colspec" style:name="id1-3-2-5-14-1-1">
      <style:table-column-properties style:rel-column-width="23*"/>
    </style:style>
    <style:style style:family="table-column" style:parent-style-name="colspec" style:name="id1-3-2-5-14-1-2">
      <style:table-column-properties style:rel-column-width="8*"/>
    </style:style>
    <style:style style:family="table-column" style:parent-style-name="colspec" style:name="id1-3-2-5-14-1-3">
      <style:table-column-properties style:rel-column-width="56*"/>
    </style:style>
    <style:style style:family="table-column" style:parent-style-name="colspec" style:name="id1-3-2-5-16-1-1">
      <style:table-column-properties style:rel-column-width="23*"/>
    </style:style>
    <style:style style:family="table-column" style:parent-style-name="colspec" style:name="id1-3-2-5-16-1-2">
      <style:table-column-properties style:rel-column-width="9*"/>
    </style:style>
    <style:style style:family="table-column" style:parent-style-name="colspec" style:name="id1-3-2-5-16-1-3">
      <style:table-column-properties style:rel-column-width="55*"/>
    </style:style>
    <style:style style:family="table-column" style:parent-style-name="colspec" style:name="id1-3-2-5-18-1-1">
      <style:table-column-properties style:rel-column-width="24*"/>
    </style:style>
    <style:style style:family="table-column" style:parent-style-name="colspec" style:name="id1-3-2-5-18-1-2">
      <style:table-column-properties style:rel-column-width="8*"/>
    </style:style>
    <style:style style:family="table-column" style:parent-style-name="colspec" style:name="id1-3-2-5-18-1-3">
      <style:table-column-properties style:rel-column-width="54*"/>
    </style:style>
    <style:style style:family="table-column" style:parent-style-name="colspec" style:name="id1-3-2-5-20-1-1">
      <style:table-column-properties style:rel-column-width="23*"/>
    </style:style>
    <style:style style:family="table-column" style:parent-style-name="colspec" style:name="id1-3-2-5-20-1-2">
      <style:table-column-properties style:rel-column-width="8*"/>
    </style:style>
    <style:style style:family="table-column" style:parent-style-name="colspec" style:name="id1-3-2-5-20-1-3">
      <style:table-column-properties style:rel-column-width="56*"/>
    </style:style>
    <style:style style:family="table-column" style:parent-style-name="colspec" style:name="id1-3-2-6-3-1-1">
      <style:table-column-properties style:rel-column-width="23*"/>
    </style:style>
    <style:style style:family="table-column" style:parent-style-name="colspec" style:name="id1-3-2-6-3-1-2">
      <style:table-column-properties style:rel-column-width="23*"/>
    </style:style>
    <style:style style:family="table-column" style:parent-style-name="colspec" style:name="id1-3-2-6-3-1-3">
      <style:table-column-properties style:rel-column-width="40*"/>
    </style:style>
    <style:style style:family="table-column" style:parent-style-name="colspec" style:name="id1-3-2-6-5-1-1">
      <style:table-column-properties style:rel-column-width="24*"/>
    </style:style>
    <style:style style:family="table-column" style:parent-style-name="colspec" style:name="id1-3-2-6-5-1-2">
      <style:table-column-properties style:rel-column-width="7*"/>
    </style:style>
    <style:style style:family="table-column" style:parent-style-name="colspec" style:name="id1-3-2-6-5-1-3">
      <style:table-column-properties style:rel-column-width="55*"/>
    </style:style>
    <style:style style:family="table-column" style:parent-style-name="colspec" style:name="id1-3-2-7-3-1-1">
      <style:table-column-properties style:rel-column-width="23*"/>
    </style:style>
    <style:style style:family="table-column" style:parent-style-name="colspec" style:name="id1-3-2-7-3-1-2">
      <style:table-column-properties style:rel-column-width="27*"/>
    </style:style>
    <style:style style:family="table-column" style:parent-style-name="colspec" style:name="id1-3-2-7-3-1-3">
      <style:table-column-properties style:rel-column-width="36*"/>
    </style:style>
    <style:style style:family="table-column" style:parent-style-name="colspec" style:name="id1-3-2-7-5-1-1">
      <style:table-column-properties style:rel-column-width="24*"/>
    </style:style>
    <style:style style:family="table-column" style:parent-style-name="colspec" style:name="id1-3-2-7-5-1-2">
      <style:table-column-properties style:rel-column-width="7*"/>
    </style:style>
    <style:style style:family="table-column" style:parent-style-name="colspec" style:name="id1-3-2-7-5-1-3">
      <style:table-column-properties style:rel-column-width="55*"/>
    </style:style>
    <style:style style:family="table-column" style:parent-style-name="colspec" style:name="id1-3-2-8-2-1-1">
      <style:table-column-properties style:rel-column-width="22*"/>
    </style:style>
    <style:style style:family="table-column" style:parent-style-name="colspec" style:name="id1-3-2-8-2-1-2">
      <style:table-column-properties style:rel-column-width="1*"/>
    </style:style>
    <style:style style:family="table-column" style:parent-style-name="colspec" style:name="id1-3-2-8-2-1-3">
      <style:table-column-properties style:rel-column-width="7*"/>
    </style:style>
    <style:style style:family="table-column" style:parent-style-name="colspec" style:name="id1-3-2-8-2-1-4">
      <style:table-column-properties style:rel-column-width="12*"/>
    </style:style>
    <style:style style:family="table-column" style:parent-style-name="colspec" style:name="id1-3-2-8-2-1-5">
      <style:table-column-properties style:rel-column-width="43*"/>
    </style:style>
    <style:style style:family="table-column" style:parent-style-name="colspec" style:name="id1-3-2-8-2-1-6">
      <style:table-column-properties style:rel-column-width="2*"/>
    </style:style>
    <style:style style:family="table-column" style:parent-style-name="colspec" style:name="id1-3-2-8-5-1-1">
      <style:table-column-properties style:rel-column-width="23*"/>
    </style:style>
    <style:style style:family="table-column" style:parent-style-name="colspec" style:name="id1-3-2-8-5-1-2">
      <style:table-column-properties style:rel-column-width="7*"/>
    </style:style>
    <style:style style:family="table-column" style:parent-style-name="colspec" style:name="id1-3-2-8-5-1-3">
      <style:table-column-properties style:rel-column-width="56*"/>
    </style:style>
    <style:style style:family="table-column" style:parent-style-name="colspec" style:name="id1-3-2-9-3-1-1">
      <style:table-column-properties style:rel-column-width="26*"/>
    </style:style>
    <style:style style:family="table-column" style:parent-style-name="colspec" style:name="id1-3-2-9-3-1-2">
      <style:table-column-properties style:rel-column-width="18*"/>
    </style:style>
    <style:style style:family="table-column" style:parent-style-name="colspec" style:name="id1-3-2-9-3-1-3">
      <style:table-column-properties style:rel-column-width="42*"/>
    </style:style>
    <style:style style:family="table-column" style:parent-style-name="colspec" style:name="id1-3-2-9-5-1-1">
      <style:table-column-properties style:rel-column-width="23*"/>
    </style:style>
    <style:style style:family="table-column" style:parent-style-name="colspec" style:name="id1-3-2-9-5-1-2">
      <style:table-column-properties style:rel-column-width="7*"/>
    </style:style>
    <style:style style:family="table-column" style:parent-style-name="colspec" style:name="id1-3-2-9-5-1-3">
      <style:table-column-properties style:rel-column-width="56*"/>
    </style:style>
    <style:style style:family="table-column" style:parent-style-name="colspec" style:name="id1-3-2-10-3-1-1">
      <style:table-column-properties style:rel-column-width="29*"/>
    </style:style>
    <style:style style:family="table-column" style:parent-style-name="colspec" style:name="id1-3-2-10-3-1-2">
      <style:table-column-properties style:rel-column-width="29*"/>
    </style:style>
    <style:style style:family="table-column" style:parent-style-name="colspec" style:name="id1-3-2-10-3-1-3">
      <style:table-column-properties style:rel-column-width="29*"/>
    </style:style>
    <style:style style:family="table-column" style:parent-style-name="colspec" style:name="id1-3-2-10-5-1-1">
      <style:table-column-properties style:rel-column-width="23*"/>
    </style:style>
    <style:style style:family="table-column" style:parent-style-name="colspec" style:name="id1-3-2-10-5-1-2">
      <style:table-column-properties style:rel-column-width="8*"/>
    </style:style>
    <style:style style:family="table-column" style:parent-style-name="colspec" style:name="id1-3-2-10-5-1-3">
      <style:table-column-properties style:rel-column-width="55*"/>
    </style:style>
    <style:style style:family="table-column" style:parent-style-name="colspec" style:name="id1-3-2-11-3-1-1">
      <style:table-column-properties style:rel-column-width="22*"/>
    </style:style>
    <style:style style:family="table-column" style:parent-style-name="colspec" style:name="id1-3-2-11-3-1-2">
      <style:table-column-properties style:rel-column-width="18*"/>
    </style:style>
    <style:style style:family="table-column" style:parent-style-name="colspec" style:name="id1-3-2-11-3-1-3">
      <style:table-column-properties style:rel-column-width="47*"/>
    </style:style>
    <style:style style:family="table-column" style:parent-style-name="colspec" style:name="id1-3-2-11-5-1-1">
      <style:table-column-properties style:rel-column-width="23*"/>
    </style:style>
    <style:style style:family="table-column" style:parent-style-name="colspec" style:name="id1-3-2-11-5-1-2">
      <style:table-column-properties style:rel-column-width="8*"/>
    </style:style>
    <style:style style:family="table-column" style:parent-style-name="colspec" style:name="id1-3-2-11-5-1-3">
      <style:table-column-properties style:rel-column-width="55*"/>
    </style:style>
    <style:style style:family="table-column" style:parent-style-name="colspec" style:name="id1-3-2-11-7-1-1">
      <style:table-column-properties style:rel-column-width="23*"/>
    </style:style>
    <style:style style:family="table-column" style:parent-style-name="colspec" style:name="id1-3-2-11-7-1-2">
      <style:table-column-properties style:rel-column-width="8*"/>
    </style:style>
    <style:style style:family="table-column" style:parent-style-name="colspec" style:name="id1-3-2-11-7-1-3">
      <style:table-column-properties style:rel-column-width="55*"/>
    </style:style>
    <style:style style:family="table-column" style:parent-style-name="colspec" style:name="id1-3-2-12-3-1-1">
      <style:table-column-properties style:rel-column-width="22*"/>
    </style:style>
    <style:style style:family="table-column" style:parent-style-name="colspec" style:name="id1-3-2-12-3-1-2">
      <style:table-column-properties style:rel-column-width="22*"/>
    </style:style>
    <style:style style:family="table-column" style:parent-style-name="colspec" style:name="id1-3-2-12-3-1-3">
      <style:table-column-properties style:rel-column-width="42*"/>
    </style:style>
    <style:style style:family="table-column" style:parent-style-name="colspec" style:name="id1-3-2-12-5-1-1">
      <style:table-column-properties style:rel-column-width="23*"/>
    </style:style>
    <style:style style:family="table-column" style:parent-style-name="colspec" style:name="id1-3-2-12-5-1-2">
      <style:table-column-properties style:rel-column-width="7*"/>
    </style:style>
    <style:style style:family="table-column" style:parent-style-name="colspec" style:name="id1-3-2-12-5-1-3">
      <style:table-column-properties style:rel-column-width="56*"/>
    </style:style>
  </office:automatic-styles>
  <office:body>
    <office:text>
      <text:p text:style-name="new_page_staatscourant"/>
      <text:p text:style-name="single-kop-titel">Subsidieregels Hof van Twente 2027</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urgemeester en wethouders van Hof van Twente,</text:p>
            <text:p text:style-name="al">overwegende dat het gewenst is om het toekennen van subsisies op het gebied </text:p>
            <text:p text:style-name="al">van sport, cultuur, zorg, jeugd, accommodaties, buurtschappen, promotie van </text:p>
            <text:p text:style-name="al">de kernen, recreatie en toerisme, dorps en stadsraden door middel van </text:p>
            <text:p text:style-name="al">subsidieregels te reguleren;</text:p>
            <text:p text:style-name="al">gelet op het bepaalde neergelegd in artikel 3 van de Algemene </text:p>
            <text:p text:style-name="al">Subsidieverordening, alsmede op artikel 4:81 van de Algemene wet </text:p>
            <text:p text:style-name="al">bestuursrecht;</text:p>
            <text:p text:style-name="al">
            <text:span text:style-name="nadrukvet">besluiten:</text:span>
          </text:p>
            <text:p text:style-name="al">a. in te trekken de subsidieregels Hof van Twente 2025 per 31 december </text:p>
            <text:p text:style-name="al">2026:</text:p>
            <text:p text:style-name="al">1. Beleidsterrein Sport, 2026</text:p>
            <text:p text:style-name="al">2. Beleidsterrein Cultuur, 2026,</text:p>
            <text:p text:style-name="al">3. Beleidsterrein Zorg, 2026,</text:p>
            <text:p text:style-name="al">4. Beleidsterrein Jeugd, 2026,</text:p>
            <text:p text:style-name="al">5. Beleidsterrein Accommodaties, 2026,</text:p>
            <text:p text:style-name="al">6. Beleidsterrein Buurtschappen, 2026,</text:p>
            <text:p text:style-name="al">7. Beleidsterrein Promotie van de kernen,2026,</text:p>
            <text:p text:style-name="al">8. Beleidsterrein Recreatie en Toerisme, 2026,</text:p>
            <text:p text:style-name="al">11. Beleidsterrein dorps- en stadsraden, 2026,</text:p>
            <text:p text:style-name="al">12. Eenmalige subsidie cultuur, welzijn en sport Hof van Twente, 2026</text:p>
            <text:p text:style-name="al"/>
            <text:p text:style-name="al">b. vast te stellen de subsidieregels Hof van Twente 2027 per 1 juni 2026:</text:p>
            <text:p text:style-name="al">1. Beleidsterrein Sport 2027, </text:p>
            <text:p text:style-name="al">2. Beleidsterrein Cultuur 2027, </text:p>
            <text:p text:style-name="al">3. Beleidsterrein Zorg 2027, </text:p>
            <text:p text:style-name="al">4. Beleidsterrein Jeugd 2027 , </text:p>
            <text:p text:style-name="al">5. Beleidsterrein Accommodaties 2027,</text:p>
            <text:p text:style-name="al">6. Beleidsterrein Buurtschappen 2027, </text:p>
            <text:p text:style-name="al">7. Beleidsterrein Promotie van de kernen 2027 ,</text:p>
            <text:p text:style-name="al">8. Recreatie en Toerisme 2027</text:p>
            <text:p text:style-name="al">11.Beleidsterrein dorps- en stadsraden 2027,</text:p>
          </text:section>
          <text:section text:name="artikel_id1-3-2-2-2" text:style-name="artikel">
            <text:p text:style-name="artikel_kop_titel"><text:span text:style-name="artikel_kop_label"/> <text:span text:style-name="artikel_kop_nr"/>  Artikel 1 Begripsomschrijving</text:p>
            <text:p text:style-name="al">Verordening: de Algemene subsidieverordening Hof van Twente 2024 </text:p>
            <text:p text:style-name="al">(hierna Asv 2024);</text:p>
            <text:p text:style-name="al">Jeugd: inwoners van de gemeente Hof van Twente in de leeftijd van 4 </text:p>
            <text:p text:style-name="al">t/m 18 jaar;</text:p>
            <text:p text:style-name="al">Ouderen: inwoners van de gemeente Hof van Twente in de AOW </text:p>
            <text:p text:style-name="al">gerechtigde leeftijd;</text:p>
            <text:p text:style-name="al">Kwetsbaren: inwoners van Hof van Twente waarbij sprake is van (kans op) </text:p>
            <text:p text:style-name="al">zeer geringe maatschappelijke participatie ten aanzien van </text:p>
            <text:p text:style-name="al">werk, onderwijs en vrije tijd met in het algemeen een lage </text:p>
            <text:p text:style-name="al">sociaal-economische status (van de ouders).</text:p>
            <text:p text:style-name="al"/>
          </text:section>
          <text:section text:name="artikel_id1-3-2-2-3" text:style-name="artikel">
            <text:p text:style-name="artikel_kop_titel"><text:span text:style-name="artikel_kop_label">Artikel</text:span> <text:span text:style-name="artikel_kop_nr">2</text:span> Subsidieplafonds</text:p>
            <text:p text:style-name="al">Subsidies worden verleend met in achtneming van het subsidieplafond en onder </text:p>
            <text:p text:style-name="al">voorbehoud van de vaststelling van de begroting door de gemeenteraad, als </text:p>
            <text:p text:style-name="al">bedoeld in artikel 5 lid 4 van de Asv 2024.</text:p>
            <text:p text:style-name="al"/>
          </text:section>
          <text:section text:name="artikel_id1-3-2-2-4" text:style-name="artikel">
            <text:p text:style-name="artikel_kop_titel"><text:span text:style-name="artikel_kop_label">Artikel</text:span> <text:span text:style-name="artikel_kop_nr">3</text:span> Inwerkingtreding</text:p>
            <text:p text:style-name="al">Deze subsidieregels treden in werking met ingang van 1 juni 2026.</text:p>
          </text:section>
          <text:section text:name="artikel_id1-3-2-2-5" text:style-name="artikel">
            <text:p text:style-name="artikel_kop_titel"><text:span text:style-name="artikel_kop_label">Artikel</text:span> <text:span text:style-name="artikel_kop_nr">4</text:span> Citeertitel</text:p>
            <text:p text:style-name="al">Deze subsidieregels worden aangehaald als “Subsidieregels Hof van Twente </text:p>
            <text:p text:style-name="al">2027”.</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ection>
        </text:section>
        <text:section text:name="regeling-sluiting_id1-3-2-3" text:style-name="regeling-sluiting">
          <text:section text:name="ondertekening_id1-3-2-3-1">
            <text:p><text:span text:style-name="functie">Aldus vastgesteld in de vergadering van het college van burgemeester en </text:span></text:p>
            <text:p><text:span text:style-name="functie">wethouders van de gemeente Hof van Twente d.d. 19 mei 2026.</text:span></text:p>
            <text:p><text:span text:style-name="functie">Burgemeester en wethouders van Hof van Twente,</text:span></text:p>
            <text:p><text:span text:style-name="functie">de secretaris     de burgemeester,</text:span></text:p>
            <text:p><text:span text:style-name="functie">ir. H.L. Dijksterhuis    drs. H.A.M. Nauta-van Moorsel MPM</text:span></text:p>
          </text:section>
        </text:section>
        <text:section text:name="bijlage_id1-3-2-4" text:style-name="bijlage">
          <text:p text:style-name="bijlage_top"/>
          <text:p text:style-name="hoofdstuk_kop"><text:span text:style-name="label"/> <text:span text:style-name="nr">1.</text:span> Beleidsterrein Sport </text:p>
          <text:p text:style-name="al"/>
          <text:section text:name="table_id1-3-2-4-3" text:style-name="table">
            <text:p text:style-name="table_top"/>
            <table:table table:style-name="tgroup">
              <table:table-column table:style-name="id1-3-2-4-3-1-1"/>
              <table:table-column table:style-name="id1-3-2-4-3-1-2"/>
              <table:table-column table:style-name="id1-3-2-4-3-1-3"/>
              <table:table-row table:style-name="row">
                <table:table-cell table:style-name="entry" table:number-rows-spanned="1" table:number-columns-spanned="1">
                  <text:p text:style-name="table_al">Maatschappelijke effecten</text:p>
                </table:table-cell>
                <table:table-cell table:style-name="entry" table:number-rows-spanned="1" table:number-columns-spanned="1">
                  <text:p text:style-name="table_al">Doelstellingen</text:p>
                </table:table-cell>
                <table:table-cell table:style-name="entry" table:number-rows-spanned="1" table:number-columns-spanned="1">
                  <text:p text:style-name="table_al">Subdoelstellingen</text:p>
                </table:table-cell>
              </table:table-row>
              <table:table-row table:style-name="row">
                <table:table-cell table:style-name="entry" table:number-rows-spanned="1" table:number-columns-spanned="1">
                  <text:p text:style-name="table_al">Vergroten zelfredzaamheid</text:p>
                </table:table-cell>
                <table:table-cell table:style-name="entry" table:number-rows-spanned="1" table:number-columns-spanned="1">
                  <text:p text:style-name="table_al">Talentontwikkeling en ontplooiing jeugdige inwoners</text:p>
                </table:table-cell>
                <table:table-cell table:style-name="entry" table:number-rows-spanned="1" table:number-columns-spanned="1">
                  <text:p text:style-name="table_al">Kinderen in Hof van Twente in aanraking met meerdere sporten en zijn in de gelegenheid hun talenten te ontwikkelen</text:p>
                </table:table-cell>
              </table:table-row>
              <table:table-row table:style-name="row">
                <table:table-cell table:style-name="entry" table:number-rows-spanned="1" table:number-columns-spanned="1">
                  <text:p text:style-name="table_al">Vergroten maatschappelijke participatie</text:p>
                </table:table-cell>
                <table:table-cell table:style-name="entry" table:number-rows-spanned="1" table:number-columns-spanned="1">
                  <text:p text:style-name="table_al">Sport als middel inzetten t.b.v. het stimuleren van actieve deelname aan sport en bewegen.</text:p>
                </table:table-cell>
                <table:table-cell table:style-name="entry" table:number-rows-spanned="1" table:number-columns-spanned="1">
                  <text:p text:style-name="table_al">Sportverenigingen aanzetten tot mogelijke samenwerking met andere sportverenigingen en/of maatschappelijke instellingen</text:p>
                </table:table-cell>
              </table:table-row>
              <table:table-row table:style-name="row">
                <table:table-cell table:style-name="entry" table:number-rows-spanned="1" table:number-columns-spanned="1">
                  <text:p text:style-name="table_al">Versterken van de kracht van de samenleving</text:p>
                </table:table-cell>
                <table:table-cell table:style-name="entry" table:number-rows-spanned="1" table:number-columns-spanned="1">
                  <text:p text:style-name="table_al">Zo groot en breed mogelijk sportbereik. Vitale sportverenigingen</text:p>
                </table:table-cell>
                <table:table-cell table:style-name="entry" table:number-rows-spanned="1" table:number-columns-spanned="1">
                  <text:p text:style-name="table_al">Ouderen, mensen met een beperking en kwetsbaren worden gestimuleerd om actief te gaan sporten en bewegen om sociaal isolement tegen te gaan. Sportverenigingen leveren een bijdrage aan de leefbaarheid in kernen en buurtschappen. Sportaccommodaties worden multifunctioneel ingezet.</text:p>
                </table:table-cell>
              </table:table-row>
              <table:table-row table:style-name="row">
                <table:table-cell table:style-name="entry" table:number-rows-spanned="1" table:number-columns-spanned="3">
                  <text:p text:style-name="table_al">Genoemde maatschappelijke effecten en doelstellingen zijn gebaseerd op het </text:p>
                  <text:p text:style-name="table_al">beleidskader Basis Infra Structuur Hof van Twente 2018-2022. De genoemde doelen en </text:p>
                  <text:p text:style-name="table_al">maatschappelijke effecten zullen periodiek en afhankelijk van de omvang van de </text:p>
                  <text:p text:style-name="table_al">subsidie met de subsidieontvangers worden geëvalueerd.</text:p>
                </table:table-cell>
              </table:table-row>
            </table:table>
            <text:p text:style-name="table_bottom"/>
          </text:section>
          <text:p text:style-name="al"> Zo groot en breed mogelijk sportparticipatie</text:p>
          <text:p text:style-name="al"/>
          <text:p text:style-name="al"/>
          <text:p text:style-name="al"/>
          <text:p text:style-name="al"/>
          <text:p text:style-name="al"/>
          <text:p text:style-name="al"/>
          <text:p text:style-name="al"/>
          <text:p text:style-name="al"/>
          <text:p text:style-name="al"/>
          <text:p text:style-name="al"/>
          <text:section text:name="table_id1-3-2-4-15" text:style-name="table">
            <text:p text:style-name="table_top"/>
            <table:table table:style-name="tgroup">
              <table:table-column table:style-name="id1-3-2-4-15-1-1"/>
              <table:table-column table:style-name="id1-3-2-4-15-1-2"/>
              <table:table-column table:style-name="id1-3-2-4-15-1-3"/>
              <table:table-row table:style-name="row">
                <table:table-cell table:style-name="entry" table:number-rows-spanned="1" table:number-columns-spanned="3">
                  <text:p text:style-name="table_al">Subsidieregel 1a: Gehandicaptensport  </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Bevorderen bewegen voor mensen met een beperking.</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Sport voor mensen met een beperking</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Gehandicapten) Sportverenigingen die structurele </text:p>
                  <text:p text:style-name="table_al">activiteiten organiseren en waarvan de leden </text:p>
                  <text:p text:style-name="table_al">woonachtig zijn in de gemeente Hof van Twente.</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Geen</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De subsidie bestaat uit een vast bedrag van maximaal </text:p>
                  <text:p text:style-name="table_al">€ 63,03 per lid uit de gemeente Hof van Twente.</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Organisaties die sportactiviteiten aanbieden voor  </text:p>
                  <text:p text:style-name="table_al">mensen met een beperking woonachtig in de   </text:p>
                  <text:p text:style-name="table_al">gemeente Hof van Twente kunnen een aanvraag </text:p>
                  <text:p text:style-name="table_al">indienen. </text:p>
                  <text:p text:style-name="table_al">• Eventuele toekenningen vinden plaats op basis van  </text:p>
                  <text:p text:style-name="table_al">ledenlijst, bedrag per lid. </text:p>
                  <text:p text:style-name="table_al">• Organisaties dienen aangesloten te zijn bij een  </text:p>
                  <text:p text:style-name="table_al">landelijk erkende sportkoepel.</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text:p>
                  <text:p text:style-name="table_al">worden tussen 1 juni en 15 september voorafgaand aan het kalenderjaar waarop de aanvraag betrekking heeft.</text:p>
                </table:table-cell>
              </table:table-row>
            </table:table>
            <text:p text:style-name="table_bottom"/>
          </text:section>
          <text:p text:style-name="al"/>
          <text:section text:name="table_id1-3-2-4-17" text:style-name="table">
            <text:p text:style-name="table_top"/>
            <table:table table:style-name="tgroup">
              <table:table-column table:style-name="id1-3-2-4-17-1-1"/>
              <table:table-column table:style-name="id1-3-2-4-17-1-2"/>
              <table:table-column table:style-name="id1-3-2-4-17-1-3"/>
              <table:table-row table:style-name="row">
                <table:table-cell table:style-name="entry" table:number-rows-spanned="1" table:number-columns-spanned="3">
                  <text:p text:style-name="table_al">Subsidieregel 1b: Organisatie Twentse Rolstoelvierdaagse</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Bevorderen bewegen voor mensen met een beperking.</text:p>
                </table:table-cell>
              </table:table-row>
              <table:table-row table:style-name="row">
                <table:table-cell table:style-name="entry" table:number-rows-spanned="1" table:number-columns-spanned="1">
                  <text:p text:style-name="table_al">Subsidiabele </text:p>
                  <text:p text:style-name="table_al">activiteiten</text:p>
                </table:table-cell>
                <table:table-cell table:style-name="entry" table:number-rows-spanned="1" table:number-columns-spanned="1">
                  <text:p text:style-name="table_al"/>
                </table:table-cell>
                <table:table-cell table:style-name="entry" table:number-rows-spanned="1" table:number-columns-spanned="1">
                  <text:p text:style-name="table_al">Het organiseren van de Twentse Rolstoelvierdaagse</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 Stichting Twentse Sportbelangen, Delden </text:p>
                  <text:p text:style-name="table_al">ontvangt een subsidie van maximaal € 12.259,00</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12.259,00 </text:p>
                  <text:p text:style-name="table_al">(Basis is de begroting 2026. Het definitieve </text:p>
                  <text:p text:style-name="table_al">subsidieplafond wordt bepaald door de gemeenteraad </text:p>
                  <text:p text:style-name="table_al">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Niet van toepassing</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Geen</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
            <text:p text:style-name="table_bottom"/>
          </text:section>
          <text:p text:style-name="al"/>
        </text:section>
        <text:section text:name="bijlage_id1-3-2-5" text:style-name="bijlage">
          <text:p text:style-name="bijlage_top"/>
          <text:p text:style-name="hoofdstuk_kop"><text:span text:style-name="label"/> <text:span text:style-name="nr">2.</text:span> Beleidsterrein Cultuur</text:p>
          <text:p text:style-name="al">Zo groot en breed mogelijk cultuurparticipatie</text:p>
          <text:section text:name="table_id1-3-2-5-3" text:style-name="table">
            <text:p text:style-name="table_top"/>
            <table:table table:style-name="tgroup">
              <table:table-column table:style-name="id1-3-2-5-3-1-1"/>
              <table:table-column table:style-name="id1-3-2-5-3-1-2"/>
              <table:table-column table:style-name="id1-3-2-5-3-1-3"/>
              <table:table-row table:style-name="row">
                <table:table-cell table:style-name="entry" table:number-rows-spanned="1" table:number-columns-spanned="1">
                  <text:p text:style-name="table_al">Maatschappelijke </text:p>
                  <text:p text:style-name="table_al">effecten</text:p>
                </table:table-cell>
                <table:table-cell table:style-name="entry" table:number-rows-spanned="1" table:number-columns-spanned="1">
                  <text:p text:style-name="table_al">Doelstellingen</text:p>
                </table:table-cell>
                <table:table-cell table:style-name="entry" table:number-rows-spanned="1" table:number-columns-spanned="1">
                  <text:p text:style-name="table_al">Subdoelstellingen</text:p>
                </table:table-cell>
              </table:table-row>
              <table:table-row table:style-name="row">
                <table:table-cell table:style-name="entry" table:number-rows-spanned="1" table:number-columns-spanned="1">
                  <text:p text:style-name="table_al">Vergroten </text:p>
                  <text:p text:style-name="table_al">zelfredzaamheid </text:p>
                  <text:p text:style-name="table_al">(Mensgericht)  </text:p>
                </table:table-cell>
                <table:table-cell table:style-name="entry" table:number-rows-spanned="1" table:number-columns-spanned="1">
                  <text:p text:style-name="table_al">Het stimuleren van </text:p>
                  <text:p text:style-name="table_al">actieve deelname </text:p>
                  <text:p text:style-name="table_al">aan kunst en cultuur</text:p>
                </table:table-cell>
                <table:table-cell table:style-name="entry" table:number-rows-spanned="1" table:number-columns-spanned="1">
                  <text:p text:style-name="table_al">Culturele organisaties leveren een bijdrage aan cultuurparticipatie van kinderen, ouderen en kwetsbaren.  </text:p>
                </table:table-cell>
              </table:table-row>
              <table:table-row table:style-name="row">
                <table:table-cell table:style-name="entry" table:number-rows-spanned="1" table:number-columns-spanned="1">
                  <text:p text:style-name="table_al">Versterken van de kracht van de samenleving </text:p>
                  <text:p text:style-name="table_al">(Noaberschap en Toekomstgericht)</text:p>
                </table:table-cell>
                <table:table-cell table:style-name="entry" table:number-rows-spanned="1" table:number-columns-spanned="1">
                  <text:p text:style-name="table_al">Zo groot en breed </text:p>
                  <text:p text:style-name="table_al">mogelijk cultuurbereik</text:p>
                </table:table-cell>
                <table:table-cell table:style-name="entry" table:number-rows-spanned="1" table:number-columns-spanned="1">
                  <text:p text:style-name="table_al">Culturele organisaties dragen bij aan de leefbaarheid in de kernen. Deelnemen aan en genieten van activiteiten op het gebied van muziek, zang en dans leveren een belangrijke bijdrage aan de kwaliteit van de samenleving.  </text:p>
                  <text:p text:style-name="table_al">Inwoners en bezoekers van Hof van Twente komen In aanraking met professionele </text:p>
                  <text:p text:style-name="table_al">kunstuitingen op het gebied van kunst, theater, muziek en dans.</text:p>
                </table:table-cell>
              </table:table-row>
              <table:table-row table:style-name="row">
                <table:table-cell table:style-name="entry" table:number-rows-spanned="1" table:number-columns-spanned="1">
                  <text:p text:style-name="table_al">Vergroten maatschappelijke </text:p>
                  <text:p text:style-name="table_al">participatie (Mensgericht)</text:p>
                </table:table-cell>
                <table:table-cell table:style-name="entry" table:number-rows-spanned="1" table:number-columns-spanned="1">
                  <text:p text:style-name="table_al">Het stimuleren van actieve deelname aan kunst en cultuur</text:p>
                </table:table-cell>
                <table:table-cell table:style-name="entry" table:number-rows-spanned="1" table:number-columns-spanned="1">
                  <text:p text:style-name="table_al">Culturele organisaties leveren een bijdrage aan cultuurparticipatie van kinderen, ouderen en kwetsbaren.</text:p>
                </table:table-cell>
              </table:table-row>
              <table:table-row table:style-name="row">
                <table:table-cell table:style-name="entry" table:number-rows-spanned="1" table:number-columns-spanned="3">
                  <text:p text:style-name="table_al">Genoemde maatschappelijke effecten en doelstellingen zijn gebaseerd op het </text:p>
                  <text:p text:style-name="table_al">beleidskader Basis Infra Structuur Hof van Twente 2018-2022. De genoemde doelen en </text:p>
                  <text:p text:style-name="table_al">maatschappelijke effecten zullen periodiek en afhankelijk van de omvang van de </text:p>
                  <text:p text:style-name="table_al">subsidie met de subsidieontvangers worden geëvalueerd.</text:p>
                </table:table-cell>
              </table:table-row>
            </table:table>
            <text:p text:style-name="table_bottom"/>
          </text:section>
          <text:p text:style-name="al"/>
          <text:p text:style-name="al"/>
          <text:section text:name="table_id1-3-2-5-6" text:style-name="table">
            <text:p text:style-name="table_top"/>
            <table:table table:style-name="tgroup">
              <table:table-column table:style-name="id1-3-2-5-6-1-1"/>
              <table:table-column table:style-name="id1-3-2-5-6-1-2"/>
              <table:table-column table:style-name="id1-3-2-5-6-1-3"/>
              <table:table-row table:style-name="row">
                <table:table-cell table:style-name="entry" table:number-rows-spanned="1" table:number-columns-spanned="3">
                  <text:p text:style-name="table_al">Subsidieregel 2a: Informatievoorziening en media  </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1a.</text:p>
                </table:table-cell>
                <table:table-cell table:style-name="entry" table:number-rows-spanned="1" table:number-columns-spanned="1">
                  <text:p text:style-name="table_al">Het bieden van een laagdrempelige toegang tot </text:p>
                  <text:p text:style-name="table_al">informatie en het stimuleren van het gebruik daarvan </text:p>
                  <text:p text:style-name="table_al">door een breed publiek. Bijdragen in het bieden van </text:p>
                  <text:p text:style-name="table_al">een laagdrempelige ontmoetingsplek voor burgers in Hof van Twente in multifunctionele accommodatie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Het in stand houden van een publieke lokale of </text:p>
                  <text:p text:style-name="table_al">regionale omroep, aangewezen door de Mediawet.</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1a.</text:p>
                </table:table-cell>
                <table:table-cell table:style-name="entry" table:number-rows-spanned="1" table:number-columns-spanned="1">
                  <text:p text:style-name="table_al">Het ontsluiten van (digitale) informatie; bevorderen </text:p>
                  <text:p text:style-name="table_al">mediawijsheid bij kinderen, jongeren en volwassenen; </text:p>
                  <text:p text:style-name="table_al">leesbevordering op de basisschool; bestrijden </text:p>
                  <text:p text:style-name="table_al">taalachterstand jeugd.</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Het op lokaal niveau verzorgen van een programma </text:p>
                  <text:p text:style-name="table_al">voor de lokale omroep.</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1a.</text:p>
                </table:table-cell>
                <table:table-cell table:style-name="entry" table:number-rows-spanned="1" table:number-columns-spanned="1">
                  <text:p text:style-name="table_al">• Stichting bibliotheek Hof van Twente ontvangt </text:p>
                  <text:p text:style-name="table_al">een subsidie van maximaal € 804.015,00 </text:p>
                  <text:p text:style-name="table_al">(structureel) + € 33.500,00 (Structureel </text:p>
                  <text:p text:style-name="table_al">Informatiepunt Digitale overheid, wordt vanaf </text:p>
                  <text:p text:style-name="table_al">2027 wel geïndexeerd) € 105.000 (zorgplicht in </text:p>
                  <text:p text:style-name="table_al">2025 en 2026) = € 918.340 + </text:p>
                  <text:p text:style-name="table_al">             Bijdrage Bibliotheek op School € 16.410,00  </text:p>
                  <text:p text:style-name="table_al">             (wordt wel geïndexeerd). </text:p>
                  <text:p text:style-name="table_al">Totaal € 853.925,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 Stichting lokale omroep Hof van Twente </text:p>
                  <text:p text:style-name="table_al">'Hofstreek FM’ ontvangt structureel een subsidie </text:p>
                  <text:p text:style-name="table_al">van maximaal € 26.095,44 (€ 1,75 x 15.533 </text:p>
                  <text:p text:style-name="table_al">huishoudens)  </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880.020,00  </text:p>
                  <text:p text:style-name="table_al">(Basis is de begroting 2026. Het definitieve </text:p>
                  <text:p text:style-name="table_al">subsidieplafond wordt bepaald door de gemeenteraad </text:p>
                  <text:p text:style-name="table_al">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Zie subsidieontvangers</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text:p>
                  <text:p text:style-name="table_al">worden tussen 1 juni en 15 september voorafgaand aan </text:p>
                  <text:p text:style-name="table_al">het kalenderjaar waarop de aanvraag betrekking heeft.</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Geen</text:p>
                </table:table-cell>
              </table:table-row>
            </table:table>
            <text:p text:style-name="table_bottom"/>
          </text:section>
          <text:p text:style-name="al"/>
          <text:p text:style-name="al"/>
          <text:p text:style-name="al"/>
          <text:section text:name="table_id1-3-2-5-10" text:style-name="table">
            <text:p text:style-name="table_top"/>
            <table:table table:style-name="tgroup">
              <table:table-column table:style-name="id1-3-2-5-10-1-1"/>
              <table:table-column table:style-name="id1-3-2-5-10-1-2"/>
              <table:table-column table:style-name="id1-3-2-5-10-1-3"/>
              <table:table-row table:style-name="row">
                <table:table-cell table:style-name="entry" table:number-rows-spanned="1" table:number-columns-spanned="3">
                  <text:p text:style-name="table_al">Subsidieregel 2b-1: Muziek- en Cultuureducatie </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Het bevorderen van cultuurparticipatie.</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1a. </text:p>
                </table:table-cell>
                <table:table-cell table:style-name="entry" table:number-rows-spanned="1" table:number-columns-spanned="1">
                  <text:p text:style-name="table_al">Het verzorgen van cursussen en lessen op het gebied van: Algemene Muzikale Vorming; Ballet/streetdance; muzische activiteiten; Instrumentaal Vocaal Onderwijs; Ensemble/bands; Koren en koorscholing; Cursusaanbod op cultureel gebied, Harmonie &amp; fanfare; Muzikale vorming groep 5 basisscholen.</text:p>
                  <text:p text:style-name="table_al"/>
                  <text:p text:style-name="table_al">Subsidiabel zijn activiteiten voor de jeugd tot en met 18 jaa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Het realiseren van een doorgaande leerlijn cultuureducatie in het Primair Onderwijs; per school een jaarlijks vastgesteld programma van culturele activiteit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c.</text:p>
                </table:table-cell>
                <table:table-cell table:style-name="entry" table:number-rows-spanned="1" table:number-columns-spanned="1">
                  <text:p text:style-name="table_al">Het jaarlijks organiseren van een Cultureel Straatfestival in Deld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d.</text:p>
                </table:table-cell>
                <table:table-cell table:style-name="entry" table:number-rows-spanned="1" table:number-columns-spanned="1">
                  <text:p text:style-name="table_al">Het jaarlijks organiseren van een Big Band Festival in Goor.</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1a. </text:p>
                </table:table-cell>
                <table:table-cell table:style-name="entry" table:number-rows-spanned="1" table:number-columns-spanned="1">
                  <text:p text:style-name="table_al">Stichting Home of Talents Hof van Twente (voorheen Muziekschool Hof van Twente) ontvangt structureel een subsidie van maximaal € 480.374,00 (Incl Crea € 27.258,00)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Stichting Culturele Basisvorming Hof van Twente (Cubahof) ontvangt een subsidie van maximaal € 54.495,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c.</text:p>
                </table:table-cell>
                <table:table-cell table:style-name="entry" table:number-rows-spanned="1" table:number-columns-spanned="1">
                  <text:p text:style-name="table_al">Stichting Cultureel Straatfestival Delden ontvangt een subsidie van maximaal € 9.239,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d.</text:p>
                </table:table-cell>
                <table:table-cell table:style-name="entry" table:number-rows-spanned="1" table:number-columns-spanned="1">
                  <text:p text:style-name="table_al">Stichting Big Band Festival Goor ontvangt een subsidie van maximaal € 3.265,00</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547.373,00 (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Zie subsidieontvangers</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1a</text:p>
                </table:table-cell>
                <table:table-cell table:style-name="entry" table:number-rows-spanned="1" table:number-columns-spanned="1">
                  <text:p text:style-name="table_al">Cursusaanbod Crea  is gebaseerd op de klantvraag en er wordt een bijdrage geleverd aan cultuureducatie via de Cubahof.</text:p>
                </table:table-cell>
              </table:table-row>
            </table:table>
            <text:p text:style-name="table_bottom"/>
          </text:section>
          <text:p text:style-name="al"/>
          <text:section text:name="table_id1-3-2-5-12" text:style-name="table">
            <text:p text:style-name="table_top"/>
            <table:table table:style-name="tgroup">
              <table:table-column table:style-name="id1-3-2-5-12-1-1"/>
              <table:table-column table:style-name="id1-3-2-5-12-1-2"/>
              <table:table-column table:style-name="id1-3-2-5-12-1-3"/>
              <table:table-row table:style-name="row">
                <table:table-cell table:style-name="entry" table:number-rows-spanned="1" table:number-columns-spanned="3">
                  <text:p text:style-name="table_al">Subsidieregel 2b-2: Muziek- en Cultuureducatie door amateurgezelschappen</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Het bevorderen van cultuurparticipatie.</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1a.</text:p>
                </table:table-cell>
                <table:table-cell table:style-name="entry" table:number-rows-spanned="1" table:number-columns-spanned="1">
                  <text:p text:style-name="table_al">Het organiseren van activiteiten en het aanbieden van een activiteitenaanbod voor jeugdleden en het daaraan actief deelnemend aantal jeugdlede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Het organiseren van activiteiten en het aanbieden van een activiteitenaanbod op het gebied van muziek, dans, zang en toneel voor de jeugd t/m 18 jaar, ouderen en kwetsbaren.</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1a.</text:p>
                </table:table-cell>
                <table:table-cell table:style-name="entry" table:number-rows-spanned="1" table:number-columns-spanned="1">
                  <text:p text:style-name="table_al">Culturele vrijwilligersorganisaties in Hof van Twente die jeugd t/m 18 jaar in de gelegenheid stellen kennis te maken met een muziekinstrument en het leren bespelen daarva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Culturele vrijwilligersorganisaties in Hof van Twente die gerichte activiteiten ontwikkelen die de participatie van jeugd t/m 18 jaar, ouderen en kwetsbaren bevorderen. Aanvragen van organisaties die een subsidie ontvangen op grond van 1a van deze beleidsregel, worden geweigerd. </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1a </text:p>
                </table:table-cell>
                <table:table-cell table:style-name="entry" table:number-rows-spanned="1" table:number-columns-spanned="1">
                  <text:p text:style-name="table_al">€ 88.928,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 4.246,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1a.</text:p>
                </table:table-cell>
                <table:table-cell table:style-name="entry" table:number-rows-spanned="1" table:number-columns-spanned="1">
                  <text:p text:style-name="table_al">
                    <text:span text:style-name="nadrukondlijn">A. Basisbedrag per zelfstandige eenheid</text:span>
                  </text:p>
                  <text:p text:style-name="table_al">- Vereniging met één zelfstandige eenheid maximaal </text:p>
                  <text:p text:style-name="table_al">  € 1.104,00</text:p>
                  <text:p text:style-name="table_al">- Vereniging met twee zelfstandige eenheden maximaal</text:p>
                  <text:p text:style-name="table_al">  € 1.646,00</text:p>
                  <text:p text:style-name="table_al">- Vereniging met drie of meer zelfstandige eenheden </text:p>
                  <text:p text:style-name="table_al">  Maximaal € 2.065,00</text:p>
                  <text:p text:style-name="table_al"/>
                  <text:p text:style-name="table_al">
                    <text:span text:style-name="nadrukondlijn">B. Bijdrage per bespeeld instrument</text:span>
                  </text:p>
                  <text:p text:style-name="table_al">Een bedrag per actief spelend lid van maximaal € 101,00</text:p>
                  <text:p text:style-name="table_al">(exclusief leden van majorette, twirl- en color guardgroepen) </text:p>
                  <text:p text:style-name="table_al"/>
                  <text:p text:style-name="table_al">
                    <text:span text:style-name="nadrukondlijn">C. Bijdrage uniformen</text:span>
                  </text:p>
                  <text:p text:style-name="table_al">Een bedrag per actief spelend lid van maximaal € 38,00</text:p>
                  <text:p text:style-name="table_al">(inclusief leden van majorette, twirl- en color guardgroepen) </text:p>
                  <text:p text:style-name="table_al"/>
                  <text:p text:style-name="table_al">
                    <text:span text:style-name="nadrukondlijn">D. Bijdrage in honorarium dirigent en instructeur </text:span>
                  </text:p>
                  <text:p text:style-name="table_al">Maximaal een bijdrage van 30% in het totaal aan dirigent- en repetitorkosten van de muziekvereniging over het kalenderjaar voorafgaande aan het kalenderjaar waarin de subsidie wordt aangevraagd.</text:p>
                  <text:p text:style-name="table_al"/>
                  <text:p text:style-name="table_al">
                    <text:span text:style-name="nadrukondlijn">E. Bijdrage in de opleidingskosten</text:span>
                  </text:p>
                  <text:p text:style-name="table_al">Een bijdrage in de opleidingskosten, gebaseerd op een vast bedrag van maximaal € 750,00 per vereniging en een variabel bedrag van maximaal € 75,00 per jeugdlid. </text:p>
                  <text:p text:style-name="table_al"/>
                  <text:p text:style-name="table_al">
                    <text:span text:style-name="nadrukondlijn">F. Bijdrage in kosten nationale wedstrijden en concoursen</text:span>
                  </text:p>
                  <text:p text:style-name="table_al">Een bijdrage in de kosten van deelname aan nationale wedstrijden, gebaseerd op een vast bedrag van maximaal € 250,00 met een maximum van 1x per jaar per eenheid.</text:p>
                  <text:p text:style-name="table_al"/>
                  <text:p text:style-name="table_al">De subsidie wordt verdeeld op basis van het totaal van de indicatoren A t/m F naar rato als een percentage van het beschikbare bedrag (subsidieplafond).</text:p>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Voor culturele vrijwilligersorganisaties een vast bedrag per vereniging van maximaal € 663,00. Aanvragen worden behandeld op volgorde van binnenkomst. </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Jeugdleden krijgen les van een docent van Home of   Talents (voorheen muziekschool Hof van Twente)   (Harmonie en Fanfare regeling) of, </text:p>
                  <text:p text:style-name="table_al">Via de muziekvereniging van een gediplomeerd docent,</text:p>
                  <text:p text:style-name="table_al">De subsidieaanvrager levert een aantoonbaar aandeel aan muziek- en cultuureducatie in Hof van Twente binnen of buiten schooltijd,</text:p>
                  <text:p text:style-name="table_al">Als randvoorwaarde geldt dat er minimaal 4 openbare optredens/ presentaties per jaar door het hoofdorkest worden verzorgd.</text:p>
                </table:table-cell>
              </table:table-row>
            </table:table>
            <text:p text:style-name="table_bottom"/>
          </text:section>
          <text:p text:style-name="al"/>
          <text:section text:name="table_id1-3-2-5-14" text:style-name="table">
            <text:p text:style-name="table_top"/>
            <table:table table:style-name="tgroup">
              <table:table-column table:style-name="id1-3-2-5-14-1-1"/>
              <table:table-column table:style-name="id1-3-2-5-14-1-2"/>
              <table:table-column table:style-name="id1-3-2-5-14-1-3"/>
              <table:table-row table:style-name="row">
                <table:table-cell table:style-name="entry" table:number-rows-spanned="1" table:number-columns-spanned="3">
                  <text:p text:style-name="table_al">Subsidieregel 2c: Theaterwerk</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Het bevorderen van cultuurparticipatie</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Huisvesting bieden aan culturele instellingen; ontwikkelen cultureel ondernemerschap; theaterfaciliteit bieden voor amateurorganisaties en (semi) professionele voorstellingen; ontwikkelen van ‘Hofactiviteiten’.</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Stichting Theater en Evenementen Centrum De Reggehof ontvangt een subsidie van maximaal € 687.868,00</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688.383,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Stichting Theater en Evenementen Centrum De Reggehof</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Geen</text:p>
                </table:table-cell>
              </table:table-row>
            </table:table>
            <text:p text:style-name="table_bottom"/>
          </text:section>
          <text:p text:style-name="al"/>
          <text:section text:name="table_id1-3-2-5-16" text:style-name="table">
            <text:p text:style-name="table_top"/>
            <table:table table:style-name="tgroup">
              <table:table-column table:style-name="id1-3-2-5-16-1-1"/>
              <table:table-column table:style-name="id1-3-2-5-16-1-2"/>
              <table:table-column table:style-name="id1-3-2-5-16-1-3"/>
              <table:table-row table:style-name="row">
                <table:table-cell table:style-name="entry" table:number-rows-spanned="1" table:number-columns-spanned="3">
                  <text:p text:style-name="table_al">Subsidieregel 2d: Cultureel Erfgoed</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1a.</text:p>
                </table:table-cell>
                <table:table-cell table:style-name="entry" table:number-rows-spanned="1" table:number-columns-spanned="1">
                  <text:p text:style-name="table_al">Het bevorderen van cultuurparticipatie door in stand houden, beheren en ontsluiten van museale collectie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1c</text:p>
                </table:table-cell>
                <table:table-cell table:style-name="entry" table:number-rows-spanned="1" table:number-columns-spanned="1">
                  <text:p text:style-name="table_al">Het bevorderen van cultuurparticipatie door in stand houden, beheren en ontsluiten van historische archieven en beeldbank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d.</text:p>
                </table:table-cell>
                <table:table-cell table:style-name="entry" table:number-rows-spanned="1" table:number-columns-spanned="1">
                  <text:p text:style-name="table_al">De realisatie van het jaarlijkse schaapscheerdersfeest nabij de schaapskooi op De Borkeld in Markelo.</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1a.</text:p>
                </table:table-cell>
                <table:table-cell table:style-name="entry" table:number-rows-spanned="1" table:number-columns-spanned="1">
                  <text:p text:style-name="table_al">Uitvoeren van museale activiteiten door behoud, beheer, vorming en presentatie van collectie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Het bevorderen van cultuurparticipatie door in stand houden, beheren en ontsluiten van historische archieven en beeldbank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c.</text:p>
                </table:table-cell>
                <table:table-cell table:style-name="entry" table:number-rows-spanned="1" table:number-columns-spanned="1">
                  <text:p text:style-name="table_al">St. De Hofmarken: hosting en onderhoud van een centrale beeldbank; </text:p>
                  <text:p text:style-name="table_al">St. Heemkunde Markelo de huur van een ruimte in het dienstgebouw van de protestantse gemeente in Markelo.</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d.</text:p>
                </table:table-cell>
                <table:table-cell table:style-name="entry" table:number-rows-spanned="1" table:number-columns-spanned="1">
                  <text:p text:style-name="table_al">Het organiseren van het jaarlijkse schaapscheerdersfeest nabij de schaapskooi op De Borkeld in Markelo.</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1a.</text:p>
                </table:table-cell>
                <table:table-cell table:style-name="entry" table:number-rows-spanned="1" table:number-columns-spanned="1">
                  <text:p text:style-name="table_al">Het Goors Historisch Museum ontvangt een subsidie van maximaal € 14.936,00</text:p>
                  <text:p text:style-name="table_al">Het Klompenmuseum Goor ontvangt een subsidie van maximaal € 6.531,00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Een bedrag per historische vereniging van maximaal € 4.809,00</text:p>
                  <text:p text:style-name="table_al">De rechthebbenden zijn:</text:p>
                  <text:p text:style-name="table_al">St. Heemkunde Markelo: Markelo; </text:p>
                  <text:p text:style-name="table_al">Historische ver. Old Deep'n: Diepenheim;</text:p>
                  <text:p text:style-name="table_al">Stichting Historisch Goor (Heemkunde): Goor; </text:p>
                  <text:p text:style-name="table_al">Vereniging Heemkunde Ambt Delden: Ambt Delde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c.</text:p>
                </table:table-cell>
                <table:table-cell table:style-name="entry" table:number-rows-spanned="1" table:number-columns-spanned="1">
                  <text:p text:style-name="table_al">Stichting De Hofmarken ontvangt een subsidie van maximaal € 673,00 </text:p>
                  <text:p text:style-name="table_al">St. Heemkunde Markelo ontvangt een subsidie van maximaal € 8.562,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d.</text:p>
                </table:table-cell>
                <table:table-cell table:style-name="entry" table:number-rows-spanned="1" table:number-columns-spanned="1">
                  <text:p text:style-name="table_al">Stichting Schaapskudde Hof van Twente ontvangt een subsidie van maximaal € 3.265,00</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53.205,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Zie subsidieontvangers</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1b.</text:p>
                </table:table-cell>
                <table:table-cell table:style-name="entry" table:number-rows-spanned="1" table:number-columns-spanned="1">
                  <text:p text:style-name="table_al">Goed beheerde en ontsloten fotoarchieven, historische archieven; centrale beeldbank; 4x per jaar uitgeven van magazine; ontwikkelen van aanbod voor ouderen in het kader van geheugentraining.</text:p>
                </table:table-cell>
              </table:table-row>
            </table:table>
            <text:p text:style-name="table_bottom"/>
          </text:section>
          <text:p text:style-name="al"/>
          <text:section text:name="table_id1-3-2-5-18" text:style-name="table">
            <text:p text:style-name="table_top"/>
            <table:table table:style-name="tgroup">
              <table:table-column table:style-name="id1-3-2-5-18-1-1"/>
              <table:table-column table:style-name="id1-3-2-5-18-1-2"/>
              <table:table-column table:style-name="id1-3-2-5-18-1-3"/>
              <table:table-row table:style-name="row">
                <table:table-cell table:style-name="entry" table:number-rows-spanned="1" table:number-columns-spanned="3">
                  <text:p text:style-name="table_al">Subsidieregel 2e: Kunst</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1a.</text:p>
                </table:table-cell>
                <table:table-cell table:style-name="entry" table:number-rows-spanned="1" table:number-columns-spanned="1">
                  <text:p text:style-name="table_al">In stand houden en beheren van kunst in de openbare ruimte</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Het bevorderen van een zo groot en breed mogelijk cultuurberei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c.</text:p>
                </table:table-cell>
                <table:table-cell table:style-name="entry" table:number-rows-spanned="1" table:number-columns-spanned="1">
                  <text:p text:style-name="table_al">Inwoners en bezoekers van gemeente Hof van Twente komen in aanraking met kunstuitingen van moderne kunst op een hoog niveau.</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d.-1g.</text:p>
                </table:table-cell>
                <table:table-cell table:style-name="entry" table:number-rows-spanned="1" table:number-columns-spanned="1">
                  <text:p text:style-name="table_al">Het bevorderen van cultuurparticipatie en –educatie</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1a.</text:p>
                </table:table-cell>
                <table:table-cell table:style-name="entry" table:number-rows-spanned="1" table:number-columns-spanned="1">
                  <text:p text:style-name="table_al">Het in stand houden en beheren van kunstobjecten in de openbare ruimte.</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De mogelijkheid bieden kunstwerken te hur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c.</text:p>
                </table:table-cell>
                <table:table-cell table:style-name="entry" table:number-rows-spanned="1" table:number-columns-spanned="1">
                  <text:p text:style-name="table_al">Het organiseren van voor een ieder toegankelijke kunsttentoonstellingen en het initiëren van de ontwikkeling van Kunstwerk in de gemeente Hof van Twente”</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d.</text:p>
                </table:table-cell>
                <table:table-cell table:style-name="entry" table:number-rows-spanned="1" table:number-columns-spanned="1">
                  <text:p text:style-name="table_al">Exploitatie gebouwen (Diepenheim): ‘De Zwaan, Drawing Centre, Diepvrieshuisje, Ottenhui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e.</text:p>
                </table:table-cell>
                <table:table-cell table:style-name="entry" table:number-rows-spanned="1" table:number-columns-spanned="1">
                  <text:p text:style-name="table_al">Exploitatie gebouwen (Diepenheim): Herberg de Pol, Maalderij</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f.-g</text:p>
                </table:table-cell>
                <table:table-cell table:style-name="entry" table:number-rows-spanned="1" table:number-columns-spanned="1">
                  <text:p text:style-name="table_al">Organiseren van exposities in Perron 1 (Delden); Onderhouden en exploiteren galerieruimte; organiseren van workshops, lezingen; tonen en onderhouden van de kunstwerken in "Stratenplan Delden".</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1a.</text:p>
                </table:table-cell>
                <table:table-cell table:style-name="entry" table:number-rows-spanned="1" table:number-columns-spanned="1">
                  <text:p text:style-name="table_al">Stichting Beeldende Kunst Hof van Twente ontvangt een subsidie van maximaal € 26.944,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Stichting Kunstuitleen Hof van Twente ontvangt een subsidie van maximaal € 5.544,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c.</text:p>
                </table:table-cell>
                <table:table-cell table:style-name="entry" table:number-rows-spanned="1" table:number-columns-spanned="1">
                  <text:p text:style-name="table_al">Drawing Centre (voorheen Kunstvereniging) Diepenheim ontvangt een subsidie van maximaal € 50.80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d.</text:p>
                </table:table-cell>
                <table:table-cell table:style-name="entry" table:number-rows-spanned="1" table:number-columns-spanned="1">
                  <text:p text:style-name="table_al">Stichting de Zwaan ontvangt een subsidie van maximaal € 52.277,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e.</text:p>
                </table:table-cell>
                <table:table-cell table:style-name="entry" table:number-rows-spanned="1" table:number-columns-spanned="1">
                  <text:p text:style-name="table_al">Stichting Cultureel Centrum Herberg de Pol ontvangt een subsidie van maximaal € 104.533,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f.</text:p>
                </table:table-cell>
                <table:table-cell table:style-name="entry" table:number-rows-spanned="1" table:number-columns-spanned="1">
                  <text:p text:style-name="table_al">Stichting Meer Innovatie voor Kunst en Cultuur (MIKC) ontvangt een subsidie van maximaal € 6.049,00 voor activiteiten in en om Galerie Perron I en onderhoud stratenpla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g</text:p>
                </table:table-cell>
                <table:table-cell table:style-name="entry" table:number-rows-spanned="1" table:number-columns-spanned="1">
                  <text:p text:style-name="table_al">Perron I ontvangt een exploitatiesubsidie van maximaal € 8.822,00 ten behoeve van exploitatie Perron I.</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254.969,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Zie subsidieontvangers</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name="table_id1-3-2-5-20" text:style-name="table">
            <text:p text:style-name="table_top"/>
            <table:table table:style-name="tgroup">
              <table:table-column table:style-name="id1-3-2-5-20-1-1"/>
              <table:table-column table:style-name="id1-3-2-5-20-1-2"/>
              <table:table-column table:style-name="id1-3-2-5-20-1-3"/>
              <table:table-row table:style-name="row">
                <table:table-cell table:style-name="entry" table:number-rows-spanned="1" table:number-columns-spanned="3">
                  <text:p text:style-name="table_al">Subsidieregel 2f: Organisatie ‘Oranje activiteiten’</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text:p>
                </table:table-cell>
                <table:table-cell table:style-name="entry" table:number-rows-spanned="1" table:number-columns-spanned="1">
                  <text:p text:style-name="table_al">Het organiseren van ‘Oranje activiteiten’ op of rondom de verjaardag van koning Willem Alexander</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Het organiseren van ‘Oranje activiteiten’ op of rondom de verjaardag van koning Willem Alexander</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De Oranjeverenigingen in de grotere kernen Goor, Delden en Markelo; Verenigingen die ‘Oranjeactiviteiten’ organiseren in de kleinere kernen: Hengevelde, Bentelo en Diepenheim. </text:p>
                  <text:p text:style-name="table_al"/>
                  <text:p text:style-name="table_al">De rechthebbenden zijn:</text:p>
                  <text:p text:style-name="table_al">Goorse Oranjevereniging; </text:p>
                  <text:p text:style-name="table_al">Oranjevereniging Delden;</text:p>
                  <text:p text:style-name="table_al">Oranjevereniging Markelo;</text:p>
                  <text:p text:style-name="table_al">St. Markering (Oranjecomité Hengevelde);</text:p>
                  <text:p text:style-name="table_al">Handbalvereniging Bentelo (Oranjefeest);</text:p>
                  <text:p text:style-name="table_al">Nooitgedacht J&amp;J werk (Oranjefeest Diepenheim).</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11.982,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Een Oranjevereniging in een grote kern ontvangt maximaal € 3.329,00 en een vereniging die ‘Oranjeactiviteiten’ organiseert in een kleine kern ontvangt maximaal € 665,00.</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Geen</text:p>
                </table:table-cell>
              </table:table-row>
            </table:table>
            <text:p text:style-name="table_bottom"/>
          </text:section>
          <text:p text:style-name="al"/>
          <text:p text:style-name="al"/>
        </text:section>
        <text:section text:name="bijlage_id1-3-2-6" text:style-name="bijlage">
          <text:p text:style-name="bijlage_top"/>
          <text:p text:style-name="hoofdstuk_kop"><text:span text:style-name="label"/> <text:span text:style-name="nr">3.</text:span> Beleidsterrein Zorg</text:p>
          <text:p text:style-name="al">Preventie (leefbaarheid en participatie) en Zorg (zorg en ondersteuning)</text:p>
          <text:section text:name="table_id1-3-2-6-3" text:style-name="table">
            <text:p text:style-name="table_top"/>
            <table:table table:style-name="tgroup">
              <table:table-column table:style-name="id1-3-2-6-3-1-1"/>
              <table:table-column table:style-name="id1-3-2-6-3-1-2"/>
              <table:table-column table:style-name="id1-3-2-6-3-1-3"/>
              <table:table-row table:style-name="row">
                <table:table-cell table:style-name="entry" table:number-rows-spanned="1" table:number-columns-spanned="1">
                  <text:p text:style-name="table_al">Maatschappelijke effecten</text:p>
                </table:table-cell>
                <table:table-cell table:style-name="entry" table:number-rows-spanned="1" table:number-columns-spanned="1">
                  <text:p text:style-name="table_al">Doelstellingen</text:p>
                </table:table-cell>
                <table:table-cell table:style-name="entry" table:number-rows-spanned="1" table:number-columns-spanned="1">
                  <text:p text:style-name="table_al">Resultaten</text:p>
                </table:table-cell>
              </table:table-row>
              <table:table-row table:style-name="row">
                <table:table-cell table:style-name="entry" table:number-rows-spanned="1" table:number-columns-spanned="1">
                  <text:p text:style-name="table_al">- Door een netwerk </text:p>
                  <text:p text:style-name="table_al">  van elkaar </text:p>
                  <text:p text:style-name="table_al">  aanvullende en </text:p>
                  <text:p text:style-name="table_al">  aansluitende </text:p>
                  <text:p text:style-name="table_al">  organisaties, </text:p>
                  <text:p text:style-name="table_al">  diensten en</text:p>
                  <text:p text:style-name="table_al">  voorzieningen, </text:p>
                  <text:p text:style-name="table_al">  kunnen inwoners </text:p>
                  <text:p text:style-name="table_al">  optimaal (preventief)</text:p>
                  <text:p text:style-name="table_al">  ondersteund </text:p>
                  <text:p text:style-name="table_al">  worden </text:p>
                  <text:p text:style-name="table_al">  in hun behoeften en </text:p>
                  <text:p text:style-name="table_al">  ontwikkeling om </text:p>
                  <text:p text:style-name="table_al">  zelfredzaam te zijn.</text:p>
                </table:table-cell>
                <table:table-cell table:style-name="entry" table:number-rows-spanned="1" table:number-columns-spanned="1">
                  <text:p text:style-name="table_al">Leefbaarheid en participatie:</text:p>
                  <text:p text:style-name="table_al">- het gebruik van </text:p>
                  <text:p text:style-name="table_al">  welzijnsdiensten ter </text:p>
                  <text:p text:style-name="table_al">  bevordering van de </text:p>
                  <text:p text:style-name="table_al">  zelfredzaamheid,</text:p>
                  <text:p text:style-name="table_al">- d.m.v. participatie </text:p>
                  <text:p text:style-name="table_al">  het voorkomen van </text:p>
                  <text:p text:style-name="table_al">  sociaal isolement,</text:p>
                  <text:p text:style-name="table_al">- het zelf organiseren </text:p>
                  <text:p text:style-name="table_al">  van onderlinge hulp </text:p>
                  <text:p text:style-name="table_al">  ter versterking van </text:p>
                  <text:p text:style-name="table_al">  de sociale cohesie.</text:p>
                </table:table-cell>
                <table:table-cell table:style-name="entry" table:number-rows-spanned="1" table:number-columns-spanned="1">
                  <text:p text:style-name="table_al">- Samenwerking van verschillende </text:p>
                  <text:p text:style-name="table_al">  organisaties zowel inhoudelijk als </text:p>
                  <text:p text:style-name="table_al">  organisatorisch,</text:p>
                  <text:p text:style-name="table_al">- Initiatieven ontwikkelen om vrijwilligers </text:p>
                  <text:p text:style-name="table_al">  in te zetten,</text:p>
                  <text:p text:style-name="table_al">- Het stimuleren van verbindingen </text:p>
                  <text:p text:style-name="table_al">  leggen tussen professionele </text:p>
                  <text:p text:style-name="table_al">  organisaties wonen, welzijn en zorg en</text:p>
                  <text:p text:style-name="table_al">  vrijwilligersorganisaties t.b.v. ‘elkaar </text:p>
                  <text:p text:style-name="table_al">  kennen’, coördinatie, afstemming en</text:p>
                  <text:p text:style-name="table_al">  vernieuwing,</text:p>
                  <text:p text:style-name="table_al">- Hulpdiensten stimuler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Zorg en ondersteuning:</text:p>
                  <text:p text:style-name="table_al">- Bijdragen aan een </text:p>
                  <text:p text:style-name="table_al">  krachtige </text:p>
                  <text:p text:style-name="table_al">  samenleving en </text:p>
                  <text:p text:style-name="table_al">  zelfredzaamheid met </text:p>
                  <text:p text:style-name="table_al">  de nadruk op de </text:p>
                  <text:p text:style-name="table_al">  doelgroepen die het </text:p>
                  <text:p text:style-name="table_al">  hardst nodig hebben, </text:p>
                  <text:p text:style-name="table_al">  zijnde ouderen en </text:p>
                  <text:p text:style-name="table_al">  psychisch </text:p>
                  <text:p text:style-name="table_al">  kwetsbaren. </text:p>
                  <text:p text:style-name="table_al">- Vergroten </text:p>
                  <text:p text:style-name="table_al">  zelfredzaamheid van</text:p>
                  <text:p text:style-name="table_al">  onze inwoners. </text:p>
                  <text:p text:style-name="table_al">- Vergroten </text:p>
                  <text:p text:style-name="table_al">  maatschappelijke </text:p>
                  <text:p text:style-name="table_al">  participatie. </text:p>
                  <text:p text:style-name="table_al">- Versterken kracht </text:p>
                  <text:p text:style-name="table_al">  van de samenleving.</text:p>
                </table:table-cell>
                <table:table-cell table:style-name="entry" table:number-rows-spanned="1" table:number-columns-spanned="1">
                  <text:p text:style-name="table_al">- Inwoners die (nog) niet in staat zijn om </text:p>
                  <text:p text:style-name="table_al">  op eigen kracht sociaal en  </text:p>
                  <text:p text:style-name="table_al">  maatschappelijk te participeren worden </text:p>
                  <text:p text:style-name="table_al">  ondersteund. Hierbij wordt primair de </text:p>
                  <text:p text:style-name="table_al">  zelfredzaamheid en de eigen </text:p>
                  <text:p text:style-name="table_al">  verantwoordelijkheid aangesproken of </text:p>
                  <text:p text:style-name="table_al">  versterkt. </text:p>
                  <text:p text:style-name="table_al">- Een aanbod van algemene </text:p>
                  <text:p text:style-name="table_al">  voorzieningen in stand houden en waar </text:p>
                  <text:p text:style-name="table_al">  mogelijk vergroten, ter ondersteuning </text:p>
                  <text:p text:style-name="table_al">  van eenvoudige problemen van </text:p>
                  <text:p text:style-name="table_al">  inwoners. Deze algemene </text:p>
                  <text:p text:style-name="table_al">  voorzieningen zijn laagdrempelig en zo </text:p>
                  <text:p text:style-name="table_al">  dicht mogelijk bij huis en zijn </text:p>
                  <text:p text:style-name="table_al">  voorliggend aan </text:p>
                  <text:p text:style-name="table_al">  maatwerkvoorzieningen (Wmo-indicatie </text:p>
                  <text:p text:style-name="table_al">  door de gemeente). </text:p>
                  <text:p text:style-name="table_al">- Inwoners zijn zelfredzaam door ze zo </text:p>
                  <text:p text:style-name="table_al">  lang mogelijk zelfstandig te laten </text:p>
                  <text:p text:style-name="table_al">  functioneren en wonen in de eigen </text:p>
                  <text:p text:style-name="table_al">  woonomgeving eventueel met behulp </text:p>
                  <text:p text:style-name="table_al">  van laagdrempelige voorzieningen in </text:p>
                  <text:p text:style-name="table_al">  de buurt. </text:p>
                </table:table-cell>
              </table:table-row>
              <table:table-row table:style-name="row">
                <table:table-cell table:style-name="entry" table:number-rows-spanned="1" table:number-columns-spanned="3">
                  <text:p text:style-name="table_al">Genoemde maatschappelijke effecten en doelstellingen zijn gebaseerd op het beleidskader Basis Infra Structuur Hof van Twente 2018-2022. De genoemde doelen en maatschappelijke effecten zullen periodiek en afhankelijk van de omvang van de subsidie met de subsidieontvangers worden geëvalueerd.</text:p>
                </table:table-cell>
              </table:table-row>
            </table:table>
            <text:p text:style-name="table_bottom"/>
          </text:section>
          <text:p text:style-name="al"/>
          <text:section text:name="table_id1-3-2-6-5" text:style-name="table">
            <text:p text:style-name="table_top"/>
            <table:table table:style-name="tgroup">
              <table:table-column table:style-name="id1-3-2-6-5-1-1"/>
              <table:table-column table:style-name="id1-3-2-6-5-1-2"/>
              <table:table-column table:style-name="id1-3-2-6-5-1-3"/>
              <table:table-row table:style-name="row">
                <table:table-cell table:style-name="entry" table:number-rows-spanned="1" table:number-columns-spanned="3">
                  <text:p text:style-name="table_al">Subsidieregel 3a: Professionele ondersteuning</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ext:p text:style-name="table_al"/>
                </table:table-cell>
              </table:table-row>
              <table:table-row table:style-name="row">
                <table:table-cell table:style-name="entry" table:number-rows-spanned="1" table:number-columns-spanned="1">
                  <text:p text:style-name="table_al">Beleidsdoelstelling </text:p>
                </table:table-cell>
                <table:table-cell table:style-name="entry" table:number-rows-spanned="1" table:number-columns-spanned="1">
                  <text:p text:style-name="table_al"/>
                </table:table-cell>
                <table:table-cell table:style-name="entry" table:number-rows-spanned="1" table:number-columns-spanned="1">
                  <text:p text:style-name="table_al">inwoners stimuleren gebruik te maken van algemene voorzieningen en van hun eigen netwerken;</text:p>
                  <text:p text:style-name="table_al">doelgroepen activeren tot meedoen aan activiteiten en aan vrijwilligerswerk;</text:p>
                  <text:p text:style-name="table_al">verbindingen tot stand brengen tussen groepen, individuen en activiteiten; </text:p>
                  <text:p text:style-name="table_al">inwoners simuleren zelf initiatieven op gebied van welzijn en zorg te ontplooien</text:p>
                  <text:p text:style-name="table_al">kortdurende ondersteuning van inwoners indien dit gelet op de problematiek passend is.</text:p>
                </table:table-cell>
              </table:table-row>
              <table:table-row table:style-name="row">
                <table:table-cell table:style-name="entry" table:number-rows-spanned="1" table:number-columns-spanned="1">
                  <text:p text:style-name="table_al">Subsidiabele activiteiten </text:p>
                </table:table-cell>
                <table:table-cell table:style-name="entry" table:number-rows-spanned="1" table:number-columns-spanned="1">
                  <text:p text:style-name="table_al"/>
                </table:table-cell>
                <table:table-cell table:style-name="entry" table:number-rows-spanned="1" table:number-columns-spanned="1">
                  <text:p text:style-name="table_al">Activiteiten op het gebied van:</text:p>
                  <text:p text:style-name="table_al">informatie en advies; </text:p>
                  <text:p text:style-name="table_al">ondersteuning van individuele inwoners, kortdurende begeleiding van mensen met een hulpvraag, inclusief algemeen maatschappelijk werk en ondersteuning mantelzorgers;</text:p>
                  <text:p text:style-name="table_al">ondersteuning van vrijwilligers(organisaties);</text:p>
                  <text:p text:style-name="table_al">activering van ouderen; </text:p>
                  <text:p text:style-name="table_al">organisatie van professioneel jeugd- en jongerenwerk</text:p>
                  <text:p text:style-name="table_al">opbouwwerk.</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Stichting Salut – Welzijn. Brede welzijnsinstelling voor Hof van Twente</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De subsidie wordt verleend op basis van een door de stichting in te dienen begroting en jaarplan. De aard en de omvang van de in het jaarplan opgenomen activiteiten wordt bepaald door de met Salut per beleidsonderwerp vastgestelde opdrachten.</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 november voorafgaand aan het kalenderjaar waarop de aanvraag betrekking heeft.</text:p>
                </table:table-cell>
              </table:table-row>
              <table:table-row table:style-name="row">
                <table:table-cell table:style-name="entry" table:number-rows-spanned="1" table:number-columns-spanned="3">
                  <text:p text:style-name="table_al"/>
                  <text:p text:style-name="table_al"/>
                  <text:p text:style-name="table_al"/>
                </table:table-cell>
              </table:table-row>
              <table:table-row table:style-name="row">
                <table:table-cell table:style-name="entry" table:number-rows-spanned="1" table:number-columns-spanned="3">
                  <text:p text:style-name="table_al">Subsidieregel 3b: Zorg en ondersteuning / Participatie ouderen</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Inwoners van Hof van Twente met een ondersteuningsvraag of een beperking zijn in staat om (weer) mee te doen aan de samenleving. In stand houden en waar mogelijk bevorderen van de participatie van ouderen.</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Activiteiten op het gebied va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text:p>
                </table:table-cell>
                <table:table-cell table:style-name="entry" table:number-rows-spanned="1" table:number-columns-spanned="1">
                  <text:p text:style-name="table_al">Vrijwillige hulp- en zorgverlening,</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text:p>
                </table:table-cell>
                <table:table-cell table:style-name="entry" table:number-rows-spanned="1" table:number-columns-spanned="1">
                  <text:p text:style-name="table_al">Vrijetijdsbesteding voor mensen met een beperking,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c.</text:p>
                </table:table-cell>
                <table:table-cell table:style-name="entry" table:number-rows-spanned="1" table:number-columns-spanned="1">
                  <text:p text:style-name="table_al">Slachtofferhulp,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text:p>
                </table:table-cell>
                <table:table-cell table:style-name="entry" table:number-rows-spanned="1" table:number-columns-spanned="1">
                  <text:p text:style-name="table_al">Subsidie voor opleidingscursussen, onderhoud en vervanging van AED’s ten behoeve van het AED-netwerk,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text:p>
                </table:table-cell>
                <table:table-cell table:style-name="entry" table:number-rows-spanned="1" table:number-columns-spanned="1">
                  <text:p text:style-name="table_al">Ontmoeting van en contacten tussen ouder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f.</text:p>
                </table:table-cell>
                <table:table-cell table:style-name="entry" table:number-rows-spanned="1" table:number-columns-spanned="1">
                  <text:p text:style-name="table_al">Stimuleren van vrijwilligerswerk ten behoeve van ouderen.</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a.</text:p>
                </table:table-cell>
                <table:table-cell table:style-name="entry" table:number-rows-spanned="1" table:number-columns-spanned="1">
                  <text:p text:style-name="table_al">Vrijwilligersorganisaties op het gebied van hulp- en zorgverlening ontvangen gezamenlijk een subsidie van maximaal € 20.328,00.</text:p>
                  <text:p text:style-name="table_al"/>
                  <text:p text:style-name="table_al">De rechthebbenden zijn in ieder geval: </text:p>
                  <text:p text:style-name="table_al">Stichting Unie van vrijwilligers Markelo, </text:p>
                  <text:p text:style-name="table_al">Activiteiten commissie Stadshagen </text:p>
                  <text:p text:style-name="table_al">Zonnebloem Delden, </text:p>
                  <text:p text:style-name="table_al">Zonnebloem Goor, </text:p>
                  <text:p text:style-name="table_al">Zonnebloem Hengevelde; </text:p>
                  <text:p text:style-name="table_al">EHBO Markelo-Diepenheim, </text:p>
                  <text:p text:style-name="table_al">EHBO Stad en Ambt Delden, </text:p>
                  <text:p text:style-name="table_al">Stichting Vrienden van de Wozoco Diepenheim,</text:p>
                  <text:p text:style-name="table_al">Stichting Goorse Sociëteit voor Ouder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 </text:p>
                </table:table-cell>
                <table:table-cell table:style-name="entry" table:number-rows-spanned="1" table:number-columns-spanned="1">
                  <text:p text:style-name="table_al">Vrijwilligersorganisaties voor mensen met een beperking ontvangen gezamenlijk een subsidie van maximaal € 6.170,00.</text:p>
                  <text:p text:style-name="table_al"/>
                  <text:p text:style-name="table_al">De rechthebbenden zijn: </text:p>
                  <text:p text:style-name="table_al">De Roos, Stichting Avelijn (dagcentra Twente), </text:p>
                  <text:p text:style-name="table_al">Stichting MEE Reizen</text:p>
                  <text:p text:style-name="table_al">Stichting De Klup Twente.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c.</text:p>
                </table:table-cell>
                <table:table-cell table:style-name="entry" table:number-rows-spanned="1" table:number-columns-spanned="1">
                  <text:p text:style-name="table_al">Stichting Slachtofferhulp ontvangt een subsidie van maximaal € 11.00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text:p>
                </table:table-cell>
                <table:table-cell table:style-name="entry" table:number-rows-spanned="1" table:number-columns-spanned="1">
                  <text:p text:style-name="table_al">Vrijwilligersorganisaties op het gebied van het Automatische Externe Defibrillatoren (AED) Netwerk ontvangen gezamenlijk een subsidie van maximaal € 27.777,00.</text:p>
                  <text:p text:style-name="table_al"/>
                  <text:p text:style-name="table_al">De rechthebbenden zijn in ieder geval: </text:p>
                  <text:p text:style-name="table_al">AED’s Bentelo, </text:p>
                  <text:p text:style-name="table_al">AED Hengevelde, </text:p>
                  <text:p text:style-name="table_al">AED Kerspel Goor, </text:p>
                  <text:p text:style-name="table_al">Buurtvereniging de Achterhoek</text:p>
                  <text:p text:style-name="table_al">Stichting Hart voor Delden, ’</text:p>
                  <text:p text:style-name="table_al">Stichting Hart voor Goor, </text:p>
                  <text:p text:style-name="table_al">Stichting Spoed Diepenheim, </text:p>
                  <text:p text:style-name="table_al">Vereniging De Hoff AED’s, </text:p>
                  <text:p text:style-name="table_al">Werkgroep AED Stokkum,</text:p>
                  <text:p text:style-name="table_al">Stichting De Ha, </text:p>
                  <text:p text:style-name="table_al">Buurtvereniging Herike Elsen, </text:p>
                  <text:p text:style-name="table_al">Stichting AED Wiene Zeldam, </text:p>
                  <text:p text:style-name="table_al">St ’t Brookhoes AED</text:p>
                  <text:p text:style-name="table_al">Buurtvereniging De Pothoek, </text:p>
                  <text:p text:style-name="table_al">Stichting Markelosebroek, </text:p>
                  <text:p text:style-name="table_al">Buurtvereniging Dijkerhoe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text:p>
                </table:table-cell>
                <table:table-cell table:style-name="entry" table:number-rows-spanned="1" table:number-columns-spanned="1">
                  <text:p text:style-name="table_al">Ouderenbonden in Hof van Twente ontvangen gezamenlijk een subsidie van maximaal € 8.205,00 </text:p>
                  <text:p text:style-name="table_al"/>
                  <text:p text:style-name="table_al">De rechthebbenden zijn:  </text:p>
                  <text:p text:style-name="table_al">Ouderenvereniging Delden, </text:p>
                  <text:p text:style-name="table_al">Ouderenvereniging Markelo, </text:p>
                  <text:p text:style-name="table_al">Ouderenbond Diepenheim, </text:p>
                  <text:p text:style-name="table_al">Ouderenvereniging Goor, </text:p>
                  <text:p text:style-name="table_al">KBO Bentelo, </text:p>
                  <text:p text:style-name="table_al">KBO Delden, </text:p>
                  <text:p text:style-name="table_al">KBO Hengevelde, </text:p>
                  <text:p text:style-name="table_al">PCOB Deld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f.</text:p>
                </table:table-cell>
                <table:table-cell table:style-name="entry" table:number-rows-spanned="1" table:number-columns-spanned="1">
                  <text:p text:style-name="table_al">Vrijwilligersorganisaties op het gebied van soosactiviteiten voor ouderen ontvangen gezamenlijk een subsidie van maximaal € 1.539,00.</text:p>
                  <text:p text:style-name="table_al"/>
                  <text:p text:style-name="table_al">De rechthebbenden zijn: </text:p>
                  <text:p text:style-name="table_al">Seniorensoos Bentelo, </text:p>
                  <text:p text:style-name="table_al">Werksoos Bentelo/Beckum/Hengevelde, </text:p>
                  <text:p text:style-name="table_al">Bejaardensoos Zeldam Wiene.</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a.</text:p>
                </table:table-cell>
                <table:table-cell table:style-name="entry" table:number-rows-spanned="1" table:number-columns-spanned="1">
                  <text:p text:style-name="table_al">€ 20.328,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text:p>
                </table:table-cell>
                <table:table-cell table:style-name="entry" table:number-rows-spanned="1" table:number-columns-spanned="1">
                  <text:p text:style-name="table_al">€   6.17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c.</text:p>
                </table:table-cell>
                <table:table-cell table:style-name="entry" table:number-rows-spanned="1" table:number-columns-spanned="1">
                  <text:p text:style-name="table_al">€ 11.00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text:p>
                </table:table-cell>
                <table:table-cell table:style-name="entry" table:number-rows-spanned="1" table:number-columns-spanned="1">
                  <text:p text:style-name="table_al">€ 27.777,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text:p>
                </table:table-cell>
                <table:table-cell table:style-name="entry" table:number-rows-spanned="1" table:number-columns-spanned="1">
                  <text:p text:style-name="table_al">€   8.205,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f.</text:p>
                </table:table-cell>
                <table:table-cell table:style-name="entry" table:number-rows-spanned="1" table:number-columns-spanned="1">
                  <text:p text:style-name="table_al">€   1.539,00</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a.</text:p>
                </table:table-cell>
                <table:table-cell table:style-name="entry" table:number-rows-spanned="1" table:number-columns-spanned="1">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text:p>
                </table:table-cell>
                <table:table-cell table:style-name="entry" table:number-rows-spanned="1" table:number-columns-spanned="1">
                  <text:p text:style-name="table_al">De subsidie is voor de aanvrager aan wie ook in 2026 subsidie is verleend maximaal het bedrag van de in 2026 (eventueel vermeerderd met de index) verleende subsidie indien de aard van de activiteiten en de omvang van het aantal inwoners dat hiervan gebruik maakt niet significant wijzigt.”</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text:p>
                </table:table-cell>
                <table:table-cell table:style-name="entry" table:number-rows-spanned="1" table:number-columns-spanned="1">
                  <text:p text:style-name="table_al">Subsidieverdeling op basis van:</text:p>
                  <text:p text:style-name="table_al">- De bepaling van de gestandaardiseerde behoefte aan </text:p>
                  <text:p text:style-name="table_al">  het aantal AED’s en opgeleide vrijwilligers per </text:p>
                  <text:p text:style-name="table_al">  vrijwilligersorganisatie aan de hand van normen voor </text:p>
                  <text:p text:style-name="table_al">  gebiedskenmerken van Ambulance-Oost.</text:p>
                  <text:p text:style-name="table_al">- Objectieve verdeling aan de hand van toetsing van het </text:p>
                  <text:p text:style-name="table_al">  feitelijk aantal AED’s en opgeleide vrijwilligers ten </text:p>
                  <text:p text:style-name="table_al">  opzichte van de gehanteerde normen van Ambulance-</text:p>
                  <text:p text:style-name="table_al">  Oost.</text:p>
                  <text:p text:style-name="table_al">- Vast bedrag per AED van € 131,97 en per opgeleide </text:p>
                  <text:p text:style-name="table_al">  vrijwilliger van € 13,19.</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 en f.</text:p>
                </table:table-cell>
                <table:table-cell table:style-name="entry" table:number-rows-spanned="1" table:number-columns-spanned="1">
                  <text:p text:style-name="table_al">Subsidiebedragen zijn gelijk aan subsidiebedragen 2026 eventueel vermeerderd met een indexeringspercentage.</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d.</text:p>
                </table:table-cell>
                <table:table-cell table:style-name="entry" table:number-rows-spanned="1" table:number-columns-spanned="1">
                  <text:p text:style-name="table_al">- Voor de instandhouding van de structuur van het AED-</text:p>
                  <text:p text:style-name="table_al">  netwerk dient de subsidieaanvrager, naast de begroting,</text:p>
                  <text:p text:style-name="table_al">  een overzicht aan te leveren van de AED’s en de </text:p>
                  <text:p text:style-name="table_al">  vrijwilligers die ingeschreven staan bij Hartslag.nu </text:p>
                  <text:p text:style-name="table_al">  (AED-alert).</text:p>
                  <text:p text:style-name="table_al">- Bestedingsvrijheid over de subsidie, keuze tussen of  </text:p>
                  <text:p text:style-name="table_al">  combinatie: bijdrage in cursuskosten, (reserveren voor) </text:p>
                  <text:p text:style-name="table_al">  onderhoud of vervanging van AED’s. </text:p>
                  <text:p text:style-name="table_al">- Opleidingscertificaat is twee jaar geldig.</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3">
                  <text:p text:style-name="table_al"/>
                </table:table-cell>
              </table:table-row>
              <table:table-row table:style-name="row">
                <table:table-cell table:style-name="entry" table:number-rows-spanned="1" table:number-columns-spanned="3">
                  <text:p text:style-name="table_al">Subsidieregel 3c: Bevorderen participatie door buurtverenigingen</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Bevorderen van de participatie in de buurt.</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Activiteiten die een meer dan gemiddelde bijdrage leveren aan: ontmoeting van en contacten tussen burgers, stimuleren van vrijwilligerswerk ten behoeve van burgers. </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Buurt- en wijkverenigingen dan wel daarmee te vergelijken verenigingen of stichtingen in Hof van Twente.</text:p>
                  <text:p text:style-name="table_al">St. Cult Werk Bentelo</text:p>
                  <text:p text:style-name="table_al">Buurtver. Vosland</text:p>
                  <text:p text:style-name="table_al">Nooit Gedacht J&amp;J</text:p>
                  <text:p text:style-name="table_al">Bentelose Vrouwenvereniging</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4.423,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De subsidie is voor de aanvrager aan wie ook in 2026 subsidie is verleend maximaal het bedrag van de in 2026  (eventueel vermeerderd met de index) verleende subsidie indien de aard van de activiteiten en de omvang van het aantal inwoners dat hiervan gebruik maakt niet significant wijzigt.</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Geen</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3">
                  <text:p text:style-name="table_al"/>
                  <text:p text:style-name="table_al"/>
                </table:table-cell>
              </table:table-row>
              <table:table-row table:style-name="row">
                <table:table-cell table:style-name="entry" table:number-rows-spanned="1" table:number-columns-spanned="3">
                  <text:p text:style-name="table_al">Subsidieregel 3d: Het organiseren van voorliggende dagbestedings-</text:p>
                  <text:p text:style-name="table_al">                                 activiteiten met behulp van vrijwilligers</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en</text:p>
                </table:table-cell>
                <table:table-cell table:style-name="entry" table:number-rows-spanned="1" table:number-columns-spanned="1">
                  <text:p text:style-name="table_al"/>
                </table:table-cell>
                <table:table-cell table:style-name="entry" table:number-rows-spanned="1" table:number-columns-spanned="1">
                  <text:p text:style-name="table_al">Het bevorderen van deelname van met name ouderen aan de activiteiten die voorliggend zijn voor professionele dagbesteding bij gecontracteerde aanbieders.</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Voorliggende dagbestedingsactiviteiten onder de naam Kruispunt in de kernen Goor, Delden, Markelo en Diepenheim overeenkomstig de hiervoor met de gemeente afgesloten subsidie overeenkomst. </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Stichting Franje</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Het subsidieplafond voor de Kruispuntactiviteiten is € 62.578,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De subsidie wordt verleend op basis van een door Stichting Franje in te dienen begroting. </text:p>
                  <text:p text:style-name="table_al">Voor de kruispuntactiviteiten wordt een vast bedrag per kruispunt per dag gesubsidieerd op basis van feitelijk te maken kosten zoals deze blijken uit de begroting. </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3">
                  <text:p text:style-name="table_al"/>
                </table:table-cell>
              </table:table-row>
              <table:table-row table:style-name="row">
                <table:table-cell table:style-name="entry" table:number-rows-spanned="1" table:number-columns-spanned="3">
                  <text:p text:style-name="table_al">Subsidieregel 3e: Het in stand houden van een wijkvoorziening en het organi-</text:p>
                  <text:p text:style-name="table_al">                                 seren van een bij een wijkvoorziening passende activiteiten.</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en</text:p>
                </table:table-cell>
                <table:table-cell table:style-name="entry" table:number-rows-spanned="1" table:number-columns-spanned="1">
                  <text:p text:style-name="table_al"/>
                </table:table-cell>
                <table:table-cell table:style-name="entry" table:number-rows-spanned="1" table:number-columns-spanned="1">
                  <text:p text:style-name="table_al">Het bevorderen van de zelf- en samenredzaamheid; </text:p>
                  <text:p text:style-name="table_al">Het zo lang mogelijk thuis kunnen blijven wonen;</text:p>
                  <text:p text:style-name="table_al">Het vroegtijdig signaleren van problemen en ziekten om zwaardere vormen van zorg te voorkomen;</text:p>
                  <text:p text:style-name="table_al">Het bevorderen van ontmoeting en ontspanning ten behoeve van een zinvolle (voorliggende) dagbesteding;</text:p>
                  <text:p text:style-name="table_al">Het voorkomen van sociaal isolement (eenzaamheid);</text:p>
                  <text:p text:style-name="table_al">Het bevorderen van de samenwerking tussen inwoners onderling dan wel met (lokale) organisaties.</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De activiteiten zijn laagdrempelig en voor iedereen toegankelijk. De activiteiten zijn gericht op ontmoeting, sociale contacten en actieve deelname. </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Stichting ’t Doesgoor te Goor,</text:p>
                  <text:p text:style-name="table_al">Voetbalvereniging Rood Zwart te Delden</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Subsidieplafond ’t Doesgoor € 93.224,00</text:p>
                  <text:p text:style-name="table_al">Subsidieplafond Rood Zwart € 43.804,00</text:p>
                  <text:p text:style-name="table_al">Totaal €137.028,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De subsidie wordt verleend op basis van een jaarplan en begroting in te dienen door de subsidie ontvangers. Uit de stukken moet blijken op welke manier de activiteiten bijdragen aan de gemeentelijke doelstellingen. Activiteiten worden uitgevoerd door vrijwilligers. Er is plek en aandacht voor mensen in een kwetsbare positie.</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
            <text:p text:style-name="table_bottom"/>
          </text:section>
          <text:p text:style-name="al"/>
        </text:section>
        <text:section text:name="bijlage_id1-3-2-7" text:style-name="bijlage">
          <text:p text:style-name="bijlage_top"/>
          <text:p text:style-name="hoofdstuk_kop"><text:span text:style-name="label"/> <text:span text:style-name="nr"/>  4. Beleidsterrein Jeugd</text:p>
          <text:p text:style-name="al">Ontplooiing en ontwikkeling</text:p>
          <text:section text:name="table_id1-3-2-7-3" text:style-name="table">
            <text:p text:style-name="table_top"/>
            <table:table table:style-name="tgroup">
              <table:table-column table:style-name="id1-3-2-7-3-1-1"/>
              <table:table-column table:style-name="id1-3-2-7-3-1-2"/>
              <table:table-column table:style-name="id1-3-2-7-3-1-3"/>
              <table:table-row table:style-name="row">
                <table:table-cell table:style-name="entry" table:number-rows-spanned="1" table:number-columns-spanned="1">
                  <text:p text:style-name="table_al">Maatschappelijke effecten</text:p>
                </table:table-cell>
                <table:table-cell table:style-name="entry" table:number-rows-spanned="1" table:number-columns-spanned="1">
                  <text:p text:style-name="table_al">Doelstellingen</text:p>
                </table:table-cell>
                <table:table-cell table:style-name="entry" table:number-rows-spanned="1" table:number-columns-spanned="1">
                  <text:p text:style-name="table_al">Subdoelstellingen</text:p>
                </table:table-cell>
              </table:table-row>
              <table:table-row table:style-name="row">
                <table:table-cell table:style-name="entry" table:number-rows-spanned="1" table:number-columns-spanned="1">
                  <text:p text:style-name="table_al">Het creëren van optimale ontplooiingskansen en - mogelijkheden voor de jeugd.</text:p>
                  <text:p text:style-name="table_al">Jeugdigen groeien veilig, gezond en kansrijk op en krijgen optimale mogelijkheden om hun talenten te ontwikkelen en volwaardig deel te nemen aan de samenleving.</text:p>
                </table:table-cell>
                <table:table-cell table:style-name="entry" table:number-rows-spanned="1" table:number-columns-spanned="1">
                  <text:p text:style-name="table_al">Alle talenten van jeugdigen worden benut en ontwikkeld.</text:p>
                  <text:p text:style-name="table_al"/>
                  <text:p text:style-name="table_al">Voorzieningen voor jeugd zijn laagdrempelig toegankelijk.</text:p>
                  <text:p text:style-name="table_al"/>
                  <text:p text:style-name="table_al">Er wordt ingezet op preventie. </text:p>
                  <text:p text:style-name="table_al"/>
                  <text:p text:style-name="table_al">Jeugdigen krijgen de ruimte en ondersteuning om hun talenten te ontdekken en te ontwikkelen.</text:p>
                  <text:p text:style-name="table_al"> Voorzieningen en ondersteuning voor jeugd zijn laagdrempelig, toegankelijk en vindbaar.</text:p>
                  <text:p text:style-name="table_al">Er wordt vroegtijdig ingezet op preventie en het versterken van de eigen kracht van jeugdigen en hun omgeving.</text:p>
                  <text:p text:style-name="table_al"/>
                </table:table-cell>
                <table:table-cell table:style-name="entry" table:number-rows-spanned="1" table:number-columns-spanned="1">
                  <text:p text:style-name="table_al">Ontplooiings- en ontwikkelingsmogelijkheden;</text:p>
                  <text:p text:style-name="table_al"/>
                  <text:p text:style-name="table_al">Het bevorderen van de sociale cohesie.</text:p>
                  <text:p text:style-name="table_al"/>
                  <text:p text:style-name="table_al">Het bevorderen van deelname van de jeugd aan het maatschappelijk leven;</text:p>
                  <text:p text:style-name="table_al"/>
                  <text:p text:style-name="table_al">Activiteiten gericht op ontmoeting.</text:p>
                  <text:p text:style-name="table_al"/>
                  <text:p text:style-name="table_al">Het bieden van activiteiten voor persoonlijke ontwikkeling en ontplooiing van jeugdigen.</text:p>
                  <text:p text:style-name="table_al">Het versterken van sociale cohesie en verbinding tussen jeugdigen en de omgeving.</text:p>
                  <text:p text:style-name="table_al"> Het stimuleren van actieve participatie van jeugdigen in de samenleving.</text:p>
                  <text:p text:style-name="table_al">Het organiseren en ondersteunen van activiteiten die ontmoeting, ontwikkeling en participatie bevorderen.</text:p>
                  <text:p text:style-name="table_al"/>
                </table:table-cell>
              </table:table-row>
              <table:table-row table:style-name="row">
                <table:table-cell table:style-name="entry" table:number-rows-spanned="1" table:number-columns-spanned="3">
                  <text:p text:style-name="table_al">Genoemde maatschappelijke effecten en doelstellingen zijn gebaseerd op het beleidskader Basis Infra Structuur Hof van Twente 2018-2022. De genoemde doelen en maatschappelijke effecten zullen periodiek en afhankelijk van de omvang van de subsidie met de subsidieontvangers worden geëvalueerd.</text:p>
                </table:table-cell>
              </table:table-row>
            </table:table>
            <text:p text:style-name="table_bottom"/>
          </text:section>
          <text:p text:style-name="al"/>
          <text:section text:name="table_id1-3-2-7-5" text:style-name="table">
            <text:p text:style-name="table_top"/>
            <table:table table:style-name="tgroup">
              <table:table-column table:style-name="id1-3-2-7-5-1-1"/>
              <table:table-column table:style-name="id1-3-2-7-5-1-2"/>
              <table:table-column table:style-name="id1-3-2-7-5-1-3"/>
              <table:table-row table:style-name="row">
                <table:table-cell table:style-name="entry" table:number-rows-spanned="1" table:number-columns-spanned="3">
                  <text:p text:style-name="table_al">Subsidieregel 4a: activiteiten voor de jeugd </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Het bevorderen van de deelname van jeugdigen aan activiteiten die bijdragen aan de beleidsdoelstellingen zoals genoemd in de gezonde verbinding jeugdbeleid 2018-2022 van (vrijwilligers)organisaties en verenigingen, welke in principe toegankelijk zijn voor iedereen.</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Activiteiten ontwikkelen welke bijdragen aan het creëren van optimale ontwikkelings- en ontplooiingskansen voor de jeugdige inwoners van Hof van Twente.</text:p>
                  <text:p text:style-name="table_al">De activiteiten zijn in principe toegankelijk voor alle jeugdige inwoners van Hof van Twente.</text:p>
                  <text:p text:style-name="table_al">Het ontwikkelen en uitvoeren van activiteiten die bijdragen aan het bevorderen van een veilige, gezonde en kansrijke ontwikkeling van jeugdigen in de gemeente Hof van Twente, waarbij zij worden gestimuleerd hun talenten te ontwikkelen en actief deel te nemen aan de samenleving.</text:p>
                  <text:p text:style-name="table_al">De activiteiten zijn in principe toegankelijk voor alle jeugdige inwoners van Hof van Twente.</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1a.</text:p>
                </table:table-cell>
                <table:table-cell table:style-name="entry" table:number-rows-spanned="1" table:number-columns-spanned="1">
                  <text:p text:style-name="table_al">Scoutingorganisaties statutair gevestigd in Hof van Twente €2.625,00 (3 x € 875,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b.</text:p>
                </table:table-cell>
                <table:table-cell table:style-name="entry" table:number-rows-spanned="1" table:number-columns-spanned="1">
                  <text:p text:style-name="table_al">St. Jeugdcircus Caroly ontvangt een subsidie van maximaal € 1.882,00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c.</text:p>
                </table:table-cell>
                <table:table-cell table:style-name="entry" table:number-rows-spanned="1" table:number-columns-spanned="1">
                  <text:p text:style-name="table_al">Vrijwilligersorganisaties die activiteiten ontplooien die gericht zijn op jeugdigen en bijdragen aan de genoemde doelstellingen, ontvangen een subsidie van maximaal € 21.196,00</text:p>
                  <text:p text:style-name="table_al"/>
                  <text:p text:style-name="table_al">De rechthebbenden zijn: </text:p>
                  <text:p text:style-name="table_al">Stichting Jeugdactiviteiten Markelo (JAM)</text:p>
                  <text:p text:style-name="table_al">Stichting Kindvriendelijk Goor</text:p>
                  <text:p text:style-name="table_al">Stichting Markering (zomerspelen)</text:p>
                  <text:p text:style-name="table_al">Stichting Kindercarnaval Delden</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1a.</text:p>
                </table:table-cell>
                <table:table-cell table:style-name="entry" table:number-rows-spanned="1" table:number-columns-spanned="1">
                  <text:p text:style-name="table_al">Stichting Scouting Bentelo</text:p>
                  <text:p text:style-name="table_al">Scouting Stoevelaarsgroep</text:p>
                  <text:p text:style-name="table_al">Scouting Van Rossum-Elisabeth.</text:p>
                  <text:p text:style-name="table_al">(basis is de begroting 2026. Het definitieve subsidieplafond wordt bepaald door de gemeenteraad bij vaststelling van de begroting 2027) </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Geen</text:p>
                </table:table-cell>
              </table:table-row>
              <table:table-row table:style-name="row">
                <table:table-cell table:style-name="entry" table:number-rows-spanned="1" table:number-columns-spanned="3">
                  <text:p text:style-name="table_al"/>
                  <text:p text:style-name="table_al"/>
                  <text:p text:style-name="table_al"/>
                  <text:p text:style-name="table_al"/>
                </table:table-cell>
              </table:table-row>
              <table:table-row table:style-name="row">
                <table:table-cell table:style-name="entry" table:number-rows-spanned="1" table:number-columns-spanned="3">
                  <text:p text:style-name="table_al">Subsidieregel 4b: vrijwillig jeugd- en jongerenwerk </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Het bevorderen van de deelname van jeugdigen aan activiteiten die bijdragen aan de beleidsdoelstellingen zoals genoemd in het jeugdbeleid in de Basisinfrastructuur 2018-2022 van vrijwilligersorganisaties en verenigingen, welke in principe toegankelijk zijn voor iedereen.</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Het ontplooien van initiatieven voor vrijwillig jongerenwerk in de kernen binnen de gemeente Hof van Twente. </text:p>
                  <text:p text:style-name="table_al">Het initiëren en ondersteunen van activiteiten voor vrijwillig jongerenwerk in de verschillende kernen binnen de gemeente Hof van Twente, gericht op het bevorderen van ontmoeting, participatie en de ontwikkeling van jeugdigen.</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Vrijwilligersorganisaties die jeugd- en jongerenwerk organiseren, ontvangen samen een subsidie van € 10.642,00 </text:p>
                  <text:p text:style-name="table_al"/>
                  <text:p text:style-name="table_al">De rechthebbenden zijn: </text:p>
                  <text:p text:style-name="table_al">Jeugd- en jongerenwerk Hengevelde, </text:p>
                  <text:p text:style-name="table_al">Stichting Why Don’t Cha Diepenheim, </text:p>
                  <text:p text:style-name="table_al">Nooitgedacht Jeugd en jongerenwerk Diepenheim,</text:p>
                  <text:p text:style-name="table_al">Stichting Jeugd- en Jongerenwerk Zeldam-Wiene.</text:p>
                  <text:p text:style-name="table_al">Hang Out Bentelo</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Het gezamenlijke subsidieplafond voor de subsidieregels 4a (€ 25.703,00) en 4b (€ 10.642,00) is € 36.345,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De activiteiten zijn toegankelijk voor alle jeugdige inwoners van Hof van Twente.</text:p>
                </table:table-cell>
              </table:table-row>
            </table:table>
            <text:p text:style-name="table_bottom"/>
          </text:section>
          <text:p text:style-name="al"/>
          <text:p text:style-name="al"/>
          <text:p text:style-name="al"/>
        </text:section>
        <text:section text:name="bijlage_id1-3-2-8" text:style-name="bijlage">
          <text:p text:style-name="bijlage_top"/>
          <text:p text:style-name="hoofdstuk_kop"><text:span text:style-name="label"/> <text:span text:style-name="nr">5.</text:span> Beleidsterrein Accommodaties</text:p>
          <text:section text:name="table_id1-3-2-8-2" text:style-name="table">
            <text:p text:style-name="table_top"/>
            <table:table table:style-name="tgroup">
              <table:table-column table:style-name="id1-3-2-8-2-1-1"/>
              <table:table-column table:style-name="id1-3-2-8-2-1-2"/>
              <table:table-column table:style-name="id1-3-2-8-2-1-3"/>
              <table:table-column table:style-name="id1-3-2-8-2-1-4"/>
              <table:table-column table:style-name="id1-3-2-8-2-1-5"/>
              <table:table-column table:style-name="id1-3-2-8-2-1-6"/>
              <table:table-row table:style-name="row">
                <table:table-cell table:style-name="entry" table:number-rows-spanned="1" table:number-columns-spanned="1">
                  <text:p text:style-name="table_al">Maatschappelijke effecten</text:p>
                </table:table-cell>
                <table:table-cell table:style-name="entry" table:number-rows-spanned="1" table:number-columns-spanned="3">
                  <text:p text:style-name="table_al">Doelstellingen</text:p>
                </table:table-cell>
                <table:table-cell table:style-name="entry" table:number-rows-spanned="1" table:number-columns-spanned="1">
                  <text:p text:style-name="table_al">Subdoelstellingen</text:p>
                </table:table-cell>
              </table:table-row>
              <table:table-row table:style-name="row">
                <table:table-cell table:style-name="entry" table:number-rows-spanned="1" table:number-columns-spanned="1">
                  <text:p text:style-name="table_al">- Vergroten eigen </text:p>
                  <text:p text:style-name="table_al">  kracht en</text:p>
                  <text:p text:style-name="table_al">  zelfredzaamheid </text:p>
                  <text:p text:style-name="table_al">- Vergroten </text:p>
                  <text:p text:style-name="table_al">  maatschappelijke </text:p>
                  <text:p text:style-name="table_al">  participatie</text:p>
                  <text:p text:style-name="table_al">- Versterken van de </text:p>
                  <text:p text:style-name="table_al">  kracht van de </text:p>
                  <text:p text:style-name="table_al">  samenleving</text:p>
                </table:table-cell>
                <table:table-cell table:style-name="entry" table:number-rows-spanned="1" table:number-columns-spanned="3">
                  <text:p text:style-name="table_al">Exploitatie, beheer, in stand houden en onderhouden van specifieke welzijns- en sport-accommodaties</text:p>
                </table:table-cell>
                <table:table-cell table:style-name="entry" table:number-rows-spanned="1" table:number-columns-spanned="1">
                  <text:p text:style-name="table_al">Accommodaties (maatschappelijk vastgoed) maken het mogelijk om activiteiten op het gebied van sport, cultuur, jeugd en zorg in Hof van Twente in voldoende mate aan te kunnen laten bieden.</text:p>
                  <text:p text:style-name="table_al"/>
                  <text:p text:style-name="table_al">Welzijnsaccommodaties inzetten als middel om de drie gewenste maatschappelijke effecten te faciliteren. </text:p>
                  <text:p text:style-name="table_al"/>
                  <text:p text:style-name="table_al">De nadruk ligt op de ontmoetingsfunctie en er wordt bewust ingezet op (één of meerdere van) de doelgroepen jeugd, ouderen en gezondheid.</text:p>
                </table:table-cell>
              </table:table-row>
              <table:table-row table:style-name="row">
                <table:table-cell table:style-name="entry" table:number-rows-spanned="1" table:number-columns-spanned="5">
                  <text:p text:style-name="table_al">Genoemde maatschappelijke effecten en doelstellingen zijn gebaseerd op het beleidskader Basis Infra Structuur Hof van Twente 2018-2022. De genoemde doelen en maatschappelijke effecten zullen periodiek en afhankelijk van de omvang van de subsidie met de subsidieontvangers worden geëvalueerd.</text:p>
                </table:table-cell>
              </table:table-row>
              <table:table-row table:style-name="row">
                <table:table-cell table:style-name="entry" table:number-rows-spanned="1" table:number-columns-spanned="6">
                  <text:p text:style-name="table_al">Subsidieregel 5a: Investeringssubsidie (Eenmalige subsidie)</text:p>
                </table:table-cell>
              </table:table-row>
              <table:table-row table:style-name="row">
                <table:table-cell table:style-name="entry" table:number-rows-spanned="1" table:number-columns-spanned="6">
                  <text:p text:style-name="table_al">Grondslag hoofdstuk 4 Awb en Asv 2024</text:p>
                </table:table-cell>
              </table:table-row>
              <table:table-row table:style-name="row">
                <table:table-cell table:style-name="entry" table:number-rows-spanned="1" table:number-columns-spanned="2">
                  <text:p text:style-name="table_al">Subsidievorm</text:p>
                </table:table-cell>
                <table:table-cell table:style-name="entry" table:number-rows-spanned="1" table:number-columns-spanned="1">
                  <text:p text:style-name="table_al"/>
                </table:table-cell>
                <table:table-cell table:style-name="entry" table:number-rows-spanned="1" table:number-columns-spanned="3">
                  <text:p text:style-name="table_al">Eenmalige subsidie</text:p>
                </table:table-cell>
              </table:table-row>
              <table:table-row table:style-name="row">
                <table:table-cell table:style-name="entry" table:number-rows-spanned="1" table:number-columns-spanned="2">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3">
                  <text:p text:style-name="table_al">Een bijdrage leveren aan het in stand houden van resp. beter toegankelijk maken voor inwoners en bewoners van specifieke welzijnsaccommodaties (sport, cultuur, jeugd en zorg,) die zijn aangemerkt als basisvoorziening in de Basis Infrastructuur 2018-2022 (BIS). Het eigendom van de accommodatie is in handen van een vereniging en/of Stichting, niet zijnde de gemeente.</text:p>
                </table:table-cell>
              </table:table-row>
              <table:table-row table:style-name="row">
                <table:table-cell table:style-name="entry" table:number-rows-spanned="1" table:number-columns-spanned="2">
                  <text:p text:style-name="table_al">Subsidiabele activiteiten </text:p>
                </table:table-cell>
                <table:table-cell table:style-name="entry" table:number-rows-spanned="1" table:number-columns-spanned="1">
                  <text:p text:style-name="table_al"/>
                </table:table-cell>
                <table:table-cell table:style-name="entry" table:number-rows-spanned="1" table:number-columns-spanned="3">
                  <text:p text:style-name="table_al">Een investeringssubsidie kan worden toegekend ten behoeve van:</text:p>
                  <text:p text:style-name="table_al">Investeringen in relatie tot fusie/gezamenlijk gebruik van accommodaties en waarvan gelijktijdig een andere accommodatie wordt opgeheven;</text:p>
                  <text:p text:style-name="table_al">Groot onderhoud van kapitaalswerken of vervangingsinvesteringen van kapitaalswerken waarvan naar het oordeel van het college de redelijke levensduur is verstreken;</text:p>
                  <text:p text:style-name="table_al">Investeringen in maatregelen duurzaamheid, energiebesparing voor voorzieningen die bijdragen aan de gemeentelijke beleidsdoelen;</text:p>
                  <text:p text:style-name="table_al">Investeringen in sociale veiligheid en Bereikbaarheid Toegankelijkheid en Bruikbaarheid (BTB);</text:p>
                </table:table-cell>
              </table:table-row>
              <table:table-row table:style-name="row">
                <table:table-cell table:style-name="entry" table:number-rows-spanned="1" table:number-columns-spanned="2">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3">
                  <text:p text:style-name="table_al">Een investeringssubsidie kan worden toegekend aan instellingen die actief zijn op de in de Asv genoemde beleidsterreinen, uitgezonderd instellingen met een accommodatie die valt onder de verordening voorzieningen huisvesting onderwijs gemeente Hof van Twente en die in de BIS zijn aangemerkt als basisvoorziening, niet zijnde in eigendom van de gemeente.</text:p>
                </table:table-cell>
              </table:table-row>
              <table:table-row table:style-name="row">
                <table:table-cell table:style-name="entry" table:number-rows-spanned="1" table:number-columns-spanned="2">
                  <text:p text:style-name="table_al">Subsidieplafond</text:p>
                </table:table-cell>
                <table:table-cell table:style-name="entry" table:number-rows-spanned="1" table:number-columns-spanned="1">
                  <text:p text:style-name="table_al"/>
                </table:table-cell>
                <table:table-cell table:style-name="entry" table:number-rows-spanned="1" table:number-columns-spanned="3">
                  <text:p text:style-name="table_al">€ 127.439,00</text:p>
                </table:table-cell>
              </table:table-row>
              <table:table-row table:style-name="row">
                <table:table-cell table:style-name="entry" table:number-rows-spanned="1" table:number-columns-spanned="2">
                  <text:p text:style-name="table_al">Subsidieverdeling</text:p>
                </table:table-cell>
                <table:table-cell table:style-name="entry" table:number-rows-spanned="1" table:number-columns-spanned="1">
                  <text:p text:style-name="table_al"/>
                </table:table-cell>
                <table:table-cell table:style-name="entry" table:number-rows-spanned="1" table:number-columns-spanned="3">
                  <text:p text:style-name="table_al">Een investeringssubsidie bestaat uit een financiële bijdrage van minimaal 1% en maximaal 30% van de subsidiabele kosten. Ingeval van fusie tussen instellingen of gezamenlijk gebruik van een accommodatie, waarbij gelijktijdig een andere accommodatie wordt opgeheven, kan de financiële bijdrage worden verhoogd tot maximaal 50% van de subsidiabele kosten.</text:p>
                </table:table-cell>
              </table:table-row>
              <table:table-row table:style-name="row">
                <table:table-cell table:style-name="entry" table:number-rows-spanned="1" table:number-columns-spanned="2">
                  <text:p text:style-name="table_al">Subsidiecriteria</text:p>
                </table:table-cell>
                <table:table-cell table:style-name="entry" table:number-rows-spanned="1" table:number-columns-spanned="1">
                  <text:p text:style-name="table_al"/>
                </table:table-cell>
                <table:table-cell table:style-name="entry" table:number-rows-spanned="1" table:number-columns-spanned="3">
                  <text:p text:style-name="table_al">Indien en voor zover na afweging van de prioriteiten sprake is van een volledige gelijkwaardige prioritering van meerdere aanvragen en er tevens sprake is van het bereiken van het subsidieplafond, wordt het (nog) beschikbare budget naar rato van de subsidiabele kosten verdeeld over de aanvragers.</text:p>
                  <text:p text:style-name="table_al"/>
                  <text:p text:style-name="table_al">Bij de beoordeling van aanvragen voor een investeringssubsidie wordt de volgende in zwaarte van gewicht afnemende prioriteitsvolgorde gehanteerd:</text:p>
                  <text:p text:style-name="table_al"/>
                  <text:p text:style-name="table_al">Investeringen in relatie tot fusie/gezamenlijk gebruik van accommodaties en waarvan gelijktijdig een andere accommodatie wordt opgeheven;</text:p>
                  <text:p text:style-name="table_al">Groot onderhoud van kapitaalswerken waarvan naar het oordeel van het college de redelijke levensduur is verstreken;</text:p>
                  <text:p text:style-name="table_al">Investeringen in maatregelen duurzaamheid, energiebesparing voor zowel basis- als niet-basisvoorzieningen </text:p>
                  <text:p text:style-name="table_al"> Investeringen in sociale veiligheid en BTB);</text:p>
                </table:table-cell>
              </table:table-row>
              <table:table-row table:style-name="row">
                <table:table-cell table:style-name="entry" table:number-rows-spanned="1" table:number-columns-spanned="2">
                  <text:p text:style-name="table_al">Weigeringsgronden</text:p>
                </table:table-cell>
                <table:table-cell table:style-name="entry" table:number-rows-spanned="1" table:number-columns-spanned="1">
                  <text:p text:style-name="table_al"/>
                </table:table-cell>
                <table:table-cell table:style-name="entry" table:number-rows-spanned="1" table:number-columns-spanned="3">
                  <text:p text:style-name="table_al">Onverminderd het bepaalde in artikel 9 van de Asv 2024 wordt een investeringssubsidie geweigerd indien gegronde reden bestaat om aan te nemen dat:</text:p>
                  <text:p text:style-name="table_al">De activiteiten respectievelijk de kosten niet kunnen worden aangemerkt als subsidiabele activiteiten respectievelijk subsidiabele kosten;</text:p>
                  <text:p text:style-name="table_al">De accommodatie waarop de subsidieaanvraag betrekking heeft niet binnen de gemeente Hof van Twente is gelegen of komt te liggen;</text:p>
                  <text:p text:style-name="table_al">Naar het oordeel van het college de investering waarvoor subsidie wordt gevraagd, gelet op de activiteiten waarvoor de accommodatie wordt opgericht, respectievelijk het object wordt aangeschaft, niet als noodzakelijk, sober of doelmatig kan worden aangemerkt;</text:p>
                  <text:p text:style-name="table_al">Het een aanvraag betreft voor luchthallen ten behoeve van het beoefenen van de indoorsport; </text:p>
                  <text:p text:style-name="table_al">Naar het oordeel van het college de investering waarvoor subsidie wordt gevraagd niet leidt tot een noodzakelijke en functionele verbetering van de desbetreffende accommodatie;</text:p>
                  <text:p text:style-name="table_al">Het kapitaalswerk waarvoor subsidie wordt gevraagd een commerciële ruimte betreft (zoals bijv. een bar, keuken, sponsorruimte etc.) of een ruimte die naar het oordeel van het college niet als essentieel wordt geacht voor het kunnen uitoefenen van de kerntaak van de instelling;</text:p>
                  <text:p text:style-name="table_al">Met de aanschaf van het object of de realisatie van het kapitaalswerk zonder voorafgaande uitdrukkelijke toestemming van het college een aanvang is gemaakt, voordat het college een besluit heeft genomen op het subsidieverzoek.</text:p>
                  <text:p text:style-name="table_al">De totale investeringskosten lager zijn dan € 10.000.</text:p>
                  <text:p text:style-name="table_al">Stapeling van gemeentelijke subsidies wordt meegenomen in de beoordeling van de aanvraag.</text:p>
                </table:table-cell>
              </table:table-row>
              <table:table-row table:style-name="row">
                <table:table-cell table:style-name="entry" table:number-rows-spanned="1" table:number-columns-spanned="2">
                  <text:p text:style-name="table_al">Aanvraagtermijn</text:p>
                </table:table-cell>
                <table:table-cell table:style-name="entry" table:number-rows-spanned="1" table:number-columns-spanned="1">
                  <text:p text:style-name="table_al"/>
                </table:table-cell>
                <table:table-cell table:style-name="entry" table:number-rows-spanned="1" table:number-columns-spanned="3">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2">
                  <text:p text:style-name="table_al">Beslistermijn</text:p>
                </table:table-cell>
                <table:table-cell table:style-name="entry" table:number-rows-spanned="1" table:number-columns-spanned="1">
                  <text:p text:style-name="table_al"/>
                </table:table-cell>
                <table:table-cell table:style-name="entry" table:number-rows-spanned="1" table:number-columns-spanned="3">
                  <text:p text:style-name="table_al">In afwijking van het bepaalde in de ASV 2024 beslist het college op een aanvraag voor investeringssubsidie voor 31 december voorafgaand aan het boekjaar waarop de aanvraag betrekking heeft.</text:p>
                </table:table-cell>
              </table:table-row>
            </table:table>
            <text:p text:style-name="table_bottom"/>
          </text:section>
          <text:p text:style-name="al"/>
          <text:p text:style-name="al"/>
          <text:section text:name="table_id1-3-2-8-5" text:style-name="table">
            <text:p text:style-name="table_top"/>
            <table:table table:style-name="tgroup">
              <table:table-column table:style-name="id1-3-2-8-5-1-1"/>
              <table:table-column table:style-name="id1-3-2-8-5-1-2"/>
              <table:table-column table:style-name="id1-3-2-8-5-1-3"/>
              <table:table-row table:style-name="row">
                <table:table-cell table:style-name="entry" table:number-rows-spanned="1" table:number-columns-spanned="3">
                  <text:p text:style-name="table_al">Subsidieregel 5b: Subsidie beheer en exploitatie maatschappelijk vastgoed</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Een bijdrage leveren aan het in stand houden van resp. beter toegankelijk maken voor inwoners en bewoners van specifieke welzijnsaccommodaties (sport, cultuur, jeugd en zorg,) welke voor de langere termijn van belang zijn om aan de doelstellingen uit de Basis Infrastructuur (BIS) 2018-2022 invulling te geven.</text:p>
                </table:table-cell>
              </table:table-row>
              <table:table-row table:style-name="row">
                <table:table-cell table:style-name="entry" table:number-rows-spanned="1" table:number-columns-spanned="1">
                  <text:p text:style-name="table_al">Subsidiabele activiteiten </text:p>
                </table:table-cell>
                <table:table-cell table:style-name="entry" table:number-rows-spanned="1" table:number-columns-spanned="1">
                  <text:p text:style-name="table_al"/>
                </table:table-cell>
                <table:table-cell table:style-name="entry" table:number-rows-spanned="1" table:number-columns-spanned="1">
                  <text:p text:style-name="table_al">Het geheel of gedeeltelijk beheren, exploiteren en onderhouden van specifiek aangewezen accommodaties ten behoeve van relevante activiteiten op het gebied van sport, cultuur, zorg en jeugd</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Stichting tot Exploitatie van Indoor-accommodaties Goor (de Mossendam, Kievitstraat en Villa 70, Goor)</text:p>
                  <text:p text:style-name="table_al">- Stichting Beheer Register Goederen Stad Delden (zwembad de Mors, Sporthal de Mors, Sportzaal Raesfelt en Stadscentrum Parochiehuis)</text:p>
                  <text:p text:style-name="table_al">Stichting Sport en Gemeenschapscentrum   Hengevelde, (de Marke en Rupertserve)</text:p>
                  <text:p text:style-name="table_al">Stichting de Pol, Bentelo (sport / gemeenschaps-  centrum en buitensportacc.)</text:p>
                  <text:p text:style-name="table_al">- Stichting Sporthal Markelo (sporthal/socu de Haverkamp)</text:p>
                  <text:p text:style-name="table_al">Stichting Sportzaal Stedeke, Diepenheim (sportzaal Stedeke)</text:p>
                  <text:p text:style-name="table_al">AWD 2005 (onderhoud atletiekaccommodatie Delden)</text:p>
                  <text:p text:style-name="table_al">Stichting Beheer Pand van Janna, Diepenheim</text:p>
                  <text:p text:style-name="table_al">Goorse Sociëteit voor Ouderen (onderhoud)</text:p>
                  <text:p text:style-name="table_al">Stichting Invaliden Goor (IGO)</text:p>
                  <text:p text:style-name="table_al">Stichting het Beaufort, Markelo</text:p>
                  <text:p text:style-name="table_al">Stichting Kindvriendelijk Goor (onderhoud)</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1.400.066 (excl. Subsidies Rente en Aflossing € 190.135) </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Subsidie wordt gedeeltelijk toegekend  overeenkomstig de door ons college vast te stellen verdeelsleutel op basis van maximaal 70% m.b.t. het onderhoudsdeel dat ten laste van de beheersstichting is/wordt gehanteerd.</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Geen</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
            <text:p text:style-name="table_bottom"/>
          </text:section>
        </text:section>
        <text:section text:name="bijlage_id1-3-2-9" text:style-name="bijlage">
          <text:p text:style-name="bijlage_top"/>
          <text:p text:style-name="hoofdstuk_kop"><text:span text:style-name="label"/> <text:span text:style-name="nr">6.</text:span> Beleidsterrein Buurtschappen</text:p>
          <text:p text:style-name="al">Leefbaarheid Buurtschappen</text:p>
          <text:section text:name="table_id1-3-2-9-3" text:style-name="table">
            <text:p text:style-name="table_top"/>
            <table:table table:style-name="tgroup">
              <table:table-column table:style-name="id1-3-2-9-3-1-1"/>
              <table:table-column table:style-name="id1-3-2-9-3-1-2"/>
              <table:table-column table:style-name="id1-3-2-9-3-1-3"/>
              <table:table-row table:style-name="row">
                <table:table-cell table:style-name="entry" table:number-rows-spanned="1" table:number-columns-spanned="1">
                  <text:p text:style-name="table_al">Maatschappelijke effecten</text:p>
                </table:table-cell>
                <table:table-cell table:style-name="entry" table:number-rows-spanned="1" table:number-columns-spanned="1">
                  <text:p text:style-name="table_al">Doelstellingen</text:p>
                </table:table-cell>
                <table:table-cell table:style-name="entry" table:number-rows-spanned="1" table:number-columns-spanned="1">
                  <text:p text:style-name="table_al">Subdoelstellingen</text:p>
                </table:table-cell>
              </table:table-row>
              <table:table-row table:style-name="row">
                <table:table-cell table:style-name="entry" table:number-rows-spanned="1" table:number-columns-spanned="1">
                  <text:p text:style-name="table_al">Het tot stand brengen en in stand houden van goede voorzieningen zowel op het gebied van sociale activiteiten als op het gebied van goed onderhouden accommodaties. Zij leveren een bijdrage aan de leefbaarheid waardoor ouderen langer thuis kunnen blijven wonen en waardoor het voor jongeren aantrekkelijk is om in de buurtschap te blijven wonen.</text:p>
                </table:table-cell>
                <table:table-cell table:style-name="entry" table:number-rows-spanned="1" table:number-columns-spanned="1">
                  <text:p text:style-name="table_al">Versterking leefbaarheid buurtschappen</text:p>
                </table:table-cell>
                <table:table-cell table:style-name="entry" table:number-rows-spanned="1" table:number-columns-spanned="1">
                  <text:p text:style-name="table_al">Uitgangspunten voor sociale cohesie, participatie, wederzijdse dienstverlening, zorg en cultuur verbeteren</text:p>
                  <text:p text:style-name="table_al">Versterkt de zelfredzaamheid en stimuleert een vitale leefomgeving</text:p>
                  <text:p text:style-name="table_al">Bijzondere aandacht voor leefklimaat voor jongeren én ouderen</text:p>
                  <text:p text:style-name="table_al">Instandhouding van een buurtschapsgebouw </text:p>
                  <text:p text:style-name="table_al"/>
                </table:table-cell>
              </table:table-row>
              <table:table-row table:style-name="row">
                <table:table-cell table:style-name="entry" table:number-rows-spanned="1" table:number-columns-spanned="3">
                  <text:p text:style-name="table_al">Genoemde maatschappelijke effecten en doelstellingen zijn gebaseerd op het beleidskader Basis Infra Structuur Hof van Twente 2018-2022. De genoemde doelen en maatschappelijke effecten zullen periodiek en afhankelijk van de omvang van de subsidie met de subsidieontvangers worden geëvalueerd.</text:p>
                </table:table-cell>
              </table:table-row>
            </table:table>
            <text:p text:style-name="table_bottom"/>
          </text:section>
          <text:p text:style-name="al"/>
          <text:section text:name="table_id1-3-2-9-5" text:style-name="table">
            <text:p text:style-name="table_top"/>
            <table:table table:style-name="tgroup">
              <table:table-column table:style-name="id1-3-2-9-5-1-1"/>
              <table:table-column table:style-name="id1-3-2-9-5-1-2"/>
              <table:table-column table:style-name="id1-3-2-9-5-1-3"/>
              <table:table-row table:style-name="row">
                <table:table-cell table:style-name="entry" table:number-rows-spanned="1" table:number-columns-spanned="3">
                  <text:p text:style-name="table_al">Subsidieregel 6a: Buurtschapsaccommodaties (basisvoorziening)</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Versterking leefbaarheid buurtschappen</text:p>
                </table:table-cell>
              </table:table-row>
              <table:table-row table:style-name="row">
                <table:table-cell table:style-name="entry" table:number-rows-spanned="1" table:number-columns-spanned="1">
                  <text:p text:style-name="table_al">Subsidiabele activiteiten</text:p>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Jaarlijkse bijdrage in gemiddelde onderhoudskosten van de buurtschapsaccommodaties dan wel reservering, waarvan de gemiddelde onderhoudsbehoefte is bepaald door opgestelde meerjarenonderhoudsplannen (meerjarenraming onderhoudsbehoefte)</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Beheersorganisaties van buurtschapsaccommodaties in:</text:p>
                  <text:p text:style-name="table_al">Azelo (St. De Hoff); </text:p>
                  <text:p text:style-name="table_al">St. Esbrook (Deldenerbroek/Deldeneresch); </text:p>
                  <text:p text:style-name="table_al">St. ’t Brookhoes, Elsenerbroek;</text:p>
                  <text:p text:style-name="table_al">St. Herike-Elsen (Elserike); </text:p>
                  <text:p text:style-name="table_al">St. Beheer ‘t Lammershoes, Markvelde; </text:p>
                  <text:p text:style-name="table_al">St. ’t Gebouwtje Stokkum;</text:p>
                  <text:p text:style-name="table_al">St. ’t Kempke (Wiene/Zeldam)</text:p>
                  <text:p text:style-name="table_al">St. Kerspel Goor (’t Kaspel).</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46.829,00</text:p>
                  <text:p text:style-name="table_al">(Basis is de begroting 2026. Het definitieve subsidieplafond wordt bepaald door de gemeenteraad bij vaststelling van de begroting 2027.</text:p>
                  <text:p text:style-name="table_al">(de bedragen worden jaarlijks geïndexeerd.) </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Gebaseerd op: subsidieplafond / totaal raming gemiddelde totale onderhoudsbehoefte per jaar raming gemiddelde onderhoudsbehoefte per buurtschapscentrum per jaar. </text:p>
                  <text:p text:style-name="table_al"/>
                  <text:p text:style-name="table_al">De subsidieverdeling vindt plaats op basis van het opgestelde meerjarenonderhoudsplan van de buurtschapscentra. Het betreft een vast bedrag per jaar per buurtschapscentrum.</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Toegekende bedragen moeten worden ingezet dan wel aantoonbaar gereserveerd zijn en indien gevraagd, inzicht geven in besteding van de middelen.</text:p>
                </table:table-cell>
              </table:table-row>
              <table:table-row table:style-name="row">
                <table:table-cell table:style-name="entry" table:number-rows-spanned="1" table:number-columns-spanned="1">
                  <text:p text:style-name="table_al">Aanvullende opmerking</text:p>
                </table:table-cell>
                <table:table-cell table:style-name="entry" table:number-rows-spanned="1" table:number-columns-spanned="1">
                  <text:p text:style-name="table_al"/>
                </table:table-cell>
                <table:table-cell table:style-name="entry" table:number-rows-spanned="1" table:number-columns-spanned="1">
                  <text:p text:style-name="table_al">Bedrag is gebaseerd op het onderhoudsrapport 2019. </text:p>
                </table:table-cell>
              </table:table-row>
              <table:table-row table:style-name="row">
                <table:table-cell table:style-name="entry" table:number-rows-spanned="1" table:number-columns-spanned="3">
                  <text:p text:style-name="table_al"/>
                </table:table-cell>
              </table:table-row>
              <table:table-row table:style-name="row">
                <table:table-cell table:style-name="entry" table:number-rows-spanned="1" table:number-columns-spanned="3">
                  <text:p text:style-name="table_al">Subsidieregel 6b: Activiteiten buurtschappen</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Uitgangspunten voor sociale cohesie, participatie, wederzijdse dienstverlening, zorg en cultuur verbeteren, specifiek voor de doelgroep ouderen en jongeren</text:p>
                  <text:p text:style-name="table_al">Gelijke uitgangspunten voor alle buurtschappen.</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Een keur aan activiteiten, al dan niet in gezamenlijkheid, gericht op de in de aanhef van deze beleidsregel aangeduide doelstellingen en maatschappelijke effecten</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De 13 buurtschapsverenigingen:</text:p>
                  <text:p text:style-name="table_al">Vereniging De Hoff-Azelo</text:p>
                  <text:p text:style-name="table_al">Buurtschapvereniging Esbrook – Deldenerbroek – Deldeneresch</text:p>
                  <text:p text:style-name="table_al">Stichting ’t Kempke-Wiene/Zeldam</text:p>
                  <text:p text:style-name="table_al">Buurtvereniging De Achterhoek</text:p>
                  <text:p text:style-name="table_al">Aktiviteiten Stichting KOMIOK Stokkum</text:p>
                  <text:p text:style-name="table_al">Buurtvereniging Elsenerbroek</text:p>
                  <text:p text:style-name="table_al">Buurtvereniging Kerspel Goor</text:p>
                  <text:p text:style-name="table_al">Buurtvereniging Herike-Elsen</text:p>
                  <text:p text:style-name="table_al">Buurtvereniging Markelosebroek</text:p>
                  <text:p text:style-name="table_al">Buurtvereniging Pothoek</text:p>
                  <text:p text:style-name="table_al">Buurtvereniging Dijkerhoek</text:p>
                  <text:p text:style-name="table_al">Stichting Markvelds Belang-Markvelde</text:p>
                  <text:p text:style-name="table_al">Buurtvereniging De Ha</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35.932,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Gebaseerd op: een vast bedrag (€ 450) per buurtschap aangevuld met een variabel bedrag per buurtschap volgens een jaarlijks door gezamenlijke buurtschappen vastgestelde verdeellijst. </text:p>
                  <text:p text:style-name="table_al">Opgenomen verdeelcriteria in deze lijst: Kosten activiteiten voor jongeren (tot 12 jaar, jongeren van 12 t/m 18 jaar, ouderen, sociaal culturele evenementen, convocaties e.d.</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Algemene voorwaarden, prestaties, die strekken tot bevordering van het doelbereik (zie boven, doelen en maatschappelijke effecten).</text:p>
                </table:table-cell>
              </table:table-row>
              <table:table-row table:style-name="row">
                <table:table-cell table:style-name="entry" table:number-rows-spanned="1" table:number-columns-spanned="3">
                  <text:p text:style-name="table_al"/>
                  <text:p text:style-name="table_al"/>
                </table:table-cell>
              </table:table-row>
              <table:table-row table:style-name="row">
                <table:table-cell table:style-name="entry" table:number-rows-spanned="1" table:number-columns-spanned="3">
                  <text:p text:style-name="table_al">Subsidieregel 6c: Belangenbehartiging buurtschappen</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Versterking leefbaarheid in buurtschappen</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Het behartigen van de belangen van gezamenlijke en/of individuele buurtschappen in overlegorganen, bij overheden, plattelandsontwikkelingen etc.</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Organisaties die gezamenlijke of individuele belangen van één of meerdere buurtschappen in de gemeente Hof van Twente behartigen. </text:p>
                  <text:p text:style-name="table_al">St. Platform Buurtschappen Hof van Twente</text:p>
                  <text:p text:style-name="table_al">St. Gemeenschapsbelangen Groot Azelo</text:p>
                  <text:p text:style-name="table_al">St. Perspectief Elsenerbroek</text:p>
                  <text:p text:style-name="table_al">St. Dynamiek Stokkum</text:p>
                  <text:p text:style-name="table_al">St. Markveldsbelang</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2.465,00 </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Organisaties die gezamenlijke of individuele belangen van één of meerdere buurtschappen in de gemeente Hof van Twente behartigen, ontvangen een subsidie van maximaal € 493,00.</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De subsidieaanvrager vertegenwoordigt één of meerdere van de 13 buurtschappen in Hof van Twente.</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voorafgaand aan het kalenderjaar waarop de aanvraag betrekking heeft.</text:p>
                </table:table-cell>
              </table:table-row>
            </table:table>
            <text:p text:style-name="table_bottom"/>
          </text:section>
          <text:p text:style-name="al"/>
        </text:section>
        <text:section text:name="bijlage_id1-3-2-10" text:style-name="bijlage">
          <text:p text:style-name="bijlage_top"/>
          <text:p text:style-name="hoofdstuk_kop"><text:span text:style-name="label"/> <text:span text:style-name="nr">7.</text:span> Beleidsterrein Promotie van de kernen</text:p>
          <text:p text:style-name="al">Leefbaarheid</text:p>
          <text:section text:name="table_id1-3-2-10-3" text:style-name="table">
            <text:p text:style-name="table_top"/>
            <table:table table:style-name="tgroup">
              <table:table-column table:style-name="id1-3-2-10-3-1-1"/>
              <table:table-column table:style-name="id1-3-2-10-3-1-2"/>
              <table:table-column table:style-name="id1-3-2-10-3-1-3"/>
              <table:table-row table:style-name="row">
                <table:table-cell table:style-name="entry" table:number-rows-spanned="1" table:number-columns-spanned="1">
                  <text:p text:style-name="table_al">Maatschappelijke effecten</text:p>
                </table:table-cell>
                <table:table-cell table:style-name="entry" table:number-rows-spanned="1" table:number-columns-spanned="1">
                  <text:p text:style-name="table_al">Doelstellingen</text:p>
                </table:table-cell>
                <table:table-cell table:style-name="entry" table:number-rows-spanned="1" table:number-columns-spanned="1">
                  <text:p text:style-name="table_al">Subdoelstellingen</text:p>
                </table:table-cell>
              </table:table-row>
              <table:table-row table:style-name="row">
                <table:table-cell table:style-name="entry" table:number-rows-spanned="1" table:number-columns-spanned="1">
                  <text:p text:style-name="table_al">Ondernemersverenigingen  van de zes kernen in Hof van Twente die activiteiten ontwikkelen om hun kern te promoten. </text:p>
                </table:table-cell>
                <table:table-cell table:style-name="entry" table:number-rows-spanned="1" table:number-columns-spanned="1">
                  <text:p text:style-name="table_al">Versterking promotie van de kernen door ondernemersverenigingen</text:p>
                </table:table-cell>
                <table:table-cell table:style-name="entry" table:number-rows-spanned="1" table:number-columns-spanned="1">
                  <text:p text:style-name="table_al">Het ondersteunen en aanmoedigen van het bestaan en de door de ondernemersvereniging ontwikkelde activiteiten ter promotie van de kernen.</text:p>
                </table:table-cell>
              </table:table-row>
              <table:table-row table:style-name="row">
                <table:table-cell table:style-name="entry" table:number-rows-spanned="1" table:number-columns-spanned="3">
                  <text:p text:style-name="table_al">Genoemde maatschappelijke effecten en doelstellingen zijn gebaseerd op het beleidskader Basis Infra Structuur Hof van Twente 2018-2022. De genoemde doelen en maatschappelijke effecten zullen periodiek en afhankelijk van de omvang van de subsidie met de subsidieontvangers worden geëvalueerd.</text:p>
                </table:table-cell>
              </table:table-row>
            </table:table>
            <text:p text:style-name="table_bottom"/>
          </text:section>
          <text:p text:style-name="al"/>
          <text:section text:name="table_id1-3-2-10-5" text:style-name="table">
            <text:p text:style-name="table_top"/>
            <table:table table:style-name="tgroup">
              <table:table-column table:style-name="id1-3-2-10-5-1-1"/>
              <table:table-column table:style-name="id1-3-2-10-5-1-2"/>
              <table:table-column table:style-name="id1-3-2-10-5-1-3"/>
              <table:table-row table:style-name="row">
                <table:table-cell table:style-name="entry" table:number-rows-spanned="1" table:number-columns-spanned="3">
                  <text:p text:style-name="table_al">Subsidieregel 7: Promotie van de kernen</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Versterking promotie van de kernen </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Subsidie wordt verstrekt voor activiteiten van ondernemersverenigingen in Hof van Twente die gericht zijn op het ontwikkelen, door een in de gemeente Hof van Twente gevestigde ondernemersvereniging, van activiteiten gericht op promotie van de kern waarin zij de belangen van de bij de vereniging aangesloten leden behartigt, dit in de ruimste zin des woords.</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Ondernemersverenigingen, gevestigd in gemeente Hof van Twente</text:p>
                  <text:p text:style-name="table_al">Deldense Ondernemersvereniging</text:p>
                  <text:p text:style-name="table_al">Ondernemersvereniging Diepenheim</text:p>
                  <text:p text:style-name="table_al">Ondernemend Markelo</text:p>
                  <text:p text:style-name="table_al">SIO Hengevelde</text:p>
                  <text:p text:style-name="table_al">Ondernemend Bentelo</text:p>
                  <text:p text:style-name="table_al">Goor Collectief</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16.534,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De ondernemersverenigingen die activiteiten ondernemen die gericht zijn op promotie van de kern kunnen in aanmerking komen voor een eenmalige subsidie in de vorm van een vast bedrag gerelateerd aan de omvang van het ledenbestand.</text:p>
                  <text:p text:style-name="table_al"/>
                  <text:p text:style-name="table_al">a. Ondernemersverenigingen met een ledenaantal</text:p>
                  <text:p text:style-name="table_al">    van 50 of minder kunnen in aanmerking komen </text:p>
                  <text:p text:style-name="table_al">    voor een subsidie in de vorm van een vast bedrag </text:p>
                  <text:p text:style-name="table_al">    van maximaal € 870,00</text:p>
                  <text:p text:style-name="table_al">b. Ondernemersverenigingen met een ledenaantal </text:p>
                  <text:p text:style-name="table_al">    tussen de 50 en 100 kunnen in aanmerking komen </text:p>
                  <text:p text:style-name="table_al">    voor een subsidie in de vorm van een vast bedrag </text:p>
                  <text:p text:style-name="table_al">    van maximaal € 1.741,00</text:p>
                  <text:p text:style-name="table_al">c. Ondernemersverenigingen met een ledenaantal </text:p>
                  <text:p text:style-name="table_al">    tussen de 100 en 150 kunnen in aanmerking komen </text:p>
                  <text:p text:style-name="table_al">    voor een subsidie in de vorm van een vast bedrag </text:p>
                  <text:p text:style-name="table_al">    van maximaal € 2.609,00</text:p>
                  <text:p text:style-name="table_al">d. Ondernemersverenigingen met een ledenaantal van </text:p>
                  <text:p text:style-name="table_al">    meer dan 150 kunnen in aanmerking komen voor </text:p>
                  <text:p text:style-name="table_al">    een subsidie in de vorm van een vast bedrag van </text:p>
                  <text:p text:style-name="table_al">    maximaal € 3.481,00</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een éénmalige subsidie voor deze subsidieregel moeten ingediend worden tussen 1 juni en 15 september in het jaar voorafgaande aan het jaar waarop de subsidieaanvraag betrekking heeft. </text:p>
                </table:table-cell>
              </table:table-row>
            </table:table>
            <text:p text:style-name="table_bottom"/>
          </text:section>
          <text:p text:style-name="al"/>
          <text:p text:style-name="al"/>
          <text:p text:style-name="al"/>
        </text:section>
        <text:section text:name="bijlage_id1-3-2-11" text:style-name="bijlage">
          <text:p text:style-name="bijlage_top"/>
          <text:p text:style-name="hoofdstuk_kop"><text:span text:style-name="label"/> <text:span text:style-name="nr">8.</text:span> Beleidsterrein Recreatie, Toerisme, Wonen en Werken</text:p>
          <text:p text:style-name="al">Leefbaarheid</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Maatschappelijke effecten</text:p>
                </table:table-cell>
                <table:table-cell table:style-name="entry" table:number-rows-spanned="1" table:number-columns-spanned="1">
                  <text:p text:style-name="table_al">Doelstellingen</text:p>
                </table:table-cell>
                <table:table-cell table:style-name="entry" table:number-rows-spanned="1" table:number-columns-spanned="1">
                  <text:p text:style-name="table_al">Subdoelstellingen</text:p>
                </table:table-cell>
              </table:table-row>
              <table:table-row table:style-name="row">
                <table:table-cell table:style-name="entry" table:number-rows-spanned="1" table:number-columns-spanned="1">
                  <text:p text:style-name="table_al">Hof van Twente is een gemeente waar een voor de toerist, recreant en inwoner aantrekkelijk aanbod is op het gebied van toerisme, recreatie en vrijetijdsbesteding. </text:p>
                </table:table-cell>
                <table:table-cell table:style-name="entry" table:number-rows-spanned="1" table:number-columns-spanned="1">
                  <text:p text:style-name="table_al">Het versterken van de kernkwaliteiten van toerisme en recreatie.</text:p>
                </table:table-cell>
                <table:table-cell table:style-name="entry" table:number-rows-spanned="1" table:number-columns-spanned="1">
                  <text:p text:style-name="table_al">Het bevorderen van toerisme, recreatie en vrijetijdsbesteding; </text:p>
                  <text:p text:style-name="table_al">Aanbod van diensten voor toeristen, recreanten  en inwoners;</text:p>
                  <text:p text:style-name="table_al">Optimaal benutten van de mogelijkheden voor toerisme, recreatie en vrijetijdsbesteding;</text:p>
                  <text:p text:style-name="table_al">Een positieve bijdrage leveren aan de lokale economie en lokale maatschappelijke functies.</text:p>
                </table:table-cell>
              </table:table-row>
              <table:table-row table:style-name="row">
                <table:table-cell table:style-name="entry" table:number-rows-spanned="1" table:number-columns-spanned="3">
                  <text:p text:style-name="table_al">Genoemde maatschappelijke effecten en doelstellingen zijn gebaseerd op het beleidskader Basis Infra Structuur Hof van Twente 2018-2022. </text:p>
                </table:table-cell>
              </table:table-row>
            </table:table>
            <text:p text:style-name="table_bottom"/>
          </text:section>
          <text:p text:style-name="al"/>
          <text:section text:name="table_id1-3-2-11-5" text:style-name="table">
            <text:p text:style-name="table_top"/>
            <table:table table:style-name="tgroup">
              <table:table-column table:style-name="id1-3-2-11-5-1-1"/>
              <table:table-column table:style-name="id1-3-2-11-5-1-2"/>
              <table:table-column table:style-name="id1-3-2-11-5-1-3"/>
              <table:table-row table:style-name="row">
                <table:table-cell table:style-name="entry" table:number-rows-spanned="1" table:number-columns-spanned="3">
                  <text:p text:style-name="table_al">Subsidieregel 8a: Recreatie en Toerisme</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ext:p text:style-name="table_al"/>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Het versterken van de kernkwaliteiten van toerisme en recreatie.</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Het bedienen van de toerist, recreant en inwoner door het invullen van goed gastheerschap. Dit te realiseren door: een goede ontvangst, actuele 24-uurs toeristische informatie voorziening, (innovatieve) productontwikkeling en (interactieve) promotie zowel lokaal als Hofbreed.</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Stichting HofMarketing ontvangt een subsidie van maximaal € 126.705,00</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126.705,00</text:p>
                  <text:p text:style-name="table_al">(Basis is de begroting 2026. Het definitieve subsidieplafond wordt bepaald door de gemeenteraad bij vaststelling van de begroting 2027)</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Stichting HofMarketing</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een structurele subsidie voor deze subsidieregel 8a moeten ingediend worden tussen 1 juni en 15 september in het jaar voorafgaande aan het jaar waarop de subsidieaanvraag betrekking heeft. </text:p>
                </table:table-cell>
              </table:table-row>
              <table:table-row table:style-name="row">
                <table:table-cell table:style-name="entry" table:number-rows-spanned="1" table:number-columns-spanned="1">
                  <text:p text:style-name="table_al">Subsidiecriteria</text:p>
                </table:table-cell>
                <table:table-cell table:style-name="entry" table:number-rows-spanned="1" table:number-columns-spanned="1">
                  <text:p text:style-name="table_al"/>
                </table:table-cell>
                <table:table-cell table:style-name="entry" table:number-rows-spanned="1" table:number-columns-spanned="1">
                  <text:p text:style-name="table_al">Geen.</text:p>
                </table:table-cell>
              </table:table-row>
            </table:table>
            <text:p text:style-name="table_bottom"/>
          </text:section>
          <text:p text:style-name="al"/>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3">
                  <text:p text:style-name="table_al">Subsidieregel 8b: Wonen en Werken</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Incidentele subsidie tot en met 2027</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Behouden en versterken van vitaliteit en leefbaarheid in de kernen &amp; versterken/behouden gemeenschapszin.</text:p>
                </table:table-cell>
              </table:table-row>
              <table:table-row table:style-name="row">
                <table:table-cell table:style-name="entry" table:number-rows-spanned="1" table:number-columns-spanned="1">
                  <text:p text:style-name="table_al">Subsidiabele activiteiten</text:p>
                </table:table-cell>
                <table:table-cell table:style-name="entry" table:number-rows-spanned="1" table:number-columns-spanned="1">
                  <text:p text:style-name="table_al"/>
                </table:table-cell>
                <table:table-cell table:style-name="entry" table:number-rows-spanned="1" table:number-columns-spanned="1">
                  <text:p text:style-name="table_al">Jaarlijks organiseren van activiteiten voor de versterking van de leefbaarheid waaronder een inwonersdag met rondleidingen per kern, nieuwe welkomstpakketten, slabbertjes voor pasgeborenen en leefbaarheid in de vorm van stimuleren biodiversiteit. Het stimuleren van het ondernemersklimaat met betrekking tot groei, versterken imago Hof van Twente m.b.t. maatschappelijk betrokken en duurzaam ondernemerschap. </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Stichting HofMarketing ontvangt een subsidie van maximaal € 50.000,00 per jaar tot en met 2027 </text:p>
                  <text:p text:style-name="table_al">Dit bedrag wordt niet geïndexeerd.</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50.000,00</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Stichting HofMarketing</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incidentele subsidie van deze subsidieregel 8b moeten ingediend worden tussen 1 juni en 15 september in het jaar voorafgaande aan het jaar waarop de subsidieaanvraag betrekking heeft.</text:p>
                </table:table-cell>
              </table:table-row>
              <table:table-row table:style-name="row">
                <table:table-cell table:style-name="entry" table:number-rows-spanned="1" table:number-columns-spanned="1">
                  <text:p text:style-name="table_al">Subsidiecriteria </text:p>
                </table:table-cell>
                <table:table-cell table:style-name="entry" table:number-rows-spanned="1" table:number-columns-spanned="1">
                  <text:p text:style-name="table_al"/>
                </table:table-cell>
                <table:table-cell table:style-name="entry" table:number-rows-spanned="1" table:number-columns-spanned="1">
                  <text:p text:style-name="table_al">Marketing Activiteitenplan Hofmarketing 2023 – 2028.</text:p>
                </table:table-cell>
              </table:table-row>
            </table:table>
            <text:p text:style-name="table_bottom"/>
          </text:section>
          <text:p text:style-name="al"/>
          <text:p text:style-name="al"/>
          <text:p text:style-name="al"/>
          <text:p text:style-name="al"/>
          <text:p text:style-name="al"/>
          <text:p text:style-name="al"/>
          <text:p text:style-name="al"/>
        </text:section>
        <text:section text:name="bijlage_id1-3-2-12" text:style-name="bijlage">
          <text:p text:style-name="bijlage_top"/>
          <text:p text:style-name="hoofdstuk_kop"><text:span text:style-name="label"/> <text:span text:style-name="nr">11.</text:span> Beleidsterrein Dorps- en Stadsraden</text:p>
          <text:p text:style-name="al">Leefbaarheid</text:p>
          <text:section text:name="table_id1-3-2-12-3" text:style-name="table">
            <text:p text:style-name="table_top"/>
            <table:table table:style-name="tgroup">
              <table:table-column table:style-name="id1-3-2-12-3-1-1"/>
              <table:table-column table:style-name="id1-3-2-12-3-1-2"/>
              <table:table-column table:style-name="id1-3-2-12-3-1-3"/>
              <table:table-row table:style-name="row">
                <table:table-cell table:style-name="entry" table:number-rows-spanned="1" table:number-columns-spanned="1">
                  <text:p text:style-name="table_al">Maatschappelijke effecten</text:p>
                  <text:p text:style-name="table_al"/>
                </table:table-cell>
                <table:table-cell table:style-name="entry" table:number-rows-spanned="1" table:number-columns-spanned="1">
                  <text:p text:style-name="table_al">Doelstellingen</text:p>
                </table:table-cell>
                <table:table-cell table:style-name="entry" table:number-rows-spanned="1" table:number-columns-spanned="1">
                  <text:p text:style-name="table_al">Subdoelstellingen</text:p>
                </table:table-cell>
              </table:table-row>
              <table:table-row table:style-name="row">
                <table:table-cell table:style-name="entry" table:number-rows-spanned="1" table:number-columns-spanned="1">
                  <text:p text:style-name="table_al">Dorps- en stadsraden van de zes kernen in Hof van Twente die actief zijn voor de lokale gemeenschappen. </text:p>
                </table:table-cell>
                <table:table-cell table:style-name="entry" table:number-rows-spanned="1" table:number-columns-spanned="1">
                  <text:p text:style-name="table_al">Versterking leefbaarheid en sociale samenhang van de dorpen en steden in Hof van Twente.</text:p>
                </table:table-cell>
                <table:table-cell table:style-name="entry" table:number-rows-spanned="1" table:number-columns-spanned="1">
                  <text:p text:style-name="table_al">Het onafhankelijk fungeren als intermediair voor de belangen van de dorpen, steden en inwoners van Hof van Twente. </text:p>
                </table:table-cell>
              </table:table-row>
              <table:table-row table:style-name="row">
                <table:table-cell table:style-name="entry" table:number-rows-spanned="1" table:number-columns-spanned="3">
                  <text:p text:style-name="table_al">Genoemde maatschappelijke effecten en doelstellingen zijn gebaseerd op het beleidskader Basis Infra Structuur Hof van Twente 2018-2022. De genoemde doelen en maatschappelijke effecten zullen periodiek en afhankelijk van de omvang van de subsidie met de subsidieontvangers worden geëvalueerd.</text:p>
                </table:table-cell>
              </table:table-row>
            </table:table>
            <text:p text:style-name="table_bottom"/>
          </text:section>
          <text:p text:style-name="al"/>
          <text:section text:name="table_id1-3-2-12-5" text:style-name="table">
            <text:p text:style-name="table_top"/>
            <table:table table:style-name="tgroup">
              <table:table-column table:style-name="id1-3-2-12-5-1-1"/>
              <table:table-column table:style-name="id1-3-2-12-5-1-2"/>
              <table:table-column table:style-name="id1-3-2-12-5-1-3"/>
              <table:table-row table:style-name="row">
                <table:table-cell table:style-name="entry" table:number-rows-spanned="1" table:number-columns-spanned="3">
                  <text:p text:style-name="table_al">Subsidieregel 11: Dorps- en Stadsraden </text:p>
                </table:table-cell>
              </table:table-row>
              <table:table-row table:style-name="row">
                <table:table-cell table:style-name="entry" table:number-rows-spanned="1" table:number-columns-spanned="3">
                  <text:p text:style-name="table_al">Grondslag hoofdstuk 4 Awb en Asv 2024</text:p>
                </table:table-cell>
              </table:table-row>
              <table:table-row table:style-name="row">
                <table:table-cell table:style-name="entry" table:number-rows-spanned="1" table:number-columns-spanned="1">
                  <text:p text:style-name="table_al">Subsidievorm</text:p>
                </table:table-cell>
                <table:table-cell table:style-name="entry" table:number-rows-spanned="1" table:number-columns-spanned="1">
                  <text:p text:style-name="table_al"/>
                </table:table-cell>
                <table:table-cell table:style-name="entry" table:number-rows-spanned="1" table:number-columns-spanned="1">
                  <text:p text:style-name="table_al">Structurele subsidie</text:p>
                </table:table-cell>
              </table:table-row>
              <table:table-row table:style-name="row">
                <table:table-cell table:style-name="entry" table:number-rows-spanned="1" table:number-columns-spanned="1">
                  <text:p text:style-name="table_al">Beleidsdoelstelling</text:p>
                </table:table-cell>
                <table:table-cell table:style-name="entry" table:number-rows-spanned="1" table:number-columns-spanned="1">
                  <text:p text:style-name="table_al"/>
                </table:table-cell>
                <table:table-cell table:style-name="entry" table:number-rows-spanned="1" table:number-columns-spanned="1">
                  <text:p text:style-name="table_al">Versterking leefbaarheid en sociale samenhang van de dorpen en steden in Hof van Twente </text:p>
                </table:table-cell>
              </table:table-row>
              <table:table-row table:style-name="row">
                <table:table-cell table:style-name="entry" table:number-rows-spanned="1" table:number-columns-spanned="1">
                  <text:p text:style-name="table_al">Subsidiabele activiteiten</text:p>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Subsidie wordt verstrekt voor activiteiten van dorps- en stadsraden in Hof van Twente die gericht zijn op het onafhankelijk en laagdrempelig fungeren als intermediair voor de belangen van de dorpen, steden en inwoners  in de gemeente Hof van Twente. De activiteiten betreffen onder meer activiteiten op het gebied van informatie en advies, het verzorgen van (jaar-)vergaderingen waar inwoners worden gehoord en het inrichten van inwonerpanels.</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Dorps- en stadsraden, gevestigd in gemeente Hof van Twente </text:p>
                </table:table-cell>
              </table:table-row>
              <table:table-row table:style-name="row">
                <table:table-cell table:style-name="entry" table:number-rows-spanned="1" table:number-columns-spanned="1">
                  <text:p text:style-name="table_al">Subsidieplafond</text:p>
                </table:table-cell>
                <table:table-cell table:style-name="entry" table:number-rows-spanned="1" table:number-columns-spanned="1">
                  <text:p text:style-name="table_al"/>
                </table:table-cell>
                <table:table-cell table:style-name="entry" table:number-rows-spanned="1" table:number-columns-spanned="1">
                  <text:p text:style-name="table_al">€ 5.547,00</text:p>
                  <text:p text:style-name="table_al">(Basis is de begroting 2026 Het definitieve subsidieplafond wordt bepaald door de gemeenteraad bij vaststelling van de begroting 2027) </text:p>
                </table:table-cell>
              </table:table-row>
              <table:table-row table:style-name="row">
                <table:table-cell table:style-name="entry" table:number-rows-spanned="1" table:number-columns-spanned="1">
                  <text:p text:style-name="table_al">Subsidieverdeling</text:p>
                </table:table-cell>
                <table:table-cell table:style-name="entry" table:number-rows-spanned="1" table:number-columns-spanned="1">
                  <text:p text:style-name="table_al"/>
                </table:table-cell>
                <table:table-cell table:style-name="entry" table:number-rows-spanned="1" table:number-columns-spanned="1">
                  <text:p text:style-name="table_al">De dorps- en stadsraden die de belangen van de dorpen, steden en inwoners vertegenwoordigen kunnen in aanmerking komen voor een eenmalige subsidie in de vorm van een vast bedrag van € 924 per dorps- of stadsraad. </text:p>
                  <text:p text:style-name="table_al">Per kern wordt maximaal € 924 toegekend.</text:p>
                </table:table-cell>
              </table:table-row>
              <table:table-row table:style-name="row">
                <table:table-cell table:style-name="entry" table:number-rows-spanned="1" table:number-columns-spanned="1">
                  <text:p text:style-name="table_al">Subsidieontvanger(s)</text:p>
                </table:table-cell>
                <table:table-cell table:style-name="entry" table:number-rows-spanned="1" table:number-columns-spanned="1">
                  <text:p text:style-name="table_al"/>
                </table:table-cell>
                <table:table-cell table:style-name="entry" table:number-rows-spanned="1" table:number-columns-spanned="1">
                  <text:p text:style-name="table_al">De rechthebbenden zijn in ieder geval: </text:p>
                  <text:p text:style-name="table_al">Dorpsraad Markelo, </text:p>
                  <text:p text:style-name="table_al">Dorpsraad Bentelo, </text:p>
                  <text:p text:style-name="table_al">Stadsraad Goor, </text:p>
                  <text:p text:style-name="table_al">Stadsraad Delden, </text:p>
                  <text:p text:style-name="table_al">Stadsraad Diepenheim.</text:p>
                  <text:p text:style-name="table_al">Dorps coöperatie Hengevelde</text:p>
                </table:table-cell>
              </table:table-row>
              <table:table-row table:style-name="row">
                <table:table-cell table:style-name="entry" table:number-rows-spanned="1" table:number-columns-spanned="1">
                  <text:p text:style-name="table_al">Aanvraagtermijn</text:p>
                </table:table-cell>
                <table:table-cell table:style-name="entry" table:number-rows-spanned="1" table:number-columns-spanned="1">
                  <text:p text:style-name="table_al"/>
                </table:table-cell>
                <table:table-cell table:style-name="entry" table:number-rows-spanned="1" table:number-columns-spanned="1">
                  <text:p text:style-name="table_al">Aanvragen voor deze subsidieregel moeten ingediend worden tussen 1 juni en 15 september in het jaar voorafgaande aan het jaar waarop de subsidieaanvraag betrekking heeft.</text:p>
                </table:table-cell>
              </table:table-row>
              <table:table-row table:style-name="row">
                <table:table-cell table:style-name="entry" table:number-rows-spanned="1" table:number-columns-spanned="1">
                  <text:p text:style-name="table_al">Nadere voorwaarden</text:p>
                </table:table-cell>
                <table:table-cell table:style-name="entry" table:number-rows-spanned="1" table:number-columns-spanned="1">
                  <text:p text:style-name="table_al"/>
                </table:table-cell>
                <table:table-cell table:style-name="entry" table:number-rows-spanned="1" table:number-columns-spanned="1">
                  <text:p text:style-name="table_al">Voor deze subsidie geldt daarnaast dat: subsidie op grond van deze regeling wordt uitsluitend verstrekt aan dorps- en stadsraden die activiteiten organiseren zoals vermeld bij subsidiabele activiteiten.</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260904</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904</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904</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3/xml/MC-DRP-Beleidsregels-Web-CB.xml</meta:user-defined>
    <meta:user-defined meta:name="OVERHEID.Gemeente/DC.creator">Hof van Twente</meta:user-defined>
    <meta:user-defined meta:name="OVERHEID.Informatietype/DC.type">officiële publicatie</meta:user-defined>
    <meta:user-defined meta:name="OVERHEIDop.Rubriek/DC.type">beleidsregel</meta:user-defined>
    <meta:user-defined meta:name="OVERHEID.Gemeente/DCTERMS.publisher">Hof van Twente</meta:user-defined>
    <meta:user-defined meta:name="OVERHEID.Gemeente/OVERHEID.authority">Hof van Twente</meta:user-defined>
    <meta:user-defined meta:name="OVERHEID.TaxonomieBeleidsagendaDecentraal/OVERHEID.category">Cultuur en recreatie | Organisatie en beleid</meta:user-defined>
    <meta:user-defined meta:name="DC.source">N.v.t.</meta:user-defined>
    <meta:user-defined meta:name="DCTERMS.alternative">Subsidieregels Hof van Twente 2027</meta:user-defined>
    <dc:language>nl</dc:language>
    <meta:user-defined meta:name="OVERHEIDop.locatietype/OVERHEIDop.gebiedsmarkering">Gemeente</meta:user-defined>
    <meta:user-defined meta:name="DC.title">Subsidieregels Hof van Twente 2027</meta:user-defined>
    <meta:user-defined meta:name="DCTERMS.W3CDTF/DCTERMS.available">2026-06-03</meta:user-defined>
    <meta:user-defined meta:name="DCTERMS.W3CDTF/OVERHEIDop.jaargang">2026</meta:user-defined>
    <meta:user-defined meta:name="OVERHEIDop.publicationIssue">260904</meta:user-defined>
    <meta:user-defined meta:name="OVERHEIDop.betreftRegeling">CVDR762368_1</meta:user-defined>
    <meta:user-defined meta:name="xs:date/OVERHEIDop.startdatum">2026-06-01</meta:user-defined>
    <meta:user-defined meta:name="OVERHEIDop.GmbID/DC.identifier">gmb-2026-260904</meta:user-defined>
    <meta:user-defined meta:name="OVERHEIDop.versieInformatie"/>
  </office:meta>
</office:document-meta>
</file>