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besluit tot vaststelling concept Gebiedsgerichte uitwerking Horecabeleid 2025 stadsdeel West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stadsdeel West maakt ingevolge artikel 6 van de participatieverordening en afdeling 3.4 AWB het volgende bekend:</text:p>
            <text:p text:style-name="common-al">Het dagelijks bestuur van het stadsdeel West geeft per 2 juni de <text:span text:style-name="nadrukcur">concept Gebiedsgerichte uitwerking Horecabeleid 2025 stadsdeel Wes</text:span>t vrij te inzage. <text:span text:style-name="nadrukcur">Het Participatieplan concept Gebiedsgerichte uitwerking Horecabeleid 2025 stadsdeel West </text:span>beschrijft hoe de participatie plaats kan vinden. </text:p>
            <text:p text:style-name="common-al">Het dagelijks bestuur van het stadsdeel West, </text:p>
            <text:p text:style-name="common-al">
            <text:span text:style-name="nadrukvet">Concept Gebiedsgerichte uitwerking Horecabeleid ’25 stadsdeel West</text:span>
          </text:p>
            <text:p text:style-name="common-al">In mei 2025 heeft de gemeenteraad het <text:span text:style-name="nadrukcur">Horecabeleid 2025</text:span> vastgesteld. Dit horecabeleid geldt voor de hele stad. Het Horecabeleid 2025 staat vast. Stadsdelen en stadsgebied Weesp kunnen een gebiedsgerichte uitwerking opstellen.</text:p>
            <text:p text:style-name="common-al">De<text:span text:style-name="nadrukcur"> concept Gebiedsgerichte uitwerking Horecabeleid ’25 stadsdeel West</text:span> is de lokale uitwerking van het stedelijke horecabeleid 2025 voor het stadsdeel West. Met deze uitwerking wordt onder meer invulling gegeven aan de vraag waar we horeca willen toevoegen, de openingstijden voor horecaterrassen en specifieke terrasregels, zoals de doorloopruimte. Daarmee kunnen we de regels beter laten passen bij West. </text:p>
            <text:p text:style-name="common-al">
            <text:span text:style-name="nadrukvet">Terinzagelegging</text:span>
          </text:p>
            <text:p text:style-name="common-al">De <text:span text:style-name="nadrukcur">concept Gebiedsgerichte uitwerking Horecabeleid 2025 stadsdeel West </text:span>en het bijbehorende Participatieplan <text:span text:style-name="nadrukcur">concept Gebiedsgerichte uitwerking Horecabeleid 2025 stadsdeel West </text:span>liggen ter inzage van 4 juni 2026 tot en met 15 juli 2026 op het volgende adres:</text:p>
            <text:p text:style-name="common-al">Stadsloket West</text:p>
            <text:p text:style-name="common-al">Bos en Lommerplein 250</text:p>
            <text:p text:style-name="common-al">1055 EK Amsterdam</text:p>
            <text:p text:style-name="common-al">Maandag, dinsdag, woensdag en vrijdag van 09.00 tot 17.00 uur. Donderdag van 09.00 tot 20.00 uur</text:p>
            <text:p text:style-name="common-al">
            <text:span text:style-name="nadrukvet">Terinzagelegging</text:span>
          </text:p>
            <text:p text:style-name="common-al">De <text:span text:style-name="nadrukcur">concept Gebiedsgerichte uitwerking Horecabeleid 2025 stadsdeel West </text:span>en het bijbehorende Participatieplan <text:span text:style-name="nadrukcur">concept Gebiedsgerichte uitwerking Horecabeleid 2025 stadsdeel West </text:span>zijn digitaal raadpleegbaar via <text:a xlink:href="http://www.amsterdam.nl/horecawest" xlink:type="simple"><text:span text:style-name="nadrukondlijn">http://www.amsterdam.nl/horecawest</text:span></text:a></text:p>
            <text:p text:style-name="common-al">
            <text:span text:style-name="nadrukvet">Zienswijzen</text:span>
          </text:p>
            <text:p text:style-name="common-al">Gedurende bovengenoemde termijn van terinzagelegging kan eenieder een zienswijze over de <text:span text:style-name="nadrukcur">concept Gebiedsgerichte uitwerking Horecabeleid 2025 stadsdeel Wes</text:span>t naar voren brengen bij het dagelijks bestuur van het stadsdeel West. Schriftelijke zienswijzen over het kunnen naar voren worden gebracht bij het dagelijks bestuur van het stadsdeel West, per adres: Stadsdeel West, t.a.v. Gebiedsgerichte uitwerking Horecabeleid ’25, Postbus 57239, 1040 BC Amsterdam, of per e-mail: ggu.sdw@amsterdam.nl</text:p>
            <text:p text:style-name="common-al">Voor het indienen van mondelinge zienswijzen kan contact worden opgenomen met het stadsdeel West, de heer M. Koning of de heer R. Klaassen via telefoonnummer 14 020.</text:p>
            <text:p text:style-name="last-al">Uw gegevens worden in overeenstemming met de Algemene verordening gegevensbescherming (AVG) verwerkt. Op deze verwerking van persoonsgegevens is een privacyreglement van toepassing. Dit reglement kunt u raadplegen op de website van de gemeente Amsterdam.</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text:span>
            <text:span text:style-name="datum">
              <text:span text:style-name="nadrukcur">27 mei 2026</text:span>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0816</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816</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816</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5/xml/MC-DRP-Participatie-Web-ZM.xml</meta:user-defined>
    <meta:user-defined meta:name="OVERHEID.Gemeente/DC.creator">Amsterdam</meta:user-defined>
    <meta:user-defined meta:name="OVERHEID.Informatietype/DC.type">officiële publicatie</meta:user-defined>
    <meta:user-defined meta:name="OVERHEIDop.Rubriek/DC.type">participatie</meta:user-defined>
    <meta:user-defined meta:name="OVERHEID.Gemeente/OVERHEID.authority">Amsterdam</meta:user-defined>
    <meta:user-defined meta:name="OVERHEID.Gemeente/DCTERMS.publisher">Amsterdam</meta:user-defined>
    <meta:user-defined meta:name="OVERHEID.TaxonomieBeleidsagendaDecentraal/OVERHEID.category">Openbare orde en veiligheid | Organisatie en beleid</meta:user-defined>
    <dc:language>nl</dc:language>
    <meta:user-defined meta:name="OVERHEIDop.locatietype/OVERHEIDop.gebiedsmarkering">Gemeente</meta:user-defined>
    <meta:user-defined meta:name="DC.title">Kennisgeving voornemen besluit tot vaststelling concept Gebiedsgerichte uitwerking Horecabeleid 2025 stadsdeel West</meta:user-defined>
    <meta:user-defined meta:name="OVERHEIDop.datumEindeReactietermijn">2026-07-15</meta:user-defined>
    <meta:user-defined meta:name="OVERHEIDop.terinzageleggingBG">http://www.amsterdam.nl/horecawest</meta:user-defined>
    <meta:user-defined meta:name="DCTERMS.W3CDTF/DCTERMS.available">2026-06-03</meta:user-defined>
    <meta:user-defined meta:name="DCTERMS.W3CDTF/OVERHEIDop.jaargang">2026</meta:user-defined>
    <meta:user-defined meta:name="OVERHEIDop.publicationIssue">260816</meta:user-defined>
    <meta:user-defined meta:name="OVERHEIDop.GmbID/DC.identifier">gmb-2026-260816</meta:user-defined>
    <meta:user-defined meta:name="OVERHEIDop.versieInformatie"/>
  </office:meta>
</office:document-meta>
</file>