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office:automatic-styles>
  <office:body>
    <office:text>
      <text:p text:style-name="new_page_staatscourant"/>
      <text:p text:style-name="single-kop-titel">Beleidsregels voor horeca en evenementen WK voetbal 2026</text:p>
      <text:section text:name="regeling_id1-3-2" text:style-name="regeling">
        <text:section text:name="aanhef_id1-3-2-1" text:style-name="aanhef">
          <text:section text:name="preambule_id1-3-2-1-1" text:style-name="preambule">
            <text:p text:style-name="al">De burgemeester van de gemeente Zundert;</text:p>
            <text:p text:style-name="al"/>
            <text:p text:style-name="al">Overwegende dat:</text:p>
            <text:list text:style-name="id1-3-2-1-1-4">
              <text:list-item text:style-override="id1-3-2-1-1-4-1">
                <text:number>–</text:number>
                <text:p text:style-name="al">van 11 juni tot en met 19 juli 2026 het wereldkampioenschap voetbal 2026 plaatsvindt;</text:p>
              </text:list-item>
              <text:list-item text:style-override="id1-3-2-1-1-4-2">
                <text:number>–</text:number>
                <text:p text:style-name="al">dit toernooi wordt georganiseerd in Canada, Mexico en de Verenigde Staten, waardoor door het tijdsverschil sommige wedstrijden in de avond en nacht worden uitgezonden;</text:p>
              </text:list-item>
              <text:list-item text:style-override="id1-3-2-1-1-4-3">
                <text:number>–</text:number>
                <text:p text:style-name="al">veel inwoners van de gemeente Zundert wedstrijden zullen willen volgen en aanmoedigen;</text:p>
              </text:list-item>
              <text:list-item text:style-override="id1-3-2-1-1-4-4">
                <text:number>–</text:number>
                <text:p text:style-name="al">er een behoefte waarneembaar is bij evenementenorganisatoren en horecaondernemers om tijdens het WK Voetbal (beeld)schermen en grote TV-screens te plaatsen voor het vertonen van de voetbalwedstrijden;</text:p>
              </text:list-item>
              <text:list-item text:style-override="id1-3-2-1-1-4-5">
                <text:number>–</text:number>
                <text:p text:style-name="al">deze ontwikkeling bijdraagt aan de feestelijkheid en het saamhorigheidsgevoel, maar het plaatsen van een groot beeldscherm ook risico’s met zich meebrengt bijvoorbeeld op het vlak van overcrowding, overmatig gebruik van alcohol en gevaarlijke of ongewenste situaties;</text:p>
              </text:list-item>
              <text:list-item text:style-override="id1-3-2-1-1-4-6">
                <text:number>–</text:number>
                <text:p text:style-name="al">het wenselijk is om de vertoningen van de voetbalwedstrijden tijdens het WK voetbal 2026 in de horeca en bij evenementen, waar mogelijk en verantwoord, te faciliteren;</text:p>
              </text:list-item>
              <text:list-item text:style-override="id1-3-2-1-1-4-7">
                <text:number>–</text:number>
                <text:p text:style-name="al">tegelijkertijd een zorgvuldige balans moet worden geborgd tussen het faciliteren van deze vertoningen en het beschermen van het woon- en leefklimaat en de openbare orde;</text:p>
              </text:list-item>
              <text:list-item text:style-override="id1-3-2-1-1-4-8">
                <text:number>–</text:number>
                <text:p text:style-name="al">een kader voor horeca en evenementen tijdens het WK voetbal 2026 inzicht geeft in bovenstaande belangenafweging en eenduidigheid en duidelijkheid biedt in de regels hieromtrent voor ondernemers, organisatoren, bewoners en de toezichthouders die hierop toezien;</text:p>
              </text:list-item>
            </text:list>
            <text:p text:style-name="al">gelet op artikel 2:25 lid 1 van de Algemene Plaatselijke Verordening en de Algemene wet bestuursrecht;</text:p>
            <text:p text:style-name="al"/>
            <text:p text:style-name="al">vast te stellen de beleidsregels voor horeca en evenementen WK voetbal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eldschermen in de openbare ruimte</text:p>
            <text:p text:style-name="al">Indien een initiatief wordt ingediend voor het plaatsen van een groot beeldscherm is een evenementenvergunning vereist. De aanvraag wordt aangemerkt als een evenement. In dat geval brengen de politie, de veiligheidsregio en de gemeentelijke adviseurs een multidisciplinair advies uit. Op basis hiervan kunnen voorwaarden worden gesteld ter waarborging van een ordelijk en veilig verloop van het evenement.</text:p>
          </text:section>
          <text:section text:name="artikel_id1-3-2-2-2" text:style-name="artikel">
            <text:p text:style-name="artikel_kop_titel"><text:span text:style-name="artikel_kop_label">Artikel</text:span> <text:span text:style-name="artikel_kop_nr">2</text:span> Beeldschermen op terrassen van horecabedrijven</text:p>
            <text:list text:style-name="id1-3-2-2-2-2">
              <text:list-item text:style-override="id1-3-2-2-2-2">
                <text:number>1.</text:number>
                <text:p text:style-name="al">Voor het plaatsen van een beeldscherm binnen in een horecabedrijf is geen vergunning of melding vereist. Dit beeldscherm in een horecabedrijf mag niet op een dusdanige wijze geplaatst worden dat vanaf het bij die gelegenheid horende terras/openbare ruimte de wedstrijd bekeken kan worden. </text:p>
              </text:list-item>
              <text:list-item text:style-override="id1-3-2-2-2-3">
                <text:number>2.</text:number>
                <text:p text:style-name="al">Het is horecaondernemers toegestaan na melding een (beeld)scherm te plaatsen binnen de terrasgrenzen van het terras, onder de volgende voorwaarden:</text:p>
                <text:list text:style-name="id1-3-2-2-2-3-3">
                  <text:list-item text:style-override="id1-3-2-2-2-3-3-1">
                    <text:number>a.</text:number>
                    <text:p text:style-name="al">op elk terras waar een beeldscherm wordt geplaatst, is minimaal één persoon verantwoordelijk voor het ordentelijk verloop op het terras en in de directe omgeving ervan;</text:p>
                  </text:list-item>
                  <text:list-item text:style-override="id1-3-2-2-2-3-3-2">
                    <text:number>b.</text:number>
                    <text:p text:style-name="al">de uitzendingen op de terrassen mogen niet eerder beginnen dan een uur voor een wedstrijd en moeten eindigen binnen een uur na het einde van de wedstrijd;</text:p>
                  </text:list-item>
                  <text:list-item text:style-override="id1-3-2-2-2-3-3-3">
                    <text:number>c.</text:number>
                    <text:p text:style-name="al">Wedstrijden die doordeweeks (zondag tot en met donderdag) uiterlijk om 23.00 uur beginnen, mogen op het terras worden uitgekeken (reguliere eindtijd: 01.00 uur of na een evt. verlenging of onderbreking van de wedstrijd waardoor de eindtijd later is). Wedstrijden die op vrijdag en zaterdag uiterlijk om 00.00 uur beginnen, mogen worden uitgekeken (reguliere eindtijd: 02.00 uur of na een evt. verlenging of onderbreking van de wedstrijd waardoor de eindtijd later is).</text:p>
                  </text:list-item>
                  <text:list-item text:style-override="id1-3-2-2-2-3-3-4">
                    <text:number>d.</text:number>
                    <text:p text:style-name="al">de beeldschermen zijn gericht zijn op het terras, zodanig dat vanaf de openbare weg niet kan worden meegekeken;</text:p>
                  </text:list-item>
                  <text:list-item text:style-override="id1-3-2-2-2-3-3-5">
                    <text:number>e.</text:number>
                    <text:p text:style-name="al">op de terrassen met beeldschermen mag geen verkoop van alcoholische dranken plaatsvinden door middel van buitentaps of mobiele taps;</text:p>
                  </text:list-item>
                  <text:list-item text:style-override="id1-3-2-2-2-3-3-6">
                    <text:number>f.</text:number>
                    <text:p text:style-name="al">het kijken naar voetbal is in het belang van de (verkeers)veiligheid alleen toegestaan binnen de terrasgrenzen.</text:p>
                  </text:list-item>
                </text:list>
              </text:list-item>
            </text:list>
          </text:section>
          <text:section text:name="artikel_id1-3-2-2-3" text:style-name="artikel">
            <text:p text:style-name="artikel_kop_titel"><text:span text:style-name="artikel_kop_label">Artikel</text:span> <text:span text:style-name="artikel_kop_nr">3</text:span> Algemene voorschriften</text:p>
            <text:list text:style-name="id1-3-2-2-3-2">
              <text:list-item text:style-override="id1-3-2-2-3-2">
                <text:number>1.</text:number>
                <text:p text:style-name="al">De organisatie / horecaondernemer is verplicht alle redelijkerwijs mogelijke veiligheidsmaatregelen te nemen ter bescherming van de bezoekers.</text:p>
              </text:list-item>
              <text:list-item text:style-override="id1-3-2-2-3-3">
                <text:number>2.</text:number>
                <text:p text:style-name="al">Personen die door de organisatie / horecaondernemer met taken of toezicht zijn belast, dienen herkenbaar te zijn. Deze personen mogen geen alcoholhoudende drank tot zich nemen.</text:p>
              </text:list-item>
              <text:list-item text:style-override="id1-3-2-2-3-4">
                <text:number>3.</text:number>
                <text:p text:style-name="al">De horecaondernemer of organisator van het evenement draagt er zorg voor dat de verruiming niet leidt tot ontoelaatbare verstoring van de openbare orde, onaanvaardbare geluidsoverlast of een onevenredige aantasting van het woon- of leefklimaat. Daarnaast is de organisatie/horecaondernemer ook verantwoordelijk voor de communicatie met de bewoners in de directe omgeving. De organisatie / horecaondernemer moet hen informeren op het moment dat er een scherm geplaatst wordt en dan zal ook aangegeven moeten worden hoe de organisator / horecaondernemer bereikbaar is voor klachten over b.v. (geluids)overlast.</text:p>
              </text:list-item>
              <text:list-item text:style-override="id1-3-2-2-3-5">
                <text:number>4.</text:number>
                <text:p text:style-name="al">De horecaondernemer en of organisator van het evenement draagt zorg voor dat er geen ontoelaatbare verstoringen van de openbare orde, onaanvaardbare geluidsoverlast of een onevenredige aantasting van het woon- en leefklimaat zich voordoen. De organisatie / horecaondernemer is verantwoordelijk voor het toezicht hierop, op de locatie waar het beeldscherm is geplaatst en de directe omgeving daarvan. In verband hiermee dient toezicht plaats te vinden om te voorkomen dat bezoekers overlast veroorzaken in de directe omgeving (bijvoorbeeld wildplassen, vandalisme en onnodig lawaai maken).</text:p>
              </text:list-item>
              <text:list-item text:style-override="id1-3-2-2-3-6">
                <text:number>5.</text:number>
                <text:p text:style-name="al">Aanwijzingen van de daartoe bevoegde ambtenaren en/of politie dienen stipt en onmiddellijk te worden opgevolgd.</text:p>
              </text:list-item>
              <text:list-item text:style-override="id1-3-2-2-3-7">
                <text:number>6.</text:number>
                <text:p text:style-name="al">Overtreding van de beleidsregels, verstoring van de openbare orde en/of het woon- en leefklimaat kan leiden tot een verbod op het nog verder plaatsen van beeldschermen.</text:p>
              </text:list-item>
              <text:list-item text:style-override="id1-3-2-2-3-8">
                <text:number>7.</text:number>
                <text:p text:style-name="al">Snel en effectief optreden is noodzakelijk. Gelet op de relatief korte periode waarvoor deze regels gelden, kan direct na constatering van een overtreding, zonder schriftelijke waarschuwing vooraf, de toestemming tot het plaatsen van een beeldscherm worden ingetrokken.</text:p>
              </text:list-item>
              <text:list-item text:style-override="id1-3-2-2-3-9">
                <text:number>8.</text:number>
                <text:p text:style-name="al">De in dit besluit opgenomen verruimingen gelden uitsluitend voor het vertonen van voetbalwedstrijden gedurende de periode van het WK voetbal 2026, van 11 juni tot en met 19 juli 2026.</text:p>
              </text:list-item>
              <text:list-item text:style-override="id1-3-2-2-3-10">
                <text:number>9.</text:number>
                <text:p text:style-name="al">Indien het naar het oordeel van de burgemeester noodzakelijk is in het belang van de openbare orde, de veiligheid, de gezondheid of ter voorkoming of beperking van ernstige aantasting van het woon- of leefklimaat of indien de bepalingen van dit besluit worden overtreden, kan de burgemeester bepalen dat de in dit besluit opgenomen verruimingen worden verboden voor één, meerdere of alle openbare inrichtingen of evenementen waarop dit besluit van toepassing is.</text:p>
              </text:list-item>
            </text:list>
          </text:section>
          <text:section text:name="artikel_id1-3-2-2-4" text:style-name="artikel">
            <text:p text:style-name="artikel_kop_titel"><text:span text:style-name="artikel_kop_label">Artikel</text:span> <text:span text:style-name="artikel_kop_nr">4</text:span> Inwerkingtreding</text:p>
            <text:p text:style-name="al">Dit besluit treedt in werking met ingang van de dag na de datum van uitgifte van het officiële bekendmakingen waarin het wordt geplaatst en vervalt met ingang van 21 juli 2026.</text:p>
          </text:section>
        </text:section>
        <text:section text:name="regeling-sluiting_id1-3-2-3" text:style-name="regeling-sluiting">
          <text:section text:name="ondertekening_id1-3-2-3-1">
            <text:p><text:span text:style-name="functie">Aldus vastgesteld op 25 mei 2026.</text:span></text:p>
          </text:section>
          <text:section text:name="ondertekening_id1-3-2-3-2">
            <text:p><text:span text:style-name="functie"/></text:p>
            <text:p><text:span text:style-name="functie">De burgemeester,</text:span></text:p>
            <text:p><text:span text:style-name="functie">J.G.P. Vermu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260327</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327</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0327</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3/xml/MC-DRP-Beleidsregels-Web-CB.xml</meta:user-defined>
    <meta:user-defined meta:name="OVERHEID.Gemeente/DC.creator">Zundert</meta:user-defined>
    <meta:user-defined meta:name="OVERHEID.Informatietype/DC.type">officiële publicatie</meta:user-defined>
    <meta:user-defined meta:name="OVERHEIDop.Rubriek/DC.type">beleidsregel</meta:user-defined>
    <meta:user-defined meta:name="OVERHEID.Gemeente/DCTERMS.publisher">Zundert</meta:user-defined>
    <meta:user-defined meta:name="OVERHEID.Gemeente/OVERHEID.authority">Zundert</meta:user-defined>
    <meta:user-defined meta:name="OVERHEID.TaxonomieBeleidsagendaDecentraal/OVERHEID.category">Cultuur en recreatie | Organisatie en beleid</meta:user-defined>
    <meta:user-defined meta:name="DC.source">artikel 2:25, eerste lid, van de Algemene plaatselijke verordening gemeente Zundert 2020]|[https://lokaleregelgeving.overheid.nl/CVDR637941/7#hoofdstuk_2._paragraaf_n4_artikel_n2</meta:user-defined>
    <meta:user-defined meta:name="DC.source">Algemene wet bestuursrecht]|[1.0:c:BWBR0005537&amp;g=2026-01-01</meta:user-defined>
    <meta:user-defined meta:name="DCTERMS.alternative">Beleidsregels voor horeca en evenementen WK voetbal 2026</meta:user-defined>
    <dc:language>nl</dc:language>
    <meta:user-defined meta:name="OVERHEIDop.locatietype/OVERHEIDop.gebiedsmarkering">Gemeente</meta:user-defined>
    <meta:user-defined meta:name="DC.title">Beleidsregels voor horeca en evenementen WK voetbal 2026</meta:user-defined>
    <meta:user-defined meta:name="DCTERMS.W3CDTF/DCTERMS.available">2026-06-03</meta:user-defined>
    <meta:user-defined meta:name="DCTERMS.W3CDTF/OVERHEIDop.jaargang">2026</meta:user-defined>
    <meta:user-defined meta:name="OVERHEIDop.publicationIssue">260327</meta:user-defined>
    <meta:user-defined meta:name="OVERHEIDop.betreftRegeling">CVDR762350_1</meta:user-defined>
    <meta:user-defined meta:name="xs:date/OVERHEIDop.startdatum">2026-06-04</meta:user-defined>
    <meta:user-defined meta:name="xs:date/OVERHEIDop.einddatum">2026-07-21</meta:user-defined>
    <meta:user-defined meta:name="OVERHEIDop.GmbID/DC.identifier">gmb-2026-260327</meta:user-defined>
    <meta:user-defined meta:name="OVERHEIDop.versieInformatie"/>
  </office:meta>
</office:document-meta>
</file>