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4">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5">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6">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7">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6">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6-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6-2">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6-3">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6-4">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6-5">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6-6">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6-7">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office:automatic-styles>
  <office:body>
    <office:text>
      <text:p text:style-name="new_page_staatscourant"/>
      <text:p text:style-name="single-kop-titel">Reglement op de taak en bevoegdheden, de samenstelling en de werkwijze van de werkgroep naamgeving openbare ruimte van de gemeente Gemert-Bakel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paragraaf_id1-3-2-2-1" text:style-name="paragraaf">
            <text:p text:style-name="paragraaf_kop"><text:span text:style-name="label"/> <text:span text:style-name="nr"/> Taak</text:p>
          </text:section>
          <text:section text:name="artikel_id1-3-2-2-2" text:style-name="artikel">
            <text:p text:style-name="artikel_kop_titel"><text:span text:style-name="artikel_kop_label">Artikel</text:span> <text:span text:style-name="artikel_kop_nr">1</text:span> </text:p>
            <text:p text:style-name="al">De werkgroep naamgeving openbare ruimte heeft tot taak om aan burgemeester en wethouders, gevraagd dan wel ongevraagd, advies uit te brengen en voorstellen te doen met betrekking tot de naamgeving van straten, pleinen, wegen, lanen, paden, plantsoenen en andere voor openbaar verkeer openstaande plaatsen, van wijken, buurten, wateren, gebouwen en gebouwencomplexen.</text:p>
            <text:p text:style-name="al"/>
          </text:section>
          <text:section text:name="paragraaf_id1-3-2-2-3" text:style-name="paragraaf">
            <text:p text:style-name="paragraaf_kop"><text:span text:style-name="label"/> <text:span text:style-name="nr"/> Bevoegdheden</text:p>
          </text:section>
          <text:section text:name="artikel_id1-3-2-2-4" text:style-name="artikel">
            <text:p text:style-name="artikel_kop_titel"><text:span text:style-name="artikel_kop_label">Artikel</text:span> <text:span text:style-name="artikel_kop_nr">2</text:span> </text:p>
            <text:p text:style-name="al">De werkgroep naamgeving openbare ruimte heeft de bevoegdheid om op eigen initiatief informatie in te winnen bij personen, groeperingen of instellingen, al dan niet in de gemeente Gemert-Bakel gevestigd en om zich op dit gebied te laten voorlichten door een of meer deskundigen. Alvorens van deze bevoegdheden gebruik te maken, overtuigt de werkgroep naamgeving openbare ruimte zich ervan dat de daaraan verbonden kosten ten laste van de gemeente komen.</text:p>
            <text:p text:style-name="al"/>
          </text:section>
          <text:section text:name="paragraaf_id1-3-2-2-5" text:style-name="paragraaf">
            <text:p text:style-name="paragraaf_kop"><text:span text:style-name="label"/> <text:span text:style-name="nr"/> Samenstelling</text:p>
          </text:section>
          <text:section text:name="artikel_id1-3-2-2-6" text:style-name="artikel">
            <text:p text:style-name="artikel_kop_titel"><text:span text:style-name="artikel_kop_label">Artikel</text:span> <text:span text:style-name="artikel_kop_nr">3</text:span> </text:p>
            <text:list text:style-name="id1-3-2-2-6-2">
              <text:list-item text:style-override="id1-3-2-2-6-2">
                <text:number>1.</text:number>
                <text:p text:style-name="al">De werkgroep naamgeving openbare ruimte bestaat uit ten minste vijf leden die door burgemeester en wethouders worden benoemd.</text:p>
              </text:list-item>
              <text:list-item text:style-override="id1-3-2-2-6-3">
                <text:number>2.</text:number>
                <text:p text:style-name="al">Tot de leden van de werkgroep naamgeving openbare ruimte worden zo mogelijk benoemd:</text:p>
                <text:list text:style-name="id1-3-2-2-6-3-3">
                  <text:list-item text:style-override="id1-3-2-2-6-3-3-1">
                    <text:number>a.</text:number>
                    <text:p text:style-name="al">een of meer leden van de heemkundekring(en) in gemeente Gemert-Bakel;</text:p>
                  </text:list-item>
                  <text:list-item text:style-override="id1-3-2-2-6-3-3-2">
                    <text:number>b.</text:number>
                    <text:p text:style-name="al">een of meer inwoners van de gemeente Gemert-Bakel van wie op grond van algemene ontwikkeling, ervaring en interesse en plaatselijke bekendheid een zinvolle bijdrage aan het werk van de werkgroep naamgeving openbare ruimte kan leveren.</text:p>
                  </text:list-item>
                </text:list>
              </text:list-item>
            </text:list>
          </text:section>
          <text:section text:name="artikel_id1-3-2-2-7" text:style-name="artikel">
            <text:p text:style-name="artikel_kop_titel"><text:span text:style-name="artikel_kop_label">Artikel</text:span> <text:span text:style-name="artikel_kop_nr">4</text:span> </text:p>
            <text:p text:style-name="al">Voor de benoeming en/of ontslag van de leden van de werkgroep naamgeving openbare ruimte geldt het volgende:</text:p>
            <text:list text:style-name="id1-3-2-2-7-3">
              <text:list-item text:style-override="id1-3-2-2-7-3-1">
                <text:number>1.</text:number>
                <text:p text:style-name="al">De leden worden benoemd voor de periode dat de gemeenteraad zitting heeft. Bij het aandienen van een nieuwe zittingsperiode zijn zij herkiesbaar.</text:p>
              </text:list-item>
              <text:list-item text:style-override="id1-3-2-2-7-3-2">
                <text:number>2.</text:number>
                <text:p text:style-name="al">In tussentijdse vacatures wordt door burgemeester en wethouders zo spoedig mogelijk voorzien.</text:p>
              </text:list-item>
              <text:list-item text:style-override="id1-3-2-2-7-3-3">
                <text:number>3.</text:number>
                <text:p text:style-name="al">Het lid van de werkgroep naamgeving openbare ruimte dat benoemd is in een tussentijdse vacature, treedt af op het tijdstip waarop degene in wiens plaats hij/zij is benoemd, zou moeten aftreden.</text:p>
              </text:list-item>
            </text:list>
          </text:section>
          <text:section text:name="artikel_id1-3-2-2-8" text:style-name="artikel">
            <text:p text:style-name="artikel_kop_titel"><text:span text:style-name="artikel_kop_label">Artikel</text:span> <text:span text:style-name="artikel_kop_nr">5</text:span> </text:p>
            <text:p text:style-name="al">Burgemeester en wethouders wijzen indien noodzakelijk, op advies van de werkgroep, plaatsvervangende leden aan, ter vervanging van de benoemde leden in geval van langdurige afwezigheid.</text:p>
          </text:section>
          <text:section text:name="artikel_id1-3-2-2-9" text:style-name="artikel">
            <text:p text:style-name="artikel_kop_titel"><text:span text:style-name="artikel_kop_label">Artikel</text:span> <text:span text:style-name="artikel_kop_nr">6</text:span> </text:p>
            <text:p text:style-name="al">De leden van de werkgroep naamgeving openbare ruimte kunnen te allen tijde ontslag nemen. Zij behouden hun lidmaatschap tot in hun opvolging is voorzien.</text:p>
          </text:section>
          <text:section text:name="artikel_id1-3-2-2-10" text:style-name="artikel">
            <text:p text:style-name="artikel_kop_titel"><text:span text:style-name="artikel_kop_label">Artikel</text:span> <text:span text:style-name="artikel_kop_nr">7</text:span> </text:p>
            <text:list text:style-name="id1-3-2-2-10-2">
              <text:list-item text:style-override="id1-3-2-2-10-2">
                <text:number>1.</text:number>
                <text:p text:style-name="al">De werkgroep naamgeving openbare ruimte kiest uit haar midden een voorzitter.</text:p>
              </text:list-item>
              <text:list-item text:style-override="id1-3-2-2-10-3">
                <text:number>2.</text:number>
                <text:p text:style-name="al">Een ambtenaar van cluster Gegevensbeheer fungeert als ambtelijk secretaris. De secretaris wordt door het college aangewezen en is geen lid van de werkgroep. Van de secretaris wordt verwacht dat hij/zij de werkgroep van advies dient.</text:p>
              </text:list-item>
              <text:list-item text:style-override="id1-3-2-2-10-4">
                <text:number>3.</text:number>
                <text:p text:style-name="al">De werkgroep naamgeving openbare ruimte brengt haar advies uit aan burgemeester en wethouders.</text:p>
              </text:list-item>
            </text:list>
          </text:section>
          <text:section text:name="artikel_id1-3-2-2-11" text:style-name="artikel">
            <text:p text:style-name="artikel_kop_titel"><text:span text:style-name="artikel_kop_label">Artikel</text:span> <text:span text:style-name="artikel_kop_nr">8</text:span> </text:p>
            <text:p text:style-name="al">De leden van het college van burgemeester en wethouders alsmede de gemeentesecretaris zijn bevoegd de vergaderingen van de werkgroep naamgeving openbare ruimte bij te wonen. Zij hebben daarin een raadgevende stem.</text:p>
          </text:section>
          <text:section text:name="artikel_id1-3-2-2-12" text:style-name="artikel">
            <text:p text:style-name="artikel_kop_titel"><text:span text:style-name="artikel_kop_label">Artikel</text:span> <text:span text:style-name="artikel_kop_nr">9</text:span> </text:p>
            <text:p text:style-name="al">Indien een lid of een plaatsvervangend lid de hoedanigheid verliest op grond waarvan zijn of haar benoeming geschiedde, houdt deze op lid, dan wel plaatsvervangend lid, van de werkgroep naamgeving openbare ruimte te zijn.</text:p>
          </text:section>
          <text:section text:name="artikel_id1-3-2-2-13" text:style-name="artikel">
            <text:p text:style-name="artikel_kop_titel"><text:span text:style-name="artikel_kop_label">Artikel</text:span> <text:span text:style-name="artikel_kop_nr">10</text:span> </text:p>
            <text:p text:style-name="al">De leden van de werkgroep naamgeving openbare ruimte ontvangen voor hun werkzaamheden een vergoeding per vergadering die gelijk is aan die van leden van andere gemeentelijke adviescommissies.</text:p>
            <text:p text:style-name="al"/>
          </text:section>
          <text:section text:name="paragraaf_id1-3-2-2-14" text:style-name="paragraaf">
            <text:p text:style-name="paragraaf_kop"><text:span text:style-name="label"/> <text:span text:style-name="nr"/> Werkwijze</text:p>
          </text:section>
          <text:section text:name="artikel_id1-3-2-2-15" text:style-name="artikel">
            <text:p text:style-name="artikel_kop_titel"><text:span text:style-name="artikel_kop_label">Artikel</text:span> <text:span text:style-name="artikel_kop_nr">11</text:span> </text:p>
            <text:list text:style-name="id1-3-2-2-15-2">
              <text:list-item text:style-override="id1-3-2-2-15-2">
                <text:number>1.</text:number>
                <text:p text:style-name="al">De werkgroep komt bijeen wanneer de voorzitter of de secretaris dit nodig acht of op verzoek van het college.</text:p>
              </text:list-item>
              <text:list-item text:style-override="id1-3-2-2-15-3">
                <text:number>2.</text:number>
                <text:p text:style-name="al">De uitnodiging vermeldt zoveel mogelijk de te behandelen zaken.</text:p>
              </text:list-item>
              <text:list-item text:style-override="id1-3-2-2-15-4">
                <text:number>3.</text:number>
                <text:p text:style-name="al">De werkgroep naamgeving openbare ruimte vergadert als regel in het gemeentehuis.</text:p>
              </text:list-item>
            </text:list>
          </text:section>
          <text:section text:name="artikel_id1-3-2-2-16" text:style-name="artikel">
            <text:p text:style-name="artikel_kop_titel"><text:span text:style-name="artikel_kop_label">Artikel</text:span> <text:span text:style-name="artikel_kop_nr">12</text:span> </text:p>
            <text:p text:style-name="al">De vergaderingen van de werkgroep naamgeving openbare ruimte worden in beslotenheid gehouden. Van de vergadering wordt een kort verslag gemaakt. De werkgroep brengt jaarlijks verslag uit aan het college in de vorm van een jaarverslag.</text:p>
          </text:section>
          <text:section text:name="artikel_id1-3-2-2-17" text:style-name="artikel">
            <text:p text:style-name="artikel_kop_titel"><text:span text:style-name="artikel_kop_label">Artikel</text:span> <text:span text:style-name="artikel_kop_nr">13</text:span> </text:p>
            <text:p text:style-name="al">Voor het beraadslagen en het uitbrengen van adviezen moet ten minste de helft van het aantal zitting hebbende leden aanwezig zijn.</text:p>
            <text:list text:style-name="id1-3-2-2-17-3">
              <text:list-item text:style-override="id1-3-2-2-17-3-1">
                <text:number>1.</text:number>
                <text:p text:style-name="al">Bij het uitbrengen van een advies wordt rekening gehouden met de “Algemene richtlijnen naamgeving van openbare ruimte” zoals onlosmakelijk onderdeel behorende bij dit reglement.</text:p>
              </text:list-item>
              <text:list-item text:style-override="id1-3-2-2-17-3-2">
                <text:number>2.</text:number>
                <text:p text:style-name="al">Elk advies of voorstel komt tot stand bij meerderheid van stemmen.</text:p>
              </text:list-item>
              <text:list-item text:style-override="id1-3-2-2-17-3-3">
                <text:number>3.</text:number>
                <text:p text:style-name="al">Bij staken van stemmen wordt de besluitvorming over het advies of voorstel tot een volgende vergadering uitgesteld. Indien de stemmen opnieuw staken, wordt het voorstel geacht niet tot stand te zijn gekomen.</text:p>
              </text:list-item>
              <text:list-item text:style-override="id1-3-2-2-17-3-4">
                <text:number>4.</text:number>
                <text:p text:style-name="al">De adviezen en voorstellen van de werkgroep naamgeving openbare ruimte worden schriftelijk aan burgemeester en wethouders uitgebracht.</text:p>
              </text:list-item>
              <text:list-item text:style-override="id1-3-2-2-17-3-5">
                <text:number>5.</text:number>
                <text:p text:style-name="al">De door burgemeester en wethouders gevraagde adviezen en voorstellen worden zo mogelijk uitgebracht binnen een maand nadat daarom is gevraagd.</text:p>
              </text:list-item>
              <text:list-item text:style-override="id1-3-2-2-17-3-6">
                <text:number>6.</text:number>
                <text:p text:style-name="al">Over zaken, waarbinnen de werkgroep naamgeving openbare ruimte geen eenheid van inzicht bestaat, worden de van het advies of voorstel afwijkende opvattingen, onder vermelding van het aantal leden, dat deze opvatting huldigt, mede ter kennis van burgemeester en wethouders gebracht.</text:p>
              </text:list-item>
            </text:list>
          </text:section>
          <text:section text:name="artikel_id1-3-2-2-18" text:style-name="artikel">
            <text:p text:style-name="artikel_kop_titel"><text:span text:style-name="artikel_kop_label">Artikel</text:span> <text:span text:style-name="artikel_kop_nr">14</text:span> </text:p>
            <text:p text:style-name="al">In gevallen, waarin het reglement niet voorziet, beslist de voorzitter.</text:p>
            <text:p text:style-name="al"/>
          </text:section>
          <text:section text:name="paragraaf_id1-3-2-2-19" text:style-name="paragraaf">
            <text:p text:style-name="paragraaf_kop"><text:span text:style-name="label"/> <text:span text:style-name="nr"/> Slotbepalingen</text:p>
          </text:section>
          <text:section text:name="artikel_id1-3-2-2-20" text:style-name="artikel">
            <text:p text:style-name="artikel_kop_titel"><text:span text:style-name="artikel_kop_label">Artikel</text:span> <text:span text:style-name="artikel_kop_nr">15</text:span> </text:p>
            <text:p text:style-name="al">Dit reglement kan worden aangeduid als: “Reglement voor de werkgroep naamgeving openbare ruimte 2026”.</text:p>
          </text:section>
          <text:section text:name="artikel_id1-3-2-2-21" text:style-name="artikel">
            <text:p text:style-name="artikel_kop_titel"><text:span text:style-name="artikel_kop_label">Artikel</text:span> <text:span text:style-name="artikel_kop_nr">16</text:span> </text:p>
            <text:p text:style-name="al">Het “Reglement op de taak en bevoegdheden, de samenstelling en de werkwijze van de werkgroep naamgeving openbare ruimte van de gemeente Gemert-Bakel” wordt gelijktijdig met de vaststelling van dit reglement ingetrokken.</text:p>
          </text:section>
          <text:section text:name="artikel_id1-3-2-2-22" text:style-name="artikel">
            <text:p text:style-name="artikel_kop_titel"><text:span text:style-name="artikel_kop_label">Artikel</text:span> <text:span text:style-name="artikel_kop_nr">17</text:span> </text:p>
            <text:p text:style-name="al">Dit reglement treedt na bekendmaking in werking.</text:p>
          </text:section>
        </text:section>
        <text:section text:name="regeling-sluiting_id1-3-2-3" text:style-name="regeling-sluiting">
          <text:section text:name="ondertekening_id1-3-2-3-1">
            <text:p><text:span text:style-name="functie">Aldus vastgesteld in de vergadering van het college van burgemeester en wethouders op 19 me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Secretaris, </text:span></text:p>
            <text:p><text:span text:style-name="functie">F. Kabbouti </text:span></text:p>
          </text:section>
          <text:section text:name="ondertekening_id1-3-2-3-4">
            <text:p><text:span text:style-name="functie"/></text:p>
            <text:p><text:span text:style-name="functie">de burgemeester,</text:span></text:p>
            <text:p><text:span text:style-name="functie">ing. M.S. van Veen</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Algemene richtlijnen naamgeving van openbare ruimte</text:p>
          <text:p text:style-name="al">Hoofdstuk 1 Algemene richtlijnen proces naamgeving van openbare ruimte</text:p>
          <text:p text:style-name="al"/>
          <text:list text:style-name="id1-3-2-4-4">
            <text:list-item text:style-override="id1-3-2-4-4-1">
              <text:number>1.</text:number>
              <text:p text:style-name="al">In een zo vroeg mogelijk stadium wordt beoordeeld voor welke bestaande of geprojecteerde wegen, pleinen e.d. nieuwe naamgeving of wijziging van de naamgeving noodzakelijk is. Hierbij wordt overwogen in hoeverre voor aaneensluitende wegen, pleinen e.d. met één naam kan worden volstaan.</text:p>
            </text:list-item>
            <text:list-item text:style-override="id1-3-2-4-4-2">
              <text:number>2.</text:number>
              <text:p text:style-name="al">Bij voorstellen tot wijziging van bestaande namen vindt voorafgaand een grondige afweging van alle voor- en nadelen plaats.</text:p>
            </text:list-item>
            <text:list-item text:style-override="id1-3-2-4-4-3">
              <text:number>3.</text:number>
              <text:p text:style-name="al">Aan elk voorstel over naamgeving van openbare ruimte wordt een omschrijving toegevoegd van de redenen die tot dat voorstel hebben geleid.</text:p>
            </text:list-item>
            <text:list-item text:style-override="id1-3-2-4-4-4">
              <text:number>4.</text:number>
              <text:p text:style-name="al">De werkgroep naamgeving openbare ruimte vraagt, zo mogelijk, vooraf aan mensen uit de betreffende omgeving om een preadvies.</text:p>
            </text:list-item>
            <text:list-item text:style-override="id1-3-2-4-4-5">
              <text:number>5.</text:number>
              <text:p text:style-name="al">Het advies van de werkgroep naamgeving openbare ruimte wordt voorgelegd aan burgemeester en wethouders.</text:p>
            </text:list-item>
            <text:list-item text:style-override="id1-3-2-4-4-6">
              <text:number>6.</text:number>
              <text:p text:style-name="al">Indien het college van burgemeester en wethouders akkoord gaat met het voorstel wordt het voornemen tot vaststelling van de naamgeving van openbare ruimte op de gebruikelijke wijze gepubliceerd, waarbij aan inwoners de mogelijkheid wordt geboden om een reactie in te dienen.</text:p>
            </text:list-item>
            <text:list-item text:style-override="id1-3-2-4-4-7">
              <text:number>7.</text:number>
              <text:p text:style-name="al">De ingangsdatum van de naamgeving van openbare ruimte is de datum van het collegebesluit.</text:p>
            </text:list-item>
            <text:list-item text:style-override="id1-3-2-4-4-8">
              <text:number>8.</text:number>
              <text:p text:style-name="al">Het collegebesluit wordt per e-mail ter kennis gebracht aan de gemeentelijke organisatie (Basisregistratie Adressen en Gebouwen, huisnummering, Basisregistratie Personen), hulpdiensten in Gemert-Bakel, instellingen in de regio (telecommunicatie, Kamer van Koophandel, Kadaster) en aan andere belanghebbenden zoals leden van de werkgroep naamgeving openbare ruimte.</text:p>
            </text:list-item>
          </text:list>
          <text:p text:style-name="al">Hoofdstuk 2 Algemene richtlijnen voor de naamgeving van openbare ruimte</text:p>
          <text:p text:style-name="al"/>
          <text:p text:style-name="al">Onderstaande richtlijnen vormen geen strikt gescheiden stappen, maar moeten in samenhang worden beschouwd bij de naamgeving van openbare ruimte.</text:p>
          <text:p text:style-name="al"/>
          <text:p text:style-name="al">
          <text:span text:style-name="nadrukcur">Uniciteit en eenduidigheid</text:span>
        </text:p>
          <text:list text:style-name="id1-3-2-4-10">
            <text:list-item text:style-override="id1-3-2-4-10-1">
              <text:number>1.</text:number>
              <text:p text:style-name="al">Er is ruimte voor creatieve en vernieuwende naamgeving, mits passend binnen de overige richtlijnen.</text:p>
            </text:list-item>
            <text:list-item text:style-override="id1-3-2-4-10-2">
              <text:number>2.</text:number>
              <text:p text:style-name="al">Onderlinge gelijkenis of overeenkomst van namen wordt vermeden, zodanig dat er geen verwarring in de namen kan ontstaan. Iedereen moet meteen weten over welke locatie het gaat, zonder twijfel of misinterpretatie.</text:p>
            </text:list-item>
            <text:list-item text:style-override="id1-3-2-4-10-3">
              <text:number>3.</text:number>
              <text:p text:style-name="al">Nieuwe namen zijn in principe uniek binnen de gemeente en aangrenzende gemeenten om verwarring bij hulpdiensten, postbezorging en navigatiesystemen te voorkomen. Veelgebruikte straatnamen zoals Kerkstraat, Schoolstraat en vergelijkbare namen worden alleen toegepast indien historisch noodzakelijk.</text:p>
            </text:list-item>
          </text:list>
          <text:p text:style-name="al">
          <text:span text:style-name="nadrukcur">Samenhang</text:span>
        </text:p>
          <text:list text:style-name="id1-3-2-4-12">
            <text:list-item text:style-override="id1-3-2-4-12-1">
              <text:number>4.</text:number>
              <text:p text:style-name="al">In dezelfde wijk of buurt dienen de namen bij elkaar te passen en een duidelijk verband te hebben met het thema of de naam van die wijk of buurt.</text:p>
            </text:list-item>
            <text:list-item text:style-override="id1-3-2-4-12-2">
              <text:number>5.</text:number>
              <text:p text:style-name="al">Er wordt gestreefd naar een evenwicht tussen groepen van namen, zodat bijvoorbeeld persoonsnamen niet overheersen.</text:p>
            </text:list-item>
          </text:list>
          <text:p text:style-name="al">
          <text:span text:style-name="nadrukcur">Naamkeuze en vormgeving</text:span>
        </text:p>
          <text:list text:style-name="id1-3-2-4-14">
            <text:list-item text:style-override="id1-3-2-4-14-1">
              <text:number>6.</text:number>
              <text:p text:style-name="al">Namen worden in principe ontleend aan de ontstaansgeschiedenis: cultuurhistorie, erfgoed en natuur. Hierbij wordt actief ingezet op behoud en versterking van lokaal (immaterieel) erfgoed door het kenbaar maken van oude gebruiken, landschapselementen, dialectwoorden en verdwenen beroepen.</text:p>
            </text:list-item>
            <text:list-item text:style-override="id1-3-2-4-14-2">
              <text:number>7.</text:number>
              <text:p text:style-name="al">Het toepassen van veldnamen is wenselijk in het landelijke gebied. Veldnamen zijn namen van stukken land of percelen zoals akkers, bossen of heidevelden. Vaak zijn deze ontstaan uit hoe het land eruitzag of werd gebruikt.</text:p>
            </text:list-item>
            <text:list-item text:style-override="id1-3-2-4-14-3">
              <text:number>8.</text:number>
              <text:p text:style-name="al">Waar mogelijk bestaat bij historische namen een verband tussen de persoon of gebeurtenis en de locatie van de te benoemen openbare ruimte.</text:p>
            </text:list-item>
            <text:list-item text:style-override="id1-3-2-4-14-4">
              <text:number>9.</text:number>
              <text:p text:style-name="al">Alleen namen van personen die een bijzondere betekenis hebben of hebben gehad voor de gemeente Gemert-Bakel komen in aanmerking voor naamgeving. De persoon is ten minste 10 jaar geleden gestorven en is van onbesproken gedrag. De bepaling dat een persoon ten minste 10 jaar geleden moet zijn overleden geldt niet voor een lid van het Koninklijk Huis.</text:p>
            </text:list-item>
            <text:list-item text:style-override="id1-3-2-4-14-5">
              <text:number>10.</text:number>
              <text:p text:style-name="al">Namen die direct of indirect verwijzen naar commerciële bedrijven, merken of producten zijn niet toegestaan, tenzij historisch onderbouwd en algemeen ingeburgerd.</text:p>
            </text:list-item>
            <text:list-item text:style-override="id1-3-2-4-14-6">
              <text:number>11.</text:number>
              <text:p text:style-name="al">Bij voorgestelde namen wordt rekening gehouden met publieksgevoeligheid.</text:p>
            </text:list-item>
            <text:list-item text:style-override="id1-3-2-4-14-7">
              <text:number>12.</text:number>
              <text:p text:style-name="al">Het gebruik van achtervoegsels (-straat, -weg, -laan, -steeg, -plein, enz.) is afgestemd op de aard en inrichting van de openbare ruimte.</text:p>
            </text:list-item>
          </text:list>
          <text:p text:style-name="al">
          <text:span text:style-name="nadrukcur">Schrijfwijze, spelling en uitspraak</text:span>
        </text:p>
          <text:list text:style-name="id1-3-2-4-16">
            <text:list-item text:style-override="id1-3-2-4-16-1">
              <text:number>13.</text:number>
              <text:p text:style-name="al">Namen dienen altijd met een hoofdletter te beginnen.</text:p>
            </text:list-item>
            <text:list-item text:style-override="id1-3-2-4-16-2">
              <text:number>14.</text:number>
              <text:p text:style-name="al">De huidige spellingsregels van de Nederlandse taal zijn uitgangspunt.</text:p>
            </text:list-item>
            <text:list-item text:style-override="id1-3-2-4-16-3">
              <text:number>15.</text:number>
              <text:p text:style-name="al">Leestekens worden zo veel mogelijk vermeden en alleen de volgende leestekens zijn toegestaan: apostrof (’), koppelteken (-), trema (ë), accent aigu (é) en accent grave (è).</text:p>
            </text:list-item>
            <text:list-item text:style-override="id1-3-2-4-16-4">
              <text:number>16.</text:number>
              <text:p text:style-name="al">Gebruik van cijfers, afkortingen, symbolen of voorletters bij personen in straatnamen wordt vermeden, tenzij functioneel en breed begrijpelijk.</text:p>
            </text:list-item>
            <text:list-item text:style-override="id1-3-2-4-16-5">
              <text:number>17.</text:number>
              <text:p text:style-name="al">Namen bestaan uit maximaal 24 tekens.</text:p>
            </text:list-item>
            <text:list-item text:style-override="id1-3-2-4-16-6">
              <text:number>18.</text:number>
              <text:p text:style-name="al">Namen moeten gemakkelijk uit te spreken zijn.</text:p>
            </text:list-item>
            <text:list-item text:style-override="id1-3-2-4-16-7">
              <text:number>19.</text:number>
              <text:p text:style-name="al">Buitenlandse namen worden vermeden.</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60158</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158</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158</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Gemert-Bakel</meta:user-defined>
    <meta:user-defined meta:name="OVERHEID.Informatietype/DC.type">officiële publicatie</meta:user-defined>
    <meta:user-defined meta:name="OVERHEIDop.Rubriek/DC.type">beleidsregel</meta:user-defined>
    <meta:user-defined meta:name="OVERHEID.Gemeente/DCTERMS.publisher">Gemert-Bakel</meta:user-defined>
    <meta:user-defined meta:name="OVERHEID.Gemeente/OVERHEID.authority">Gemert-Bakel</meta:user-defined>
    <meta:user-defined meta:name="OVERHEID.TaxonomieBeleidsagendaDecentraal/OVERHEID.category">Bestuur | Organisatie en beleid</meta:user-defined>
    <meta:user-defined meta:name="DC.source">Onbekend</meta:user-defined>
    <meta:user-defined meta:name="DCTERMS.alternative">Reglement voor de werkgroep naamgeving openbare ruimte 2026</meta:user-defined>
    <dc:language>nl</dc:language>
    <meta:user-defined meta:name="OVERHEIDop.locatietype/OVERHEIDop.gebiedsmarkering">Gemeente</meta:user-defined>
    <meta:user-defined meta:name="DC.title">Reglement op de taak en bevoegdheden, de samenstelling en de werkwijze van de werkgroep naamgeving openbare ruimte van de gemeente Gemert-Bakel 2026</meta:user-defined>
    <meta:user-defined meta:name="DCTERMS.W3CDTF/DCTERMS.available">2026-06-03</meta:user-defined>
    <meta:user-defined meta:name="DCTERMS.W3CDTF/OVERHEIDop.jaargang">2026</meta:user-defined>
    <meta:user-defined meta:name="OVERHEIDop.publicationIssue">260158</meta:user-defined>
    <meta:user-defined meta:name="OVERHEIDop.betreftRegeling">CVDR762346_1</meta:user-defined>
    <meta:user-defined meta:name="xs:date/OVERHEIDop.startdatum">2026-06-04</meta:user-defined>
    <meta:user-defined meta:name="OVERHEIDop.GmbID/DC.identifier">gmb-2026-260158</meta:user-defined>
    <meta:user-defined meta:name="OVERHEIDop.versieInformatie"/>
  </office:meta>
</office:document-meta>
</file>