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oogveldsestraat 1, 5359 NA Keent, Verzoeklocatie 20260529005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ogveldsestraat 1, 5359 NA Keent, de vormverandering van het agrarisch bouwvlak.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3413</text:span>
          </text:p>
            <text:p text:style-name="common-al">
            
          </text:p>
            <text:p text:style-name="common-al">Burgemeester en wethouders hebben op 29-05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260001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000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000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341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Hoogveldsestraat 1, 5359 NA Keent, Verzoeklocatie 2026052900554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0001</meta:user-defined>
    <meta:user-defined meta:name="OVERHEIDop.GmbID/DC.identifier">gmb-2026-260001</meta:user-defined>
    <meta:user-defined meta:name="OVERHEIDop.versieInformatie"/>
  </office:meta>
</office:document-meta>
</file>