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opslaan van propaan of propeen in opslagtanks op de Ivoordreef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0 april 2026 van Verboom Installatietechniek B.V. te Moordrecht een melding ontvangen op basis van artikel 4.897 van het Besluit activiteiten leefomgeving (Bal). Deze melding gaat over het tijdelijk opslaan van propaan of propeen in opslagtanks op de locatie Ivoordreef Utrecht.</text:p>
            <text:p text:style-name="common-al"/>
            <text:p text:style-name="common-al">Het gas wordt gebruikt wordt voor het uitharden voor het beton in de bouwfase. Voor een dergelijke tijdelijke opslag en gebruik van het gas is een melding ingediend.</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35394.</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9927</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927</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927</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9/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Punt</meta:user-defined>
    <meta:user-defined meta:name="DC.title">Bekendmaking melding opslaan van propaan of propeen in opslagtanks op de Ivoordreef Utrecht</meta:user-defined>
    <meta:user-defined meta:name="DCTERMS.W3CDTF/DCTERMS.available">2026-06-03</meta:user-defined>
    <meta:user-defined meta:name="DCTERMS.W3CDTF/OVERHEIDop.jaargang">2026</meta:user-defined>
    <meta:user-defined meta:name="OVERHEIDop.publicationIssue">259927</meta:user-defined>
    <meta:user-defined meta:name="OVERHEIDop.GmbID/DC.identifier">gmb-2026-259927</meta:user-defined>
    <meta:user-defined meta:name="OVERHEIDop.versieInformatie"/>
  </office:meta>
</office:document-meta>
</file>