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2">
      <text:list-level-style-bullet text:bullet-char="•" text:level="1">
        <style:list-level-properties text:min-label-width="10mm"/>
      </text:list-level-style-bullet>
    </text:list-style>
    <text:list-style style:name="id1-3-2-2-3-5-2-2-1">
      <text:list-level-style-bullet text:bullet-char="•" text:level="1">
        <style:list-level-properties text:min-label-width="10mm"/>
      </text:list-level-style-bullet>
    </text:list-style>
    <text:list-style style:name="id1-3-2-2-3-5-2-2-2">
      <text:list-level-style-bullet text:bullet-char="•" text:level="1">
        <style:list-level-properties text:min-label-width="10mm"/>
      </text:list-level-style-bullet>
    </text:list-style>
    <text:list-style style:name="id1-3-2-2-3-5-2-2-3">
      <text:list-level-style-bullet text:bullet-char="•" text:level="1">
        <style:list-level-properties text:min-label-width="10mm"/>
      </text:list-level-style-bullet>
    </text:list-style>
    <text:list-style style:name="id1-3-2-2-3-5-2-2-4">
      <text:list-level-style-bullet text:bullet-char="•" text:level="1">
        <style:list-level-properties text:min-label-width="10mm"/>
      </text:list-level-style-bullet>
    </text:list-style>
    <text:list-style style:name="id1-3-2-2-3-5-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5-13">
      <text:list-level-style-bullet text:bullet-char="•" text:level="1">
        <style:list-level-properties text:min-label-width="10mm"/>
      </text:list-level-style-bullet>
    </text:list-style>
    <text:list-style style:name="id1-3-2-2-3-5-5-13-1">
      <text:list-level-style-bullet text:bullet-char="•" text:level="1">
        <style:list-level-properties text:min-label-width="10mm"/>
      </text:list-level-style-bullet>
    </text:list-style>
    <text:list-style style:name="id1-3-2-2-3-5-5-13-2">
      <text:list-level-style-bullet text:bullet-char="•" text:level="1">
        <style:list-level-properties text:min-label-width="10mm"/>
      </text:list-level-style-bullet>
    </text:list-style>
    <text:list-style style:name="id1-3-2-2-3-5-5-13-3">
      <text:list-level-style-bullet text:bullet-char="•" text:level="1">
        <style:list-level-properties text:min-label-width="10mm"/>
      </text:list-level-style-bullet>
    </text:list-style>
    <text:list-style style:name="id1-3-2-2-3-5-5-18">
      <text:list-level-style-bullet text:bullet-char="•" text:level="1">
        <style:list-level-properties text:min-label-width="10mm"/>
      </text:list-level-style-bullet>
    </text:list-style>
    <text:list-style style:name="id1-3-2-2-3-5-5-18-1">
      <text:list-level-style-bullet text:bullet-char="•" text:level="1">
        <style:list-level-properties text:min-label-width="10mm"/>
      </text:list-level-style-bullet>
    </text:list-style>
    <text:list-style style:name="id1-3-2-2-3-5-5-18-2">
      <text:list-level-style-bullet text:bullet-char="•" text:level="1">
        <style:list-level-properties text:min-label-width="10mm"/>
      </text:list-level-style-bullet>
    </text:list-style>
    <text:list-style style:name="id1-3-2-2-4-2-5">
      <text:list-level-style-bullet text:bullet-char="•" text:level="1">
        <style:list-level-properties text:min-label-width="10mm"/>
      </text:list-level-style-bullet>
    </text:list-style>
    <text:list-style style:name="id1-3-2-2-4-2-5-1">
      <text:list-level-style-bullet text:bullet-char="•" text:level="1">
        <style:list-level-properties text:min-label-width="10mm"/>
      </text:list-level-style-bullet>
    </text:list-style>
    <text:list-style style:name="id1-3-2-2-4-2-5-2">
      <text:list-level-style-bullet text:bullet-char="•" text:level="1">
        <style:list-level-properties text:min-label-width="10mm"/>
      </text:list-level-style-bullet>
    </text:list-style>
    <text:list-style style:name="id1-3-2-2-4-2-5-3">
      <text:list-level-style-bullet text:bullet-char="•" text:level="1">
        <style:list-level-properties text:min-label-width="10mm"/>
      </text:list-level-style-bullet>
    </text:list-style>
    <text:list-style style:name="id1-3-2-2-4-2-5-4">
      <text:list-level-style-bullet text:bullet-char="•" text:level="1">
        <style:list-level-properties text:min-label-width="10mm"/>
      </text:list-level-style-bullet>
    </text:list-style>
    <style:style style:family="table-column" style:parent-style-name="colspec" style:name="id1-3-2-4-19-1-1">
      <style:table-column-properties style:rel-column-width="21*"/>
    </style:style>
    <style:style style:family="table-column" style:parent-style-name="colspec" style:name="id1-3-2-4-19-1-2">
      <style:table-column-properties style:rel-column-width="12*"/>
    </style:style>
    <style:style style:family="table-column" style:parent-style-name="colspec" style:name="id1-3-2-4-19-1-3">
      <style:table-column-properties style:rel-column-width="55*"/>
    </style:style>
  </office:automatic-styles>
  <office:body>
    <office:text>
      <text:p text:style-name="new_page_staatscourant"/>
      <text:p text:style-name="single-kop-titel">Beleidsregels bestuurlijke Handhaving Horeca Gouda 2026</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formele vaststelling</text:p>
            <text:section text:name="artikel_id1-3-2-2-1-2" text:style-name="artikel">
              <text:p text:style-name="artikel_kop_titel"><text:span text:style-name="artikel_kop_label"/> </text:p>
              <text:p text:style-name="al">De burgemeester van de gemeente Gouda,</text:p>
              <text:p text:style-name="al"/>
              <text:p text:style-name="al">Gelet op de noodzaak om vanuit het oogpunt van openbare orde en veiligheid, het beschermen van het woon- en leefklimaat en de volksgezondheid tegen overtredingen van de Alcoholwet, de Algemene plaatselijke verordening Gouda 2025 (verder: Apv), de voorschriften van exploitatievergunningen en Alcoholwetvergunningen en overige vergunningen op basis van de Apv op te treden;</text:p>
              <text:p text:style-name="al"/>
              <text:p text:style-name="al">Gelet op de bevoegdheid van de burgemeester tot het treffen van bestuurlijke maatregelen op deze overtredingen, zoals bedoeld in onder meer artikel 125, derde lid en 174, van de Gemeentewet;</text:p>
              <text:p text:style-name="al"/>
              <text:p text:style-name="al">Gelet op de Horecavisie (Binnenstad) Gouda 2022 -2028 (verder: Horecavisie), het Horecaconvenant 2024-2028 (verder: Horecaconvenant), Sluitingstijdenbeleid gemeente Gouda 2024, de Beleidsregels Terrassen Gouda 2016, de Verordening speelautomaten Gouda 2025 en de Beleidsregel voor de Wet Bibob gemeente Gouda 2025;</text:p>
              <text:p text:style-name="al"/>
              <text:p text:style-name="al">Gelet op het bepaalde in de Apv, de Alcoholwet, de Wet op de Kansspelen, de Wet Bibob en artikel 4:81 van de Algemene wet bestuursrecht (verder: Awb);</text:p>
              <text:p text:style-name="al"/>
              <text:p text:style-name="al">
              <text:span text:style-name="nadrukvet">Besluit</text:span>
            </text:p>
              <text:list text:style-name="id1-3-2-2-1-2-13">
                <text:list-item text:style-override="id1-3-2-2-1-2-13-1">
                  <text:number>1.</text:number>
                  <text:p text:style-name="al">De Beleidsregels bestuurlijke handhaving Drank- en Horecawet en horeca gemeente Gouda worden ingetrokken.</text:p>
                </text:list-item>
                <text:list-item text:style-override="id1-3-2-2-1-2-13-2">
                  <text:number>2.</text:number>
                  <text:p text:style-name="al">De Beleidsregels Bestuurlijke Handhaving Horeca Gouda 2026 worden vastgesteld. </text:p>
                </text:list-item>
                <text:list-item text:style-override="id1-3-2-2-1-2-13-3">
                  <text:number>3.</text:number>
                  <text:p text:style-name="al">De beleidsregels treden de dag na bekendmaking in werking.</text:p>
                </text:list-item>
              </text:list>
            </text:section>
            <text:p text:style-name="hoofdstuk_bottom"/>
          </text:section>
          <text:section text:name="hoofdstuk_id1-3-2-2-2" text:style-name="hoofdstuk">
            <text:p text:style-name="hoofdstuk_kop"><text:span text:style-name="label">Hoofdstuk</text:span> <text:span text:style-name="nr">2</text:span> Inleiding</text:p>
            <text:section text:name="artikel_id1-3-2-2-2-2" text:style-name="artikel">
              <text:p text:style-name="artikel_kop_titel"><text:span text:style-name="artikel_kop_label"/> </text:p>
              <text:p text:style-name="al">De gemeente Gouda staat voor de uitdaging om haar handhavingsbeleid ten aanzien van de horecasector en de Alcoholwet te moderniseren en te harmoniseren met recente ontwikkelingen in wet- en regelgeving en lokaal beleid. De aanleiding voor deze herziening is de overgang van de Drank- en Horecawet naar de Alcoholwet, de aanpassing van de Apv, de introductie van de Horecavisie en feit dat het Horecaconvenant om strikte handhaving vraagt. Ook vanuit het oogpunt van toezicht is het van belang om een duidelijk handhavingsarrangement te hebben zodat er effectief en doelmatig kan worden opgetreden.</text:p>
              <text:p text:style-name="al"/>
              <text:p text:style-name="al">Het primaire doel van deze herziening is het creëren van een helder, consistent en effectief handhavingsbeleid. Dit beleid dient primair de openbare orde, veiligheid en leefbaarheid in Gouda te waarborgen. Tegelijkertijd is het van belang dat het beleid een levendig en divers horeca-aanbod faciliteert dat optimaal aansluit bij de wensen van zowel inwoners, regiobewoners als toeristen. Een dergelijk beleid beoogt een evenwicht te vinden tussen het stimuleren van ondernemerschap, het koesteren van de goede verhoudingen en het beschermen van de publieke belangen.</text:p>
              <text:p text:style-name="al"/>
            </text:section>
            <text:section text:name="paragraaf_id1-3-2-2-2-3" text:style-name="paragraaf">
              <text:p text:style-name="paragraaf_kop"><text:span text:style-name="label"/> <text:span text:style-name="nr">2.1</text:span> Belang van een integraal handhavingsbeleid voor horeca en openbare orde in Gouda</text:p>
              <text:section text:name="structuurtekst_id1-3-2-2-2-3-2" text:style-name="structuurtekst">
                <text:p text:style-name="al">Waar traditionele handhaving zich voornamelijk richt op het sanctioneren van overtredingen, duidt de introductie van de Horecavisie en het Horecaconvenant op een strategische intentie van de gemeente Gouda om handhaving ook in te zetten als instrument om beleidsdoelen te realiseren. Een reactieve handhavingsbenadering (achteraf) moet samengaan met een proactieve aanpak (vooraf). Dit betekent dat handhaving breder wordt ingezet, bijvoorbeeld door middel van voorlichting, samenwerking en preventie, naast de traditionele repressieve taken. In dit kader is in juni 2021 het Gouds Preventieakkoord vastgesteld. Indien nodig zal het akkoord periodiek worden herzien. Het doel is niet alleen het bestraffen van ongewenst gedrag, maar ook het actief sturen op gewenste ontwikkelingen en het bevorderen van gezamenlijke afspraken. Het streven is om hier actiever op in te zetten.</text:p>
                <text:p text:style-name="al"/>
                <text:p text:style-name="al">Een ander complex vraagstuk dat een integrale benadering vereist, is de trend van "blurring", waarbij de grenzen tussen detailhandel en horeca vervagen. De Horecavisie van Gouda erkent deze trend en wil hier, binnen de kaders van landelijke wetgeving, ruimte voor bieden. Landelijke richtlijnen benadrukken echter de gemeentelijke taak om toe te zien op en handhaven tegen ongewenste blurring met alcohol. Dit spanningsveld vraagt om een afweging van de feiten en omstandigheden in elk concreet geval.</text:p>
                <text:p text:style-name="al"/>
                <text:p text:style-name="al">Bovendien benadrukt de Horecavisie de noodzaak van maatwerk in specifieke situaties, zoals bij vestigingsvragen voor nieuwe nachthoreca of afhaal-/bezorgzaken, die altijd een nadere integrale afweging of onderzoek vereisen. Hoewel dit maatwerk per geval ogenschijnlijk conflicteert met de behoefte aan uniforme beleidsregels, is dat niet het geval. Het handhavingsbeleid moet namelijk een kader bieden waarbinnen maatwerk mogelijk is zonder willekeur. Dat betekent concreet dat er altijd een mogelijkheid moet zijn om van het beleid af te wijken indien daar aanleiding voor is. Alle betrokken belangen zullen daarbij moeten worden afgewogen waaronder bijvoorbeeld het woon- en leefklimaat en het ondernemersbelang. Zie verder: ‘afwijken beleidsregels’.</text:p>
                <text:p text:style-name="al"/>
              </text:section>
            </text:section>
            <text:section text:name="paragraaf_id1-3-2-2-2-4" text:style-name="paragraaf">
              <text:p text:style-name="paragraaf_kop"><text:span text:style-name="label"/> <text:span text:style-name="nr">2.2</text:span> Taken en bevoegdheden</text:p>
              <text:section text:name="structuurtekst_id1-3-2-2-2-4-2" text:style-name="structuurtekst">
                <text:p text:style-name="al">De burgemeester is, gelet op artikel 172 Gemeentewet, het bevoegde gezag met betrekking tot de Alcoholwet en het handhaven van het horeca-exploitatieregime zoals dat is vastgelegd in de lokale verordeningen zoals de Apv.</text:p>
                <text:p text:style-name="al"/>
                <text:p text:style-name="al">Uitzondering vormt het toezicht op de artikelen: artikel 2a (Prijsacties met meer dan 25% korting), artikel 14a (Online verkoop van sterke drank) en artikel 20a, derde en vierde lid van de Alcoholwet (verkoop op afstand van sterke drank). De Nederlandse Voedsel- en Waren Autoriteit (NVWA) is daarvoor de controlerende instantie. Daarnaast loopt de strafbaarstelling van artikel 45a Alcoholwet, wederverstrekking (van zwak alcoholhoudende dranken of sterke drank door volwassenen aan minderjarigen) via het Openbaar Ministerie. Daarnaast kan de burgemeester aan ondernemers nog een bestuurlijke maatregel opleggen bij (weder)verstrekking in een inrichting.</text:p>
                <text:p text:style-name="al"/>
                <text:p text:style-name="al">De instanties die van het Rijk toezichthoudende bevoegdheden hebben gekregen (denk aan de NVWA of de Kansspelautoriteit, hierna: KSA) kunnen de gemeente ook actief informeren aangekondigde activiteiten die in strijd met de wet- en regelgeving zijn. Dit zijn activiteiten die gepland zijn, maar nog niet hebben plaatsgevonden.</text:p>
                <text:p text:style-name="al">De KSA doet bijvoorbeeld actief meldingen van illegale kansspelen, zoals bingo in horecagelegenheden en sportscholen. Deze casuïstiek vraagt een integrale aanpak. Vaak is de overtreding dan niet alleen het illegale kansspel (denk aan bingo), maar is er ook sprake van schending van artikel 14, tweede lid van de Alcoholwet, ontbreekt een artikel 35 Alcoholwet-ontheffing, of is de activiteit in strijd met het omgevingsplan en ontbreekt de vereiste omgevingsvergunning. Een integrale aanpak zou dan op zijn plaats zijn, maar kost van alle betrokken partijen veel capaciteit. Bij tijdige kennisgeving van dit soort voorgenomen illegale activiteiten is preventieve handhaving daarom wenselijk. Met preventieve handhaving bedoelen we dat de toezichthoudende instantie bij een geplande activiteit de ondernemer actief benadert om de geldende wet- en regelgeving toe te lichten en zo nodig preventief (conform stappenplan) te waarschuwen of een last onder dwangsom op te leggen. Vaak is een ondernemer zich er niet van bewust dat er (met de verhuur van diens lokaliteit) sprake is van een dreigende overtreding.</text:p>
                <text:p text:style-name="al">Handhavingstrajecten kunnen voorkomen worden als ondernemers aan de voorkant actief om informatie vragen, maar ook als de gemeente aan de voorkant – daar waar mogelijk – ondernemers actief van informatie voorziet. Door ondernemers in dit soort situaties actief te wijzen op dreigende overtredingen, kunnen de overtredingen mogelijk voorkomen worden.</text:p>
              </text:section>
              <text:section text:name="artikel_id1-3-2-2-2-4-3" text:style-name="artikel">
                <text:p text:style-name="artikel_kop_titel"><text:span text:style-name="artikel_kop_label"/> <text:span text:style-name="artikel_kop_nr">2.2.1</text:span> Strafbaarstelling alcoholbezit jongeren openbare ruimte: BSB</text:p>
                <text:p text:style-name="al">De strafbaarstelling van jongeren onder de 18 jaar voor het in bezit hebben en verstrekken van alcohol op 'voor het publiek toegankelijke plaatsen', zoals deze geregeld is in artikel 45 en 45a Alcoholwet, wordt als enige Alcoholwet-bepaling door middel van een bestuurlijke strafbeschikking (BSB) worden afgedaan en dus niet met een bestuurlijke boete. Dit is opgenomen in het betreffende artikel in de Alcoholwet.</text:p>
              </text:section>
              <text:section text:name="artikel_id1-3-2-2-2-4-4" text:style-name="artikel">
                <text:p text:style-name="artikel_kop_titel"><text:span text:style-name="artikel_kop_label"/> <text:span text:style-name="artikel_kop_nr">2.2.2</text:span> Bestuursrechtelijk en/of strafrechtelijk optreden</text:p>
                <text:p text:style-name="al">Er wordt bestuursrechtelijk opgetreden volgens de - bij deze beleidsregels behorende - categorieën.</text:p>
                <text:p text:style-name="al">De nadruk van de handhaving van deze regelgeving blijft liggen op bestuursrechtelijk terrein. De samenwerking met de politie, overige handhavende instanties zoals de NVWA, KSA en het Openbaar Ministerie blijft van essentieel belang.</text:p>
                <text:p text:style-name="al"/>
                <text:p text:style-name="al">Het gaat echter wel om twee gescheiden trajecten. Het bestuursrechtelijk en het strafrechtelijk traject kunnen zowel los van elkaar als gelijktijdig worden toegepast.</text:p>
                <text:p text:style-name="al"/>
                <text:p text:style-name="al">Het strafrechtelijke traject is een aangelegenheid van het Openbaar Ministerie en niet van de gemeente. Daarom komt in dit stappenplan alleen de bestuursrechtelijke aanpak aan de orde.</text:p>
              </text:section>
            </text:section>
            <text:p text:style-name="hoofdstuk_bottom"/>
          </text:section>
          <text:section text:name="hoofdstuk_id1-3-2-2-3" text:style-name="hoofdstuk">
            <text:p text:style-name="hoofdstuk_kop"><text:span text:style-name="label">Hoofdstuk</text:span> <text:span text:style-name="nr">3</text:span> Handhavingscategorieën </text:p>
            <text:section text:name="artikel_id1-3-2-2-3-2" text:style-name="artikel">
              <text:p text:style-name="artikel_kop_titel"><text:span text:style-name="artikel_kop_label"/> </text:p>
              <text:p text:style-name="al">Het beleid voor de handhavingscategorieën voor de horeca in de gemeente Gouda is opgesteld om een evenwichtige, proportionele en effectieve aanpak van overtredingen te garanderen. De gekozen structuur weerspiegelt een afweging tussen het bieden van een kans tot herstel en het direct ingrijpen bij ernstige of hardnekkige overtredingen.</text:p>
              <text:p text:style-name="al"/>
            </text:section>
            <text:section text:name="paragraaf_id1-3-2-2-3-3" text:style-name="paragraaf">
              <text:p text:style-name="paragraaf_kop"><text:span text:style-name="label"/> <text:span text:style-name="nr">3.1</text:span> De logica achter de handhavingscategorieën</text:p>
              <text:section text:name="structuurtekst_id1-3-2-2-3-3-2" text:style-name="structuurtekst">
                <text:p text:style-name="al">De indeling in vijf categorieën (licht, midden, zwaar, zeer zwaar, wettelijk kader) zorgt ervoor dat de reactie van de burgemeester aansluit bij de ernst en de aard van de overtreding.</text:p>
              </text:section>
              <text:section text:name="artikel_id1-3-2-2-3-3-3" text:style-name="artikel">
                <text:p text:style-name="artikel_kop_titel"><text:span text:style-name="artikel_kop_label"/> <text:span text:style-name="artikel_kop_nr">3.1.1</text:span> Geleidelijke opbouw </text:p>
                <text:p text:style-name="al">De sancties kennen een opbouw: waarschuwing → last onder dwangsom (verder: LOD) inclusief invordering → last onder bestuursdwang (verder: LOB) inclusief eventueel kostenverhaal. Dit stimuleert naleving en zorgt ervoor dat de sanctie pas zwaarder wordt als de ondernemer de kansen tot herstel negeert. Dit is het principe van proportionaliteit. Maatwerk is altijd mogelijk, dit in het kader van het evenredigheidsbeginsel.</text:p>
                <text:p text:style-name="al"/>
                <text:p text:style-name="al">Daarnaast is het financiële voordeel dat de exploitant heeft bij voortzetting van de overtreding en hoe snel de overtreding kan worden hersteld meegewogen in de categorisering. Zo haalt bijvoorbeeld een overtreder meer omzet binnen als de inrichting langer geopend blijft dan is toegestaan of wordt er geen noodzaak gezien om te investeren in bijvoorbeeld geluidsbeperkende maatregelen met overlast tot gevolg. </text:p>
                <text:p text:style-name="al"/>
                <text:p text:style-name="al">Een financiële prikkel in de vorm van een LOD moet – als de waarschuwing geen herstel heeft opgeleverd – ervoor zorgen dat de exploitant zich alsnog aan de regels gaat houden. De hoogte van de LOD is dus maatwerk en afhankelijk van de overtreding en het financiële voordeel. De opbouw van sancties in deze categorie is hierop toegespitst.</text:p>
                <text:p text:style-name="al"/>
                <text:p text:style-name="al">Tot slot is het voor plaatsing in de categorieën relevant hoe groot het orde-verstorende effect is van de overtreding. </text:p>
                <text:p text:style-name="al"/>
                <text:p text:style-name="al">De onder deze beleidsregels vallende overtredingen - ingedeeld naar categorie - staan beschreven in de als bijlage I toegevoegde tabel.</text:p>
                <text:p text:style-name="al"/>
              </text:section>
            </text:section>
            <text:section text:name="paragraaf_id1-3-2-2-3-4" text:style-name="paragraaf">
              <text:p text:style-name="paragraaf_kop"><text:span text:style-name="label"/> <text:span text:style-name="nr">3.2</text:span> Categorie indeling</text:p>
              <text:section text:name="structuurtekst_id1-3-2-2-3-4-2" text:style-name="structuurtekst">
                <text:p text:style-name="al">
                <text:span text:style-name="nadrukvet">Categorie I: Licht (focus op waarschuwen en herstel)</text:span>
              </text:p>
                <text:p text:style-name="al">Deze categorie is bedoeld voor lichte overtredingen waarbij de impact op de openbare orde, veiligheid, of leefomgeving beperkt is. Te denken valt aan de afwezigheid van een leidinggevende, terrasopstelling niet conform tekening of het overtreden van de sluitingstijden.</text:p>
                <text:p text:style-name="al"/>
                <text:p text:style-name="al">Waarschuwing als eerste stap: met een waarschuwing krijgt de ondernemer de kans om de overtreding te staken en de situatie te herstellen zonder dat direct een financiële of ingrijpende sanctie wordt opgelegd. </text:p>
                <text:p text:style-name="al"/>
                <text:p text:style-name="al">
                <text:span text:style-name="nadrukvet">Categorie II: Midden (directe sanctie, geen waarschuwing)</text:span>
              </text:p>
                <text:p text:style-name="al">Hieronder vallen overtredingen die direct een sanctie vereisen omdat ze ernstiger zijn dan die in categorie I, of omdat de burgemeester vindt dat ze niet door de vingers gezien mogen worden, ook al is de impact nog niet 'Zwaar'.</text:p>
                <text:p text:style-name="al"/>
                <text:p text:style-name="al">Directe LOD: het overslaan van de waarschuwing en het direct opleggen van een LOD benadrukt de ernst. </text:p>
                <text:p text:style-name="al"/>
                <text:p text:style-name="al">De LOD geeft de ondernemer nog steeds de kans om de dwangsom te voorkomen door de overtreding te stoppen, maar de burgemeester maakt direct duidelijk dat de overtreding onacceptabel is. Bij een eerstvolgende overtreding zal een dwangsom worden verbeurd.</text:p>
                <text:p text:style-name="al"/>
                <text:p text:style-name="al">Het gaat om overtredingen met grotere voordelen voor de ondernemer als zij de overtreding voortzetten dan in categorie I en om overtredingen met impact op de woon- en leefomgeving. Daarnaast zijn in deze categorie overtredingen opgenomen die de openbare orde schaden zoals het schenken van alcohol aan minderjarigen.</text:p>
                <text:p text:style-name="al"/>
                <text:p text:style-name="al">
                <text:span text:style-name="nadrukvet">Categorie III: Zwaar (sluiting vanwege ernst)</text:span>
              </text:p>
                <text:p text:style-name="al">Deze categorie is gereserveerd voor ernstige overtredingen waarbij handhaving door middel van dwangsommen niet meer volstaat of passend is, zoals bij bijvoorbeeld ernstige verstoringen van de openbare orde of veelplegers. </text:p>
                <text:p text:style-name="al"/>
                <text:p text:style-name="al">Directe last onder bestuursdwang (LOB) met sluiting: De directe inzet van bestuursdwang (wat leidt tot een sluiting) weerspiegelt de ernst. De aard van de overtreding is zo ernstig dat de horecagelegenheid tijdelijk de deuren moet sluiten om het belang van de openbare orde of veiligheid te herstellen. De opbouw in de sluitingsduur (6 weken tot 3 maanden, 3 tot 6 maanden, 6 tot 12 maanden) zorgt voor proportionaliteit binnen deze zware categorie.</text:p>
                <text:p text:style-name="al"/>
                <text:p text:style-name="al">
                <text:span text:style-name="nadrukvet">Categorie IV: Zeer Zwaar (onmiddellijk gevaar)</text:span>
              </text:p>
                <text:p text:style-name="al">Deze categorie is voor de meest kritieke situaties waarbij een direct en onmiddellijk gevaar voor de veiligheid, gezondheid of openbare orde bestaat.</text:p>
                <text:p text:style-name="al"/>
                <text:p text:style-name="al">Spoedsluiting van 3 weken: De noodzaak tot een snelle en onmiddellijke sluiting (spoedbestuursdwang) is de enige afdoende maatregel om direct gevaar af te wenden. Hier is geen tijd voor waarschuwingen, dwangsommen of formele besluitvorming vooraf, omdat de urgentie het maatschappelijk belang van direct ingrijpen rechtvaardigt. </text:p>
                <text:p text:style-name="al"/>
                <text:p text:style-name="al">Dit is een zwaar middel en dit zal vooral worden ingezet bij het aantreffen van wapens, vallend onder categorie II en zwaarder als opgenomen in artikel 2, lid 1 van de Wet wapens en munitie. Hierin wordt altijd de verwijtbaarheid van de ondernemer meegewogen. </text:p>
                <text:p text:style-name="al"/>
                <text:p text:style-name="al">Denk hierbij bijvoorbeeld aan iemand met een wapen die een inrichting binnenvlucht of de maatregelen die een ondernemer heeft genomen om wapens in zijn inrichting te voorkomen (fouilleren, camera’s).</text:p>
                <text:p text:style-name="al"/>
                <text:p text:style-name="al">Gedurende de sluitingsduur kan nader onderzoek worden gedaan naar de toedracht, de nog bestaande verstoring van de openbare orde en de kans op herhaling. Indien nodig kan na de spoedsluiting de sluitingsduur worden verlengd met een termijn passend bij het doel.</text:p>
                <text:p text:style-name="al"/>
                <text:p text:style-name="al">
                <text:span text:style-name="nadrukvet">Categorie V: Wettelijk Kader (geen ruimte voor afwijking)</text:span>
              </text:p>
                <text:p text:style-name="al">Hieronder vallen overtredingen die vallen onder specifieke, dwingende wetgeving.</text:p>
                <text:p text:style-name="al"/>
                <text:p text:style-name="al">Volgen van de wet: De gemeente heeft geen beleidsvrijheid om af te wijken van de sancties of procedures die de wet al voorschrijft (bijvoorbeeld de Alcoholwet). Dit waarborgt de rechtszekerheid en de uniformiteit in de handhaving van nationale wetgeving.</text:p>
                <text:p text:style-name="al"/>
              </text:section>
            </text:section>
            <text:section text:name="paragraaf_id1-3-2-2-3-5" text:style-name="paragraaf">
              <text:p text:style-name="paragraaf_kop"><text:span text:style-name="label"/> <text:span text:style-name="nr">3.3</text:span> Kernbeginselen in het Handhavingsbeleid</text:p>
              <text:section text:name="structuurtekst_id1-3-2-2-3-5-2" text:style-name="structuurtekst">
                <text:p text:style-name="al">De beschreven structuur is gebaseerd op de volgende beginselen:</text:p>
                <text:list text:style-name="id1-3-2-2-3-5-2-2">
                  <text:list-item text:style-override="id1-3-2-2-3-5-2-2-1">
                    <text:number>•</text:number>
                    <text:p text:style-name="al">Cumulatie van overtredingen: Binnen dezelfde categorie kan worden gecumuleerd (opgestapeld). Dit betekent dat elke volgende overtreding zwaarder wordt gesanctioneerd, ook al betreft het een andere specifieke bepaling binnen die categorie. Dit is bedoeld hardnekkig en herhaaldelijk niet-naleven.</text:p>
                  </text:list-item>
                  <text:list-item text:style-override="id1-3-2-2-3-5-2-2-2">
                    <text:number>•</text:number>
                    <text:p text:style-name="al">Bij Alcoholwetovertredingen naast een waarschuwing of (voornemen) LOD ook een bestuurlijke boete opleggen.</text:p>
                  </text:list-item>
                  <text:list-item text:style-override="id1-3-2-2-3-5-2-2-3">
                    <text:number>•</text:number>
                    <text:p text:style-name="al">Voorkeur voor waarschuwen/dwangsom: De algemene voorkeur van de burgemeester gaat uit naar waarschuwen of het opleggen van een LOD. Dit sluit aan bij het beginsel van subsidiariteit: er wordt gekozen voor de minst ingrijpende sanctie die nog wel effectief is. De LOD is een herstelsanctie gericht op het ongedaan maken of beëindigen van de overtreding. De LOB in de vorm van een sluiting is dat ook, maar is veel ingrijpender.</text:p>
                  </text:list-item>
                  <text:list-item text:style-override="id1-3-2-2-3-5-2-2-4">
                    <text:number>•</text:number>
                    <text:p text:style-name="al">Uitzondering bij ernst: De opbouw wordt doorbroken wanneer de categorie waarbinnen de overtreding valt (categorieën II, III, IV) door de aanwezigheid van bijkomende feiten en omstandigheden niet passend meer is en de directe inzet van een zwaardere sanctie (LOD of LOB) rechtvaardigt. Proportionaliteit vereist dat ernstige overtredingen direct leiden tot een passende zware maatregel.</text:p>
                  </text:list-item>
                </text:list>
              </text:section>
              <text:section text:name="artikel_id1-3-2-2-3-5-3" text:style-name="artikel">
                <text:p text:style-name="artikel_kop_titel"><text:span text:style-name="artikel_kop_label"/> <text:span text:style-name="artikel_kop_nr">3.3.1</text:span> Bestuurlijke boete</text:p>
                <text:p text:style-name="al">Volgens artikel 44a, eerste lid, van de Alcoholwet kan de burgemeester een bestuurlijke boete opleggen ter zake van overtreding van het bij of krachtens de Alcoholwet bepaalde.</text:p>
                <text:p text:style-name="al"/>
                <text:p text:style-name="al">Consultatiereactie en beleidsaanpassing </text:p>
                <text:p text:style-name="al">In de consultatiefase van deze beleidsregel heeft Koninklijke Horeca Nederland, afdeling Gouda (hierna: KHN), erop gewezen dat het conceptbeleid bij diverse Alcoholwetovertredingen relatief snel voorziet in zware financiële sancties, waarbij beperkt onderscheid wordt gemaakt tussen administratieve of onbedoelde overtredingen en structureel normoverschrijdend gedrag. Tevens is door KHN gewezen op de praktijk in andere gemeenten, waar bij een eerste constatering vaker wordt gewerkt met herstelmogelijkheden alvorens tot sanctionering wordt overgegaan.</text:p>
                <text:p text:style-name="al"/>
                <text:p text:style-name="al">Het college onderschrijft dat een dergelijk onderscheid noodzakelijk is in het licht van het evenredigheidsbeginsel (artikel 3:4 Awb) en acht een gefaseerde inzet van sancties aangewezen.</text:p>
                <text:p text:style-name="al"/>
                <text:p text:style-name="al">Hoofdregel: gefaseerde inzet bestuurlijke boete </text:p>
                <text:p text:style-name="al">1. Eerste overtreding (incidenteel karakter) </text:p>
                <text:p text:style-name="al">Bij een eerste overtreding wordt in beginsel volstaan met een schriftelijke waarschuwing en/of een herstelsanctie (bijvoorbeeld een last onder dwangsom), tenzij sprake is van een ernstig geval.</text:p>
                <text:p text:style-name="al"/>
                <text:p text:style-name="al">2. Tweede overtreding (recidive) </text:p>
                <text:p text:style-name="al">Bij een tweede overtreding van dezelfde of een vergelijkbare norm binnen een periode van twee jaar na de eerste constatering, wordt in beginsel een bestuurlijke boete opgelegd.</text:p>
                <text:p text:style-name="al"/>
                <text:p text:style-name="al">3. Vervolg overtredingen (structureel gedrag) </text:p>
                <text:p text:style-name="al">Bij verdere overtredingen binnen deze termijn wordt de bestuurlijke boete opgelegd, waarbij recidiveverhogingen conform het Alcoholbesluit worden toegepast.</text:p>
                <text:p text:style-name="al"/>
                <text:p text:style-name="al">Afbakening incidenteel versus structureel </text:p>
                <text:p text:style-name="al">Incidentele overtredingen zijn overtredingen van administratieve aard of zonder opzet. Structurele overtredingen betreffen herhaalde of bewuste normschendingen.</text:p>
                <text:p text:style-name="al"/>
                <text:p text:style-name="al">Uitzondering: directe bestuurlijke boete </text:p>
                <text:p text:style-name="al">De burgemeester kan direct een bestuurlijke boete opleggen bij een eerste overtreding indien sprake is van ernstige omstandigheden, waaronder overtredingen die een direct risico vormen voor volksgezondheid, openbare orde of veiligheid.</text:p>
                <text:p text:style-name="al"/>
                <text:p text:style-name="al">Verhouding tot categorieënstelsel </text:p>
                <text:p text:style-name="al">Deze systematiek wordt toegepast in samenhang met de categorieënindeling in hoofdstuk 3.</text:p>
                <text:p text:style-name="al"/>
                <text:p text:style-name="al">Overige bepalingen </text:p>
                <text:p text:style-name="al">De bestuurlijke boetes worden opgelegd overeenkomstig het Alcoholbesluit.</text:p>
              </text:section>
              <text:section text:name="artikel_id1-3-2-2-3-5-4" text:style-name="artikel">
                <text:p text:style-name="artikel_kop_titel"><text:span text:style-name="artikel_kop_label"/> <text:span text:style-name="artikel_kop_nr">3.3.2</text:span> De last onder dwangsom</text:p>
                <text:p text:style-name="al">De sanctie bestaat uit twee elemementen:</text:p>
                <text:list text:style-name="id1-3-2-2-3-5-4-3">
                  <text:list-item text:style-override="id1-3-2-2-3-5-4-3-1">
                    <text:number>1.</text:number>
                    <text:p text:style-name="al">De 'last': Dit is de verplichting die door een bestuursorgaan (zoals een gemeente of waterschap) aan de overtreder wordt opgelegd om een specifieke handeling te verrichten of juist na te laten (bijvoorbeeld het verwijderen van illegale bouw of het staken van een ongeoorloofde activiteit).</text:p>
                  </text:list-item>
                  <text:list-item text:style-override="id1-3-2-2-3-5-4-3-2">
                    <text:number>2.</text:number>
                    <text:p text:style-name="al">De 'dwangsom': Dit is een geldbedrag dat de overtreder moet betalen aan de gemeente, tenzij binnen een gestelde begunstigingstermijn volledig aan de last wordt voldaan. De dwangsom fungeert hierdoor als een financiële prikkel, of 'stok achter de deur', om de overtreder te bewegen de regels na te leven. </text:p>
                  </text:list-item>
                </text:list>
                <text:p text:style-name="al">Een financiële prikkel in de vorm van een LOD zorgt ervoor dat de exploitant zich alsnog aan de regels gaat houden. De hoogte van de LOD is dus maatwerk en afhankelijk van de overtreding en het financiële voordeel. </text:p>
                <text:p text:style-name="al"/>
                <text:p text:style-name="al">De dwangsom kan ineens, per tijdseenheid (bijvoorbeeld per dag of week) of per geconstateerde overtreding worden opgelegd. Er wordt ook altijd een maximumbedrag vastgesteld waarboven geen dwangsommen meer verbeuren. </text:p>
                <text:p text:style-name="al"/>
                <text:p text:style-name="al">Tegen het besluit tot oplegging van een last onder dwangsom kan de overtreder bezwaar en beroep instellen. Dit biedt de mogelijkheid om de rechtmatigheid van de last ter discussie te stellen. </text:p>
                <text:p text:style-name="al">Wordt de last echter niet nageleefd, dan worden de dwangsommen verbeurd en kan de gemeente overgaan tot invordering. Indien een snelle beëindiging van de overtreding essentieel is, kan de burgemeester in plaats van een dwangsom ook kiezen voor een last onder bestuursdwang. </text:p>
                <text:p text:style-name="al"/>
                <text:p text:style-name="al">De last onder dwangsom wordt opgelegd voor de duur van drie jaar.</text:p>
              </text:section>
              <text:section text:name="artikel_id1-3-2-2-3-5-5" text:style-name="artikel">
                <text:p text:style-name="artikel_kop_titel"><text:span text:style-name="artikel_kop_label"/> <text:span text:style-name="artikel_kop_nr">3.3.3</text:span> Bestuursdwang (sluiting)</text:p>
                <text:p text:style-name="al">De sluiting van een horeca-inrichting is een bestuursrechtelijke herstelmaatregel die wordt ingezet wanneer de openbare orde, de veiligheid of het woon- en leefklimaat rondom de inrichting ernstig wordt verstoord. </text:p>
                <text:p text:style-name="al"/>
                <text:p text:style-name="al">
                <text:span text:style-name="nadrukvet">
                  <text:span text:style-name="nadrukcur">3.3.3.1 Aanleiding en doel </text:span>
                </text:span>
              </text:p>
                <text:p text:style-name="al">De sluiting wordt meestal opgelegd na de constatering van ernstige feiten benoemd in categorieën III en IV. Dit blijft echter maatwerk.</text:p>
                <text:p text:style-name="al"/>
                <text:p text:style-name="al">Het doel is niet om de ondernemer te straffen, maar om de gevaarlijke situatie te beëindigen en de openbare orde duurzaam te herstellen. </text:p>
                <text:p text:style-name="al"/>
                <text:p text:style-name="al">Het belang van de openbare orde en het woon- en leefklimaat weegt bij een dergelijk incident in algemene zin zwaarder dan het financiële en individuele belang van de horecaondernemer. Per geval zal nog wel een belangenafweging moeten worden gemaakt.</text:p>
                <text:p text:style-name="al"/>
                <text:p text:style-name="al">
                <text:span text:style-name="nadrukvet">
                  <text:span text:style-name="nadrukcur">3.3.3.2 Duur van de sluiting</text:span>
                </text:span>
              </text:p>
                <text:p text:style-name="al">De duur van de sluiting is afhankelijk van de ernst van de overtreding, waarbij een flexibele aanpak wordt gehanteerd:</text:p>
                <text:list text:style-name="id1-3-2-2-3-5-5-13">
                  <text:list-item text:style-override="id1-3-2-2-3-5-5-13-1">
                    <text:number>•</text:number>
                    <text:p text:style-name="al">Standaardduur volgens de handhavingstabel</text:p>
                  </text:list-item>
                  <text:list-item text:style-override="id1-3-2-2-3-5-5-13-2">
                    <text:number>•</text:number>
                    <text:p text:style-name="al">Matiging: ingeval de feiten aanleiding geven tot matiging (minder ernstige omstandigheden), kan de duur worden beperkt.</text:p>
                  </text:list-item>
                  <text:list-item text:style-override="id1-3-2-2-3-5-5-13-3">
                    <text:number>•</text:number>
                    <text:p text:style-name="al">Verzwarend: Mocht de ernst en de aard van de feiten en omstandigheden uitzonderlijk zijn, dan kan de burgemeester besluiten tot een langere sluiting.</text:p>
                  </text:list-item>
                </text:list>
                <text:p text:style-name="al">Na een bestuurlijke sluiting wordt bij de exploitant eveneens verzocht om een exploitatieplan gericht op het voorkomen van herhaling. De ondernemer mag tijdens de sluiting zijn pand ook niet betreden. Als dit om dringende redenen toch noodzakelijk is kan de ondernemer op grond van artikel 2:21 Apv een ontheffing hiervoor aanvragen.</text:p>
                <text:p text:style-name="al"/>
                <text:p text:style-name="al">
                <text:span text:style-name="nadrukvet">
                  <text:span text:style-name="nadrukcur"> 3.3.3.3 Spoedsluiting </text:span>
                </text:span>
              </text:p>
                <text:p text:style-name="al">Bij een ernstig geweldsincident wordt een specifieke en directe maatregel toegepast: de spoedsluiting.</text:p>
                <text:list text:style-name="id1-3-2-2-3-5-5-18">
                  <text:list-item text:style-override="id1-3-2-2-3-5-5-18-1">
                    <text:number>•</text:number>
                    <text:p text:style-name="al">Duur: Deze sluiting geldt altijd gedurende drie weken.</text:p>
                  </text:list-item>
                  <text:list-item text:style-override="id1-3-2-2-3-5-5-18-2">
                    <text:number>•</text:number>
                    <text:p text:style-name="al">Functie: De spoedsluiting dient enerzijds om de directe onrust en het gevaar te bezweren en de openbare orde in en rond de inrichting te laten herstellen. Anderzijds wordt deze periode gebruikt om onderzoek te doen naar de exacte toedracht van het incident en de noodzaak van een langere, definitieve bestuurlijke maatregel. De bevindingen uit dit onderzoek bepalen of de burgemeester na drie weken een langere sluitingsperiode oplegt.</text:p>
                  </text:list-item>
                </text:list>
              </text:section>
              <text:section text:name="artikel_id1-3-2-2-3-5-6" text:style-name="artikel">
                <text:p text:style-name="artikel_kop_titel"><text:span text:style-name="artikel_kop_label"/> <text:span text:style-name="artikel_kop_nr">3.3.4</text:span> Intrekking exploitatievergunning horeca</text:p>
                <text:p text:style-name="al">De Apv schrijft in een aantal situaties (artikel 2:9, lid 12 Apv) voor dat de exploitatievergunning moet worden ingetrokken. Denk aan intrekking van de exploitatievergunning bij intrekking van de Alcoholwetvergunning of het niet gebruiken van de vergunning gedurende een jaar. Daarnaast kan de exploitatievergunning op grond van artikel 1:5 Apv worden ingetrokken nadat er meermaals bestuursdwang is toegepast.</text:p>
                <text:p text:style-name="al"/>
              </text:section>
            </text:section>
            <text:section text:name="paragraaf_id1-3-2-2-3-6" text:style-name="paragraaf">
              <text:p text:style-name="paragraaf_kop"><text:span text:style-name="label"/> <text:span text:style-name="nr">3.4</text:span> Geldigheidsduur maatregelen</text:p>
              <text:section text:name="structuurtekst_id1-3-2-2-3-6-2" text:style-name="structuurtekst">
                <text:p text:style-name="al">Voor de waarschuwing geldt een geldigheidsduur van twee jaar. Dit betekent dat wanneer binnen twee jaar nadat de eerst overtreding is geconstateerd deze overtreding van dezelfde categorie nogmaals plaatsvindt, wordt overgegaan tot de vervolgstap. Als dit anders is, dan is dit opgenomen in de tabel.</text:p>
                <text:p text:style-name="al"/>
              </text:section>
            </text:section>
            <text:section text:name="paragraaf_id1-3-2-2-3-7" text:style-name="paragraaf">
              <text:p text:style-name="paragraaf_kop"><text:span text:style-name="label"/> <text:span text:style-name="nr">3.5</text:span> Erfelijke belasting</text:p>
              <text:section text:name="structuurtekst_id1-3-2-2-3-7-2" text:style-name="structuurtekst">
                <text:p text:style-name="al">Handhaving vindt plaats per ondernemer. Wanneer een nieuwe ondernemer het bedrijf overneemt, worden in beginsel de stappen in de beleidsregels 'gereset', dus teruggebracht naar de startsituatie.</text:p>
                <text:p text:style-name="al">‘Erfelijke belasting’ geldt in ieder geval als dezelfde ondernemer zijn ondernemingsvorm wijzigt, of bijvoorbeeld wanneer er een vennoot in de zaak bijkomt. De intredende ondernemer krijgt dan te maken met het verleden van zijn compagnon. Het stappenplan blijft in dit geval gewoon gelden, dus bij een volgende overtreding, ook al is er een nieuwe vennoot, volgt de volgende stap. Het stappenplan wordt niet 'gereset'. Dit geldt ook als de vergunning(-en) van een ondernemer in de tussentijd op zijn verzoek wordt(en) gewijzigd.</text:p>
              </text:section>
            </text:section>
            <text:p text:style-name="hoofdstuk_bottom"/>
          </text:section>
          <text:section text:name="hoofdstuk_id1-3-2-2-4" text:style-name="hoofdstuk">
            <text:p text:style-name="hoofdstuk_kop"><text:span text:style-name="label">Hoofdstuk</text:span> <text:span text:style-name="nr">4</text:span> Afwijken beleidsregels</text:p>
            <text:section text:name="artikel_id1-3-2-2-4-2" text:style-name="artikel">
              <text:p text:style-name="artikel_kop_titel"><text:span text:style-name="artikel_kop_label"/> </text:p>
              <text:p text:style-name="al">Deze regels betreffen beleidsregels in de zin van artikel 1:3, vierde lid, van de Awb. Op grond van artikel 4:84 Awb wordt overeenkomstig deze beleidsregels en de bijbehorende tabel gehandeld, tenzij dit voor één of meer belanghebbenden gevolgen zou hebben die wegens bijzondere omstandigheden onevenredig zijn in verhouding tot de met de beleidsregel te dienen doelen (de zogenaamde inherente afwijkingsbevoegdheid). </text:p>
              <text:p text:style-name="al"/>
              <text:p text:style-name="al">Als de feiten en omstandigheden hiertoe aanleiding geven, kan de burgemeester afwijken van het beleid en de daarbij horende handhavingstabel. Bij een dergelijk besluit wordt dit expliciet gemotiveerd.</text:p>
              <text:list text:style-name="id1-3-2-2-4-2-5">
                <text:list-item text:style-override="id1-3-2-2-4-2-5-1">
                  <text:number>•</text:number>
                  <text:p text:style-name="al">Zo kan besloten worden een stap over te slaan en niet eerst te waarschuwen, maar meteen tot een maatregel over te gaan. Dit is onder andere het geval bij binnen een korte periode meermaals overtreden van de voorschirften.</text:p>
                </text:list-item>
                <text:list-item text:style-override="id1-3-2-2-4-2-5-2">
                  <text:number>•</text:number>
                  <text:p text:style-name="al">Daarnaast is denkbaar dat tegelijkertijd verschillende overtredingen worden begaan. Het achtereenvolgens of tegelijkertijd overtreden van verschillende voorwaarden kan, in afwijking van de beschreven stappen na afzonderlijke overtredingen, leiden tot het overslaan van bepaalde stappen.</text:p>
                </text:list-item>
                <text:list-item text:style-override="id1-3-2-2-4-2-5-3">
                  <text:number>•</text:number>
                  <text:p text:style-name="al">Ook de ernst en de aard van de feiten en omstandigheden kunnen aanleiding zijn om te besluiten tot het overslaan van bepaalde beschreven stappen, in het bijzonder de waarschuwing.</text:p>
                </text:list-item>
                <text:list-item text:style-override="id1-3-2-2-4-2-5-4">
                  <text:number>•</text:number>
                  <text:p text:style-name="al">De evenredigheid kan met zich meebrengen dat een maatregel onredelijk is gegeven de feiten en omstandigheden. Dat kan betekenen dat wordt afgezien van het opleggen van een bestuurlijke maatregel of bestuurlijke boete dan wel een lichtere maatregel wordt opgelegd.</text:p>
                </text:list-item>
              </text:list>
            </text:section>
            <text:p text:style-name="hoofdstuk_bottom"/>
          </text:section>
        </text:section>
        <text:section text:name="regeling-sluiting_id1-3-2-3" text:style-name="regeling-sluiting">
          <text:section text:name="ondertekening_id1-3-2-3-1">
            <text:p><text:span text:style-name="functie">Aldus besloten in de vergadering van 26 mei 2026.</text:span></text:p>
          </text:section>
          <text:section text:name="ondertekening_id1-3-2-3-2">
            <text:p><text:span text:style-name="functie"/></text:p>
            <text:p><text:span text:style-name="functie">Burgemeester en wethouders van Gouda,</text:span></text:p>
          </text:section>
          <text:section text:name="ondertekening_id1-3-2-3-3">
            <text:p><text:span text:style-name="functie"/></text:p>
            <text:p><text:span text:style-name="functie">de secretaris, </text:span></text:p>
            <text:p><text:span text:style-name="functie">drs. C.W.W. van den Berg CMC</text:span></text:p>
          </text:section>
          <text:section text:name="ondertekening_id1-3-2-3-4">
            <text:p><text:span text:style-name="functie"/></text:p>
            <text:p><text:span text:style-name="functie">de burgemeester,</text:span></text:p>
            <text:p><text:span text:style-name="functie">mr. drs. P. Verhoeve</text:span></text:p>
          </text:section>
          <text:section text:name="ondertekening_id1-3-2-3-5">
            <text:p><text:span text:style-name="functie"/></text:p>
            <text:p><text:span text:style-name="functie">De burgemeester van Gouda,</text:span></text:p>
            <text:p><text:span text:style-name="functie">mr. drs. P. Verhoeve</text:span></text:p>
          </text:section>
        </text:section>
        <text:section text:name="bijlage_id1-3-2-4" text:style-name="bijlage">
          <text:p text:style-name="bijlage_top"/>
          <text:p text:style-name="hoofdstuk_kop"><text:span text:style-name="label">Bijlage</text:span> <text:span text:style-name="nr">I</text:span>  Handhavingstabel Beleidsregels bestuurlijke handhaving horeca Gouda 2026</text:p>
          <text:p text:style-name="al"/>
          <text:p text:style-name="al">
          <text:span text:style-name="nadrukvet">
            <text:span text:style-name="nadrukondlijn">Indeling categorieën</text:span> </text:span>(naast bestuurlijke boetes bij Alcoholwetovertredingen)</text:p>
          <text:p text:style-name="al">LOD - last onder dwangsom</text:p>
          <text:p text:style-name="al">LOB - last onder bestuursdwang</text:p>
          <text:p text:style-name="al"/>
          <text:p text:style-name="al">
          <text:span text:style-name="nadrukvet">Categorie I</text:span> - 1e keer schriftelijk waarschuwen, 2e keer LOD, 3e keer innen dwangsom, vierde keer innen dwangsom, vijfde keer LOB</text:p>
          <text:p text:style-name="al"/>
          <text:p text:style-name="al">
          <text:span text:style-name="nadrukvet">Categorie II</text:span> - 1e keer LOD, 2e keer innen dwangsom, 3e keer innen dwangsom, 4e keer LOB</text:p>
          <text:p text:style-name="al"/>
          <text:p text:style-name="al">
          <text:span text:style-name="nadrukvet">Categorie III</text:span> - 1e en volgende keren LOB (sluiting) met opbouw: 6 weken tot 3 maanden, 3 tot 6 maanden, 6 tot 12 maanden. Bij een bestuurlijke sluiting dient ook een exploitatieplan te worden opgemaakt.</text:p>
          <text:p text:style-name="al"/>
          <text:p text:style-name="al">
          <text:span text:style-name="nadrukvet">Categorie IV</text:span> - LOB in de vorm van een spoedsluiting van 3 weken</text:p>
          <text:p text:style-name="al"/>
          <text:p text:style-name="al">
          <text:span text:style-name="nadrukvet">Categorie V</text:span> - er is een wettelijk kader, geen afwijkingsmogelijkheden</text:p>
          <text:p text:style-name="al"/>
          <text:p text:style-name="al">
          <text:span text:style-name="nadrukvet">Categorie A</text:span>nders - zie opmerkingen in tabel</text:p>
          <text:p text:style-name="al"/>
          <text:section text:name="table_id1-3-2-4-19" text:style-name="table">
            <text:p text:style-name="table_top"/>
            <table:table table:style-name="tgroup">
              <table:table-column table:style-name="id1-3-2-4-19-1-1"/>
              <table:table-column table:style-name="id1-3-2-4-19-1-2"/>
              <table:table-column table:style-name="id1-3-2-4-19-1-3"/>
              <table:table-row table:style-name="row">
                <table:table-cell table:style-name="cell_frame_all" table:number-rows-spanned="1" table:number-columns-spanned="3">
                  <text:p text:style-name="table_al">
                    <text:span text:style-name="nadrukvet">Overtredingen Apv</text:span>
                  </text:p>
                </table:table-cell>
              </table:table-row>
              <table:table-row table:style-name="row">
                <table:table-cell table:style-name="cell_frame_all" table:number-rows-spanned="1" table:number-columns-spanned="1">
                  <text:p text:style-name="table_al">
                    <text:span text:style-name="nadrukvet">Soort overtreding</text:span>
                  </text:p>
                </table:table-cell>
                <table:table-cell table:style-name="cell_frame_all" table:number-rows-spanned="1" table:number-columns-spanned="1">
                  <text:p text:style-name="table_al">
                    <text:span text:style-name="nadrukvet">Categorie</text:span>
                  </text:p>
                </table:table-cell>
                <table:table-cell table:style-name="cell_frame_all" table:number-rows-spanned="1" table:number-columns-spanned="1">
                  <text:p text:style-name="table_al">
                    <text:span text:style-name="nadrukvet">Opmerkingen</text:span>
                  </text:p>
                </table:table-cell>
              </table:table-row>
              <table:table-row table:style-name="row">
                <table:table-cell table:style-name="cell_frame_all" table:number-rows-spanned="1" table:number-columns-spanned="1">
                  <text:p text:style-name="table_al">Exploiteren openbare inrichting zonder vergunning</text:p>
                </table:table-cell>
                <table:table-cell table:style-name="cell_frame_all" table:number-rows-spanned="1" table:number-columns-spanned="1">
                  <text:p text:style-name="table_al">A</text:p>
                </table:table-cell>
                <table:table-cell table:style-name="cell_frame_all" table:number-rows-spanned="1" table:number-columns-spanned="1">
                  <text:p text:style-name="table_al">Artikel 2:9, lid 1 Apv </text:p>
                  <text:p text:style-name="table_al">Eerste keer waarschuwing, daarna LOB omdat sluiten gewenst is.</text:p>
                </table:table-cell>
              </table:table-row>
              <table:table-row table:style-name="row">
                <table:table-cell table:style-name="cell_frame_all" table:number-rows-spanned="1" table:number-columns-spanned="1">
                  <text:p text:style-name="table_al">Vergunning of aanhangsel niet aanwezig</text:p>
                </table:table-cell>
                <table:table-cell table:style-name="cell_frame_all" table:number-rows-spanned="1" table:number-columns-spanned="1">
                  <text:p text:style-name="table_al">I</text:p>
                </table:table-cell>
                <table:table-cell table:style-name="cell_frame_all" table:number-rows-spanned="1" table:number-columns-spanned="1">
                  <text:p text:style-name="table_al">Artikel 2:9, lid 13 Apv </text:p>
                  <text:p text:style-name="table_al">Bandbreedte LOD: € 250 – € 500</text:p>
                </table:table-cell>
              </table:table-row>
              <table:table-row table:style-name="row">
                <table:table-cell table:style-name="cell_frame_all" table:number-rows-spanned="1" table:number-columns-spanned="1">
                  <text:p text:style-name="table_al">Afwezigheid leidinggevende</text:p>
                </table:table-cell>
                <table:table-cell table:style-name="cell_frame_all" table:number-rows-spanned="1" table:number-columns-spanned="1">
                  <text:p text:style-name="table_al">I</text:p>
                </table:table-cell>
                <table:table-cell table:style-name="cell_frame_all" table:number-rows-spanned="1" table:number-columns-spanned="1">
                  <text:p text:style-name="table_al">Artikel 2:10, lid 2 Apv </text:p>
                  <text:p text:style-name="table_al">Bandbreedte LOD: € 500 – € 1.500</text:p>
                </table:table-cell>
              </table:table-row>
              <table:table-row table:style-name="row">
                <table:table-cell table:style-name="cell_frame_all" table:number-rows-spanned="1" table:number-columns-spanned="1">
                  <text:p text:style-name="table_al">Verstoren van de orde in een openbare inrichting</text:p>
                </table:table-cell>
                <table:table-cell table:style-name="cell_frame_all" table:number-rows-spanned="1" table:number-columns-spanned="1">
                  <text:p text:style-name="table_al">II</text:p>
                </table:table-cell>
                <table:table-cell table:style-name="cell_frame_all" table:number-rows-spanned="1" table:number-columns-spanned="1">
                  <text:p text:style-name="table_al">Artikel 2:12, onder a Apv </text:p>
                  <text:p text:style-name="table_al">Bandbreedte LOD: € 1.000 – € 2.500</text:p>
                </table:table-cell>
              </table:table-row>
              <table:table-row table:style-name="row">
                <table:table-cell table:style-name="cell_frame_all" table:number-rows-spanned="1" table:number-columns-spanned="1">
                  <text:p text:style-name="table_al">Overtreden sluitingstijden</text:p>
                </table:table-cell>
                <table:table-cell table:style-name="cell_frame_all" table:number-rows-spanned="1" table:number-columns-spanned="1">
                  <text:p text:style-name="table_al">I</text:p>
                </table:table-cell>
                <table:table-cell table:style-name="cell_frame_all" table:number-rows-spanned="1" table:number-columns-spanned="1">
                  <text:p text:style-name="table_al">Artikel 2:12, onder b Apv i.c.m. Sluitingstijdenbeleid </text:p>
                  <text:p text:style-name="table_al">Bandbreedte LOD: € 1.000 – € 2.500</text:p>
                </table:table-cell>
              </table:table-row>
              <table:table-row table:style-name="row">
                <table:table-cell table:style-name="cell_frame_all" table:number-rows-spanned="1" table:number-columns-spanned="1">
                  <text:p text:style-name="table_al">Op het terras spijzen of dranken verstrekken aan personen die geen gebruik maken van het terras</text:p>
                </table:table-cell>
                <table:table-cell table:style-name="cell_frame_all" table:number-rows-spanned="1" table:number-columns-spanned="1">
                  <text:p text:style-name="table_al">I</text:p>
                </table:table-cell>
                <table:table-cell table:style-name="cell_frame_all" table:number-rows-spanned="1" table:number-columns-spanned="1">
                  <text:p text:style-name="table_al">Artikel 2:12, onder c Apv </text:p>
                  <text:p text:style-name="table_al">Bandbreedte LOD: € 250 – € 500</text:p>
                </table:table-cell>
              </table:table-row>
              <table:table-row table:style-name="row">
                <table:table-cell table:style-name="cell_frame_all" table:number-rows-spanned="1" table:number-columns-spanned="1">
                  <text:p text:style-name="table_al">Handel binnen openbare inrichting</text:p>
                </table:table-cell>
                <table:table-cell table:style-name="cell_frame_all" table:number-rows-spanned="1" table:number-columns-spanned="1">
                  <text:p text:style-name="table_al">II</text:p>
                </table:table-cell>
                <table:table-cell table:style-name="cell_frame_all" table:number-rows-spanned="1" table:number-columns-spanned="1">
                  <text:p text:style-name="table_al">Artikel 2:13 Apv </text:p>
                  <text:p text:style-name="table_al">Bandbreedte LOD: € 1.000 – € 2.500</text:p>
                </table:table-cell>
              </table:table-row>
              <table:table-row table:style-name="row">
                <table:table-cell table:style-name="cell_frame_all" table:number-rows-spanned="1" table:number-columns-spanned="1">
                  <text:p text:style-name="table_al">De exploitant dient maatregelen te nemen dat de bezoekers van de inrichting geen drinkgerei van glas of flessen van glas buiten de inrichting brengen</text:p>
                </table:table-cell>
                <table:table-cell table:style-name="cell_frame_all" table:number-rows-spanned="1" table:number-columns-spanned="1">
                  <text:p text:style-name="table_al">I</text:p>
                </table:table-cell>
                <table:table-cell table:style-name="cell_frame_all" table:number-rows-spanned="1" table:number-columns-spanned="1">
                  <text:p text:style-name="table_al">Artikel 2:13a, lid 1 Apv</text:p>
                  <text:p text:style-name="table_al">Bandbreedte LOD: € 500 – € 1.500</text:p>
                </table:table-cell>
              </table:table-row>
              <table:table-row table:style-name="row">
                <table:table-cell table:style-name="cell_frame_all" table:number-rows-spanned="1" table:number-columns-spanned="1">
                  <text:p text:style-name="table_al">In een horeca inrichting drank in glas of blik verstrekken waar verbod op geldt binnen aangewezen gebied en periode.</text:p>
                </table:table-cell>
                <table:table-cell table:style-name="cell_frame_all" table:number-rows-spanned="1" table:number-columns-spanned="1">
                  <text:p text:style-name="table_al">A</text:p>
                </table:table-cell>
                <table:table-cell table:style-name="cell_frame_all" table:number-rows-spanned="1" table:number-columns-spanned="1">
                  <text:p text:style-name="table_al">Artikel 2:13a, lid 5 </text:p>
                  <text:p text:style-name="table_al">Waarschuwen ondernemer en herstelmogelijkheid geven. Hercontrole plannen. Als bij hercontrole de overtreding nog steeds wordt gepleegd door middel van bestuursdwang direct passende maatregelen nemen (sluiting inrichting of in beslag nemen glaswerk/ blik)</text:p>
                </table:table-cell>
              </table:table-row>
              <table:table-row table:style-name="row">
                <table:table-cell table:style-name="cell_frame_all" table:number-rows-spanned="1" table:number-columns-spanned="1">
                  <text:p text:style-name="table_al">Aantreffen wapen als bedoel in artikel 2, lid 1 Wet wapens en munitie</text:p>
                </table:table-cell>
                <table:table-cell table:style-name="cell_frame_all" table:number-rows-spanned="1" table:number-columns-spanned="1">
                  <text:p text:style-name="table_al">III of IV</text:p>
                </table:table-cell>
                <table:table-cell table:style-name="cell_frame_all" table:number-rows-spanned="1" table:number-columns-spanned="1">
                  <text:p text:style-name="table_al">Artikel 2:16, lid 1 onder c Apv </text:p>
                  <text:p text:style-name="table_al">Afhankelijk van de feiten en omstandigheden (bv soort wapens) afwegen of een spoedsluiting noodzakelijk is.</text:p>
                </table:table-cell>
              </table:table-row>
              <table:table-row table:style-name="row">
                <table:table-cell table:style-name="cell_frame_all" table:number-rows-spanned="1" table:number-columns-spanned="1">
                  <text:p text:style-name="table_al">Verbod happy hours</text:p>
                </table:table-cell>
                <table:table-cell table:style-name="cell_frame_all" table:number-rows-spanned="1" table:number-columns-spanned="1">
                  <text:p text:style-name="table_al">I</text:p>
                </table:table-cell>
                <table:table-cell table:style-name="cell_frame_all" table:number-rows-spanned="1" table:number-columns-spanned="1">
                  <text:p text:style-name="table_al">Artikel 2:18 Apv </text:p>
                  <text:p text:style-name="table_al">Bandbreedte LOD: € 500 – € 1.500</text:p>
                </table:table-cell>
              </table:table-row>
              <table:table-row table:style-name="row">
                <table:table-cell table:style-name="cell_frame_all" table:number-rows-spanned="1" table:number-columns-spanned="1">
                  <text:p text:style-name="table_al">Overtreden schenktijden para-commercieel bedrijf</text:p>
                </table:table-cell>
                <table:table-cell table:style-name="cell_frame_all" table:number-rows-spanned="1" table:number-columns-spanned="1">
                  <text:p text:style-name="table_al">I</text:p>
                </table:table-cell>
                <table:table-cell table:style-name="cell_frame_all" table:number-rows-spanned="1" table:number-columns-spanned="1">
                  <text:p text:style-name="table_al">Artikel 2:19, lid 1 Apv </text:p>
                  <text:p text:style-name="table_al">Bandbreedte LOD: € 1.000 – € 2.500</text:p>
                </table:table-cell>
              </table:table-row>
              <table:table-row table:style-name="row">
                <table:table-cell table:style-name="cell_frame_all" table:number-rows-spanned="1" table:number-columns-spanned="1">
                  <text:p text:style-name="table_al">Houden bijeenkomst in para-commercieel bedrijf van persoonlijke aard zonder ontheffing (buiten 12x) met alcohol en/of zonder melding en al dan niet met reclame</text:p>
                  <text:p text:style-name="table_al"/>
                </table:table-cell>
                <table:table-cell table:style-name="cell_frame_all" table:number-rows-spanned="1" table:number-columns-spanned="1">
                  <text:p text:style-name="table_al">I</text:p>
                </table:table-cell>
                <table:table-cell table:style-name="cell_frame_all" table:number-rows-spanned="1" table:number-columns-spanned="1">
                  <text:p text:style-name="table_al">Artikel 2:20, lid 1, 2 en 3 Apv </text:p>
                  <text:p text:style-name="table_al">Bandbreedte LOD: € 1.000 – € 2.500</text:p>
                </table:table-cell>
              </table:table-row>
              <table:table-row table:style-name="row">
                <table:table-cell table:style-name="cell_frame_all" table:number-rows-spanned="1" table:number-columns-spanned="3">
                  <text:p text:style-name="table_al">
                    <text:span text:style-name="nadrukvet">Overtredingen horeca overig</text:span>
                  </text:p>
                </table:table-cell>
              </table:table-row>
              <table:table-row table:style-name="row">
                <table:table-cell table:style-name="cell_frame_all" table:number-rows-spanned="1" table:number-columns-spanned="1">
                  <text:p text:style-name="table_al">Kansspelen houden zonder vergunning of het niet houden aan voorschriften</text:p>
                </table:table-cell>
                <table:table-cell table:style-name="cell_frame_all" table:number-rows-spanned="1" table:number-columns-spanned="1">
                  <text:p text:style-name="table_al">II + V</text:p>
                </table:table-cell>
                <table:table-cell table:style-name="cell_frame_all" table:number-rows-spanned="1" table:number-columns-spanned="1">
                  <text:p text:style-name="table_al">Artikel 1 Wet op de Kansspelen </text:p>
                  <text:p text:style-name="table_al">Naast bestuurlijk optreden, mogelijk optreden door Kansspelautoriteit</text:p>
                </table:table-cell>
              </table:table-row>
              <table:table-row table:style-name="row">
                <table:table-cell table:style-name="cell_frame_all" table:number-rows-spanned="1" table:number-columns-spanned="1">
                  <text:p text:style-name="table_al">Discriminatie</text:p>
                </table:table-cell>
                <table:table-cell table:style-name="cell_frame_all" table:number-rows-spanned="1" table:number-columns-spanned="1">
                  <text:p text:style-name="table_al">I of II</text:p>
                </table:table-cell>
                <table:table-cell table:style-name="cell_frame_all" table:number-rows-spanned="1" table:number-columns-spanned="1">
                  <text:p text:style-name="table_al">Convenant, Artikel 1 Grondwet </text:p>
                  <text:p text:style-name="table_al">Afhankelijk van de feiten en omstandigheden</text:p>
                </table:table-cell>
              </table:table-row>
              <table:table-row table:style-name="row">
                <table:table-cell table:style-name="cell_frame_all" table:number-rows-spanned="1" table:number-columns-spanned="3">
                  <text:p text:style-name="table_al">
                    <text:span text:style-name="nadrukvet">Overtredingen Alcoholwet</text:span>
                  </text:p>
                  <text:p text:style-name="table_al">NB. Bij Alcoholwetovertredingen wordt bij een tweede overtreding (herhaling) naast een bestuurlijke maatregel ook een bestuurlijke boete opgelegd, tenzij van de afwijkingsbevoegdheid gebruik gemaakt wordt.</text:p>
                </table:table-cell>
              </table:table-row>
              <table:table-row table:style-name="row">
                <table:table-cell table:style-name="cell_frame_all" table:number-rows-spanned="1" table:number-columns-spanned="1">
                  <text:p text:style-name="table_al">Zonder vergunning het horecabedrijf of slijtersbedrijf uitoefenen</text:p>
                </table:table-cell>
                <table:table-cell table:style-name="cell_frame_all" table:number-rows-spanned="1" table:number-columns-spanned="1">
                  <text:p text:style-name="table_al">I</text:p>
                </table:table-cell>
                <table:table-cell table:style-name="cell_frame_all" table:number-rows-spanned="1" table:number-columns-spanned="1">
                  <text:p text:style-name="table_al">Artikel 3 Alcoholwet </text:p>
                  <text:p text:style-name="table_al">Bandbreedte LOD: € 1.000 – 2.500</text:p>
                </table:table-cell>
              </table:table-row>
              <table:table-row table:style-name="row">
                <table:table-cell table:style-name="cell_frame_all" table:number-rows-spanned="1" table:number-columns-spanned="1">
                  <text:p text:style-name="table_al">Overtreding voorwaarden paracommercie Apv</text:p>
                </table:table-cell>
                <table:table-cell table:style-name="cell_frame_all" table:number-rows-spanned="1" table:number-columns-spanned="1">
                  <text:p text:style-name="table_al">I</text:p>
                </table:table-cell>
                <table:table-cell table:style-name="cell_frame_all" table:number-rows-spanned="1" table:number-columns-spanned="1">
                  <text:p text:style-name="table_al">Artikel 4 Alcoholwet </text:p>
                  <text:p text:style-name="table_al">Bandbreedte LOD: € 1.000 – 2.500</text:p>
                </table:table-cell>
              </table:table-row>
              <table:table-row table:style-name="row">
                <table:table-cell table:style-name="cell_frame_all" table:number-rows-spanned="1" table:number-columns-spanned="1">
                  <text:p text:style-name="table_al">Rechtstreekse verbinding slijtlokaliteit en neringruimte (bv supermarkt)</text:p>
                </table:table-cell>
                <table:table-cell table:style-name="cell_frame_all" table:number-rows-spanned="1" table:number-columns-spanned="1">
                  <text:p text:style-name="table_al">I</text:p>
                </table:table-cell>
                <table:table-cell table:style-name="cell_frame_all" table:number-rows-spanned="1" table:number-columns-spanned="1">
                  <text:p text:style-name="table_al">Artikel 10, lid 1 Alcoholwet </text:p>
                  <text:p text:style-name="table_al">Bandbreedte LOD: € 500 – € 1.500</text:p>
                </table:table-cell>
              </table:table-row>
              <table:table-row table:style-name="row">
                <table:table-cell table:style-name="cell_frame_all" table:number-rows-spanned="1" table:number-columns-spanned="1">
                  <text:p text:style-name="table_al">Verstrekken van alcohol in een niet vergunde lokaliteit of in een niet vergund slijtlokaliteit</text:p>
                </table:table-cell>
                <table:table-cell table:style-name="cell_frame_all" table:number-rows-spanned="1" table:number-columns-spanned="1">
                  <text:p text:style-name="table_al">I</text:p>
                </table:table-cell>
                <table:table-cell table:style-name="cell_frame_all" table:number-rows-spanned="1" table:number-columns-spanned="1">
                  <text:p text:style-name="table_al">Artikel 12 Alcoholwet </text:p>
                  <text:p text:style-name="table_al">Bandbreedte LOD: € 500 – € 1.500</text:p>
                </table:table-cell>
              </table:table-row>
              <table:table-row table:style-name="row">
                <table:table-cell table:style-name="cell_frame_all" table:number-rows-spanned="1" table:number-columns-spanned="1">
                  <text:p text:style-name="table_al">Verstrekken van alcohol in een slijtlokaal anders dan proeven</text:p>
                </table:table-cell>
                <table:table-cell table:style-name="cell_frame_all" table:number-rows-spanned="1" table:number-columns-spanned="1">
                  <text:p text:style-name="table_al">I</text:p>
                </table:table-cell>
                <table:table-cell table:style-name="cell_frame_all" table:number-rows-spanned="1" table:number-columns-spanned="1">
                  <text:p text:style-name="table_al">Artikel 13, lid 2 </text:p>
                  <text:p text:style-name="table_al">Bandbreedte LOD: € 500 – € 1.500</text:p>
                </table:table-cell>
              </table:table-row>
              <table:table-row table:style-name="row">
                <table:table-cell table:style-name="cell_frame_all" table:number-rows-spanned="1" table:number-columns-spanned="1">
                  <text:p text:style-name="table_al">Drank verstrekken voor gebruik elders dan ter plaatse (horecalokaliteit incl. terras)</text:p>
                </table:table-cell>
                <table:table-cell table:style-name="cell_frame_all" table:number-rows-spanned="1" table:number-columns-spanned="1">
                  <text:p text:style-name="table_al">I</text:p>
                </table:table-cell>
                <table:table-cell table:style-name="cell_frame_all" table:number-rows-spanned="1" table:number-columns-spanned="1">
                  <text:p text:style-name="table_al">Artikel 13, lid 1 Alcoholwet </text:p>
                  <text:p text:style-name="table_al">Bandbreedte LOD: € 1.000 – € 2.500</text:p>
                </table:table-cell>
              </table:table-row>
              <table:table-row table:style-name="row">
                <table:table-cell table:style-name="cell_frame_all" table:number-rows-spanned="1" table:number-columns-spanned="1">
                  <text:p text:style-name="table_al">Blurring - andere dan in artikel 14 en 15 Alcoholwet genoemde activiteiten uitoefenen</text:p>
                </table:table-cell>
                <table:table-cell table:style-name="cell_frame_all" table:number-rows-spanned="1" table:number-columns-spanned="1">
                  <text:p text:style-name="table_al">I</text:p>
                </table:table-cell>
                <table:table-cell table:style-name="cell_frame_all" table:number-rows-spanned="1" table:number-columns-spanned="1">
                  <text:p text:style-name="table_al">Artikel 14 en 15 Alcoholwet </text:p>
                  <text:p text:style-name="table_al">Bandbreedte LOD: € 1.000 – € 2.500</text:p>
                </table:table-cell>
              </table:table-row>
              <table:table-row table:style-name="row">
                <table:table-cell table:style-name="cell_frame_all" table:number-rows-spanned="1" table:number-columns-spanned="1">
                  <text:p text:style-name="table_al">Alcoholhoudende dranken in automaten verkopen</text:p>
                </table:table-cell>
                <table:table-cell table:style-name="cell_frame_all" table:number-rows-spanned="1" table:number-columns-spanned="1">
                  <text:p text:style-name="table_al">I</text:p>
                </table:table-cell>
                <table:table-cell table:style-name="cell_frame_all" table:number-rows-spanned="1" table:number-columns-spanned="1">
                  <text:p text:style-name="table_al">Artikel 16 Alcoholwet </text:p>
                  <text:p text:style-name="table_al">Bandbreedte LOD: € 500 – € 1.500</text:p>
                </table:table-cell>
              </table:table-row>
              <table:table-row table:style-name="row">
                <table:table-cell table:style-name="cell_frame_all" table:number-rows-spanned="1" table:number-columns-spanned="1">
                  <text:p text:style-name="table_al">In de uitoefening van een ander bedrijf dan het slijtersbedrijf zwak-alcoholhoudende drank voor gebruik elders dan ter plaatse aan particulieren verstrekken</text:p>
                </table:table-cell>
                <table:table-cell table:style-name="cell_frame_all" table:number-rows-spanned="1" table:number-columns-spanned="1">
                  <text:p text:style-name="table_al">I</text:p>
                </table:table-cell>
                <table:table-cell table:style-name="cell_frame_all" table:number-rows-spanned="1" table:number-columns-spanned="1">
                  <text:p text:style-name="table_al">Artikel 18 Alcoholwet </text:p>
                  <text:p text:style-name="table_al">Bandbreedte LOD: € 500 – € 1.500</text:p>
                </table:table-cell>
              </table:table-row>
              <table:table-row table:style-name="row">
                <table:table-cell table:style-name="cell_frame_all" table:number-rows-spanned="1" table:number-columns-spanned="1">
                  <text:p text:style-name="table_al">Gelegenheid bieden tot het doen van bestellingen voor sterke of zwak-alcoholische drank en sterke drank op bestelling afleveren of te doen afleveren aan huizen van particulieren</text:p>
                </table:table-cell>
                <table:table-cell table:style-name="cell_frame_all" table:number-rows-spanned="1" table:number-columns-spanned="1">
                  <text:p text:style-name="table_al">I</text:p>
                </table:table-cell>
                <table:table-cell table:style-name="cell_frame_all" table:number-rows-spanned="1" table:number-columns-spanned="1">
                  <text:p text:style-name="table_al">Artikel 19, lid 1 en 2 Alcoholwet (vanuit een inrichting, handhaving ligt voor overige lokaliteiten bij de NVWA) </text:p>
                  <text:p text:style-name="table_al">Bandbreedte LOD: € 500 – € 1.500</text:p>
                </table:table-cell>
              </table:table-row>
              <table:table-row table:style-name="row">
                <table:table-cell table:style-name="cell_frame_all" table:number-rows-spanned="1" table:number-columns-spanned="1">
                  <text:p text:style-name="table_al">Verstrekken alcoholhoudende drank aan jongere onder de 18 jaar zonder daarbij de leeftijd vast te stellen (inclusief supermarkten)</text:p>
                </table:table-cell>
                <table:table-cell table:style-name="cell_frame_all" table:number-rows-spanned="1" table:number-columns-spanned="1">
                  <text:p text:style-name="table_al">II</text:p>
                </table:table-cell>
                <table:table-cell table:style-name="cell_frame_all" table:number-rows-spanned="1" table:number-columns-spanned="1">
                  <text:p text:style-name="table_al">Artikel 20, lid 1 Alcoholwet </text:p>
                  <text:p text:style-name="table_al">Bandbreedte LOD: € 1.000 – € 2.500</text:p>
                </table:table-cell>
              </table:table-row>
              <table:table-row table:style-name="row">
                <table:table-cell table:style-name="cell_frame_all" table:number-rows-spanned="1" table:number-columns-spanned="1">
                  <text:p text:style-name="table_al">Bij de voor het publiek beschermde toegang niet duidelijk zichtbaar of niet goed leesbaar aangeven welke leeftijdsgrens of leeftijdsgrenzen gelden</text:p>
                </table:table-cell>
                <table:table-cell table:style-name="cell_frame_all" table:number-rows-spanned="1" table:number-columns-spanned="1">
                  <text:p text:style-name="table_al">I</text:p>
                </table:table-cell>
                <table:table-cell table:style-name="cell_frame_all" table:number-rows-spanned="1" table:number-columns-spanned="1">
                  <text:p text:style-name="table_al">Artikel 20, lid 3 Alcoholwet </text:p>
                  <text:p text:style-name="table_al">Bandbreedte LOD: € 250 – € 500</text:p>
                </table:table-cell>
              </table:table-row>
              <table:table-row table:style-name="row">
                <table:table-cell table:style-name="cell_frame_all" table:number-rows-spanned="1" table:number-columns-spanned="1">
                  <text:p text:style-name="table_al">De aanwezigheid of toelaten van een persoon in kennelijke staat van dronkenschap of kennelijk onder invloed van andere psychotrope stoffen</text:p>
                </table:table-cell>
                <table:table-cell table:style-name="cell_frame_all" table:number-rows-spanned="1" table:number-columns-spanned="1">
                  <text:p text:style-name="table_al">I</text:p>
                </table:table-cell>
                <table:table-cell table:style-name="cell_frame_all" table:number-rows-spanned="1" table:number-columns-spanned="1">
                  <text:p text:style-name="table_al">Artikel 20, lid 4 Alcoholwet </text:p>
                  <text:p text:style-name="table_al">Bandbreedte LOD: € 1.000 – € 2.500</text:p>
                </table:table-cell>
              </table:table-row>
              <table:table-row table:style-name="row">
                <table:table-cell table:style-name="cell_frame_all" table:number-rows-spanned="1" table:number-columns-spanned="1">
                  <text:p text:style-name="table_al">Dienstdoende leidinggevende verkeert in kennelijke staat van dronkenschap of kennelijk onder invloed van psychotrope stoffen</text:p>
                </table:table-cell>
                <table:table-cell table:style-name="cell_frame_all" table:number-rows-spanned="1" table:number-columns-spanned="1">
                  <text:p text:style-name="table_al">II</text:p>
                </table:table-cell>
                <table:table-cell table:style-name="cell_frame_all" table:number-rows-spanned="1" table:number-columns-spanned="1">
                  <text:p text:style-name="table_al">Artikel 20, lid 5 Alcoholwet </text:p>
                  <text:p text:style-name="table_al">Bandbreedte LOD: € 1.000 – € 2.500</text:p>
                </table:table-cell>
              </table:table-row>
              <table:table-row table:style-name="row">
                <table:table-cell table:style-name="cell_frame_all" table:number-rows-spanned="1" table:number-columns-spanned="1">
                  <text:p text:style-name="table_al">Alcoholhoudende drank verstrekken indien dit zou kunnen leiden tot verstoring van de openbare orde</text:p>
                </table:table-cell>
                <table:table-cell table:style-name="cell_frame_all" table:number-rows-spanned="1" table:number-columns-spanned="1">
                  <text:p text:style-name="table_al">II</text:p>
                </table:table-cell>
                <table:table-cell table:style-name="cell_frame_all" table:number-rows-spanned="1" table:number-columns-spanned="1">
                  <text:p text:style-name="table_al">Artikel 21 Alcoholwet </text:p>
                  <text:p text:style-name="table_al">Bandbreedte LOD: € 1.000 – € 2.500</text:p>
                </table:table-cell>
              </table:table-row>
              <table:table-row table:style-name="row">
                <table:table-cell table:style-name="cell_frame_all" table:number-rows-spanned="1" table:number-columns-spanned="1">
                  <text:p text:style-name="table_al">Verbod verkoop alcoholhoudende dranken bij o.a. tankstations en winkels langs snelwegen</text:p>
                </table:table-cell>
                <table:table-cell table:style-name="cell_frame_all" table:number-rows-spanned="1" table:number-columns-spanned="1">
                  <text:p text:style-name="table_al">I</text:p>
                </table:table-cell>
                <table:table-cell table:style-name="cell_frame_all" table:number-rows-spanned="1" table:number-columns-spanned="1">
                  <text:p text:style-name="table_al">Artikel 22 Alcoholwet </text:p>
                  <text:p text:style-name="table_al">Bandbreedte LOD: € 1.000 – € 2.500</text:p>
                </table:table-cell>
              </table:table-row>
              <table:table-row table:style-name="row">
                <table:table-cell table:style-name="cell_frame_all" table:number-rows-spanned="1" table:number-columns-spanned="1">
                  <text:p text:style-name="table_al">Geen leidinggevende aanwezig in een horecalokaliteit (ook para-commercieel) of een slijtlokaliteit</text:p>
                </table:table-cell>
                <table:table-cell table:style-name="cell_frame_all" table:number-rows-spanned="1" table:number-columns-spanned="1">
                  <text:p text:style-name="table_al">I</text:p>
                </table:table-cell>
                <table:table-cell table:style-name="cell_frame_all" table:number-rows-spanned="1" table:number-columns-spanned="1">
                  <text:p text:style-name="table_al">Artikel 24, lid 1 en 2 Alcoholwet </text:p>
                  <text:p text:style-name="table_al">Bandbreedte LOD: € 500 – € 1.500</text:p>
                </table:table-cell>
              </table:table-row>
              <table:table-row table:style-name="row">
                <table:table-cell table:style-name="cell_frame_all" table:number-rows-spanned="1" table:number-columns-spanned="1">
                  <text:p text:style-name="table_al">Persoon jonger dan 16 jaar dienst laten doen gedurende de tijd dat alcoholhoudende drank wordt verstrekt </text:p>
                </table:table-cell>
                <table:table-cell table:style-name="cell_frame_all" table:number-rows-spanned="1" table:number-columns-spanned="1">
                  <text:p text:style-name="table_al">I</text:p>
                </table:table-cell>
                <table:table-cell table:style-name="cell_frame_all" table:number-rows-spanned="1" table:number-columns-spanned="1">
                  <text:p text:style-name="table_al">Artikel 24, lid 3 Alcoholwet </text:p>
                  <text:p text:style-name="table_al">Melding Arbeidsinspectie via https://www.nlarbeidsinspectie.nl/onderwerpen/melden/oneerlijk-onveilig-ongezond-werk-of-arbeidsuitbuiting-melden </text:p>
                  <text:p text:style-name="table_al">Bandbreedte LOD: € 1.000 – € 2.500</text:p>
                </table:table-cell>
              </table:table-row>
              <table:table-row table:style-name="row">
                <table:table-cell table:style-name="cell_frame_all" table:number-rows-spanned="1" table:number-columns-spanned="1">
                  <text:p text:style-name="table_al">Voor het publiek geopend houden van een ruimte en daar alcoholhoudende drank aanwezig hebben of laten nuttigen anders dan in de rechtmatige uitoefening van het slijters- of horecabedrijf</text:p>
                </table:table-cell>
                <table:table-cell table:style-name="cell_frame_all" table:number-rows-spanned="1" table:number-columns-spanned="1">
                  <text:p text:style-name="table_al">I</text:p>
                </table:table-cell>
                <table:table-cell table:style-name="cell_frame_all" table:number-rows-spanned="1" table:number-columns-spanned="1">
                  <text:p text:style-name="table_al">Artikel 25 Alcoholwet </text:p>
                  <text:p text:style-name="table_al">Bandbreedte LOD: € 1.000 – € 2.500</text:p>
                </table:table-cell>
              </table:table-row>
              <table:table-row table:style-name="row">
                <table:table-cell table:style-name="cell_frame_all" table:number-rows-spanned="1" table:number-columns-spanned="1">
                  <text:p text:style-name="table_al">Niet binnen één maand doorgeven van zodanige verandering van een inrichting dat zij niet langer in overeenstemming is met de in de vergunning gegeven omschrijving</text:p>
                </table:table-cell>
                <table:table-cell table:style-name="cell_frame_all" table:number-rows-spanned="1" table:number-columns-spanned="1">
                  <text:p text:style-name="table_al">I</text:p>
                </table:table-cell>
                <table:table-cell table:style-name="cell_frame_all" table:number-rows-spanned="1" table:number-columns-spanned="1">
                  <text:p text:style-name="table_al">Artikel 30 Alcoholwet </text:p>
                  <text:p text:style-name="table_al">Bandbreedte LOD: € 250– € 500</text:p>
                </table:table-cell>
              </table:table-row>
              <table:table-row table:style-name="row">
                <table:table-cell table:style-name="cell_frame_all" table:number-rows-spanned="1" table:number-columns-spanned="1">
                  <text:p text:style-name="table_al">Overtreding aan een vergunning of ontheffing verbonden voorschriften en beperkingen Alcoholwet-vergunning</text:p>
                </table:table-cell>
                <table:table-cell table:style-name="cell_frame_all" table:number-rows-spanned="1" table:number-columns-spanned="1">
                  <text:p text:style-name="table_al">I</text:p>
                </table:table-cell>
                <table:table-cell table:style-name="cell_frame_all" table:number-rows-spanned="1" table:number-columns-spanned="1">
                  <text:p text:style-name="table_al">Artikel 31, lid 2 Alcoholwet (indien niet tot intrekking van de vergunning wordt overgegaan) </text:p>
                  <text:p text:style-name="table_al">Bandbreedte LOD: € 250 – € 500</text:p>
                </table:table-cell>
              </table:table-row>
              <table:table-row table:style-name="row">
                <table:table-cell table:style-name="cell_frame_all" table:number-rows-spanned="1" table:number-columns-spanned="1">
                  <text:p text:style-name="table_al">Verstrekken van alcohol door een meerderjarige aan een minderjarig (wederverstrekking)</text:p>
                </table:table-cell>
                <table:table-cell table:style-name="cell_frame_all" table:number-rows-spanned="1" table:number-columns-spanned="1">
                  <text:p text:style-name="table_al">A + II</text:p>
                </table:table-cell>
                <table:table-cell table:style-name="cell_frame_all" table:number-rows-spanned="1" table:number-columns-spanned="1">
                  <text:p text:style-name="table_al">Artikel 45a, lid 1 Alcoholwet </text:p>
                  <text:p text:style-name="table_al">Naast de bestuurlijke strafbeschikking wordt bij wederverstrekking in een openbare inrichting ook een bestuurlijke maatregel aan de ondernemer opgelegd. Bij dit artikel wordt dus geen bestuurlijke boete opgelegd, omdat dit op grond van het WvS wordt beboet.</text:p>
                </table:table-cell>
              </table:table-row>
              <table:table-row table:style-name="row">
                <table:table-cell table:style-name="cell_frame_all" table:number-rows-spanned="1" table:number-columns-spanned="3">
                  <text:p text:style-name="table_al">
                    <text:span text:style-name="nadrukvet">Evenementen</text:span>
                  </text:p>
                </table:table-cell>
              </table:table-row>
              <table:table-row table:style-name="row">
                <table:table-cell table:style-name="cell_frame_all" table:number-rows-spanned="1" table:number-columns-spanned="1">
                  <text:p text:style-name="table_al">Verstrekken van alcoholhoudende drank zonder ontheffing</text:p>
                </table:table-cell>
                <table:table-cell table:style-name="cell_frame_all" table:number-rows-spanned="1" table:number-columns-spanned="1">
                  <text:p text:style-name="table_al">A</text:p>
                </table:table-cell>
                <table:table-cell table:style-name="cell_frame_all" table:number-rows-spanned="1" table:number-columns-spanned="1">
                  <text:p text:style-name="table_al">Artikel 35 Alcoholwet </text:p>
                  <text:p text:style-name="table_al">1e keer mondelinge waarschuwing + verzoek direct overtreding beëindigen. Hercontrole uitvoeren -&gt; bij niet meewerken LOB</text:p>
                </table:table-cell>
              </table:table-row>
              <table:table-row table:style-name="row">
                <table:table-cell table:style-name="cell_frame_all" table:number-rows-spanned="1" table:number-columns-spanned="1">
                  <text:p text:style-name="table_al">Verstrekken van sterke drank</text:p>
                </table:table-cell>
                <table:table-cell table:style-name="cell_frame_all" table:number-rows-spanned="1" table:number-columns-spanned="1">
                  <text:p text:style-name="table_al">A</text:p>
                </table:table-cell>
                <table:table-cell table:style-name="cell_frame_all" table:number-rows-spanned="1" table:number-columns-spanned="1">
                  <text:p text:style-name="table_al">Artikel 35 Alcoholwet </text:p>
                  <text:p text:style-name="table_al">1e keer mondelinge waarschuwing + verzoek direct overtreding beëindigen. Hercontrole uitvoeren -&gt; bij niet meewerken LOB middels feitelijk handelen</text:p>
                </table:table-cell>
              </table:table-row>
              <table:table-row table:style-name="row">
                <table:table-cell table:style-name="cell_frame_all" table:number-rows-spanned="1" table:number-columns-spanned="1">
                  <text:p text:style-name="table_al">Overtreding voorschriften ontheffing</text:p>
                </table:table-cell>
                <table:table-cell table:style-name="cell_frame_all" table:number-rows-spanned="1" table:number-columns-spanned="1">
                  <text:p text:style-name="table_al">I</text:p>
                </table:table-cell>
                <table:table-cell table:style-name="cell_frame_all" table:number-rows-spanned="1" table:number-columns-spanned="1">
                  <text:p text:style-name="table_al">Artikel 35 Alcoholwet </text:p>
                  <text:p text:style-name="table_al">Bandbreedte LOD: € 250 – € 500</text:p>
                </table:table-cell>
              </table:table-row>
              <table:table-row table:style-name="row">
                <table:table-cell table:style-name="cell_frame_all" table:number-rows-spanned="1" table:number-columns-spanned="1">
                  <text:p text:style-name="table_al">De exploitant dient maatregelen te nemen dat de bezoekers van de inrichting geen drinkgerei van glas of flessen van glas buiten de inrichting brengen</text:p>
                </table:table-cell>
                <table:table-cell table:style-name="cell_frame_all" table:number-rows-spanned="1" table:number-columns-spanned="1">
                  <text:p text:style-name="table_al">A</text:p>
                </table:table-cell>
                <table:table-cell table:style-name="cell_frame_all" table:number-rows-spanned="1" table:number-columns-spanned="1">
                  <text:p text:style-name="table_al">Artikel 2:13a, lid 1 Apv </text:p>
                  <text:p text:style-name="table_al">1e keer mondelinge waarschuwing + verzoek direct overtreding beëindigen. Hercontrole uitvoeren -&gt; bij niet meewerken LOB (sluiting)</text:p>
                </table:table-cell>
              </table:table-row>
              <table:table-row table:style-name="row">
                <table:table-cell table:style-name="cell_frame_all" table:number-rows-spanned="1" table:number-columns-spanned="1">
                  <text:p text:style-name="table_al">Binnen een door de burgemeester aangewezen periode en gebied in een horeca inrichting drank in glas of blik verstrekken</text:p>
                </table:table-cell>
                <table:table-cell table:style-name="cell_frame_all" table:number-rows-spanned="1" table:number-columns-spanned="1">
                  <text:p text:style-name="table_al">A</text:p>
                </table:table-cell>
                <table:table-cell table:style-name="cell_frame_all" table:number-rows-spanned="1" table:number-columns-spanned="1">
                  <text:p text:style-name="table_al">Artikel 2:13a, lid 5 Apv </text:p>
                  <text:p text:style-name="table_al">1e keer mondelinge waarschuwing + verzoek direct overtreding beëindigen. Hercontrole uitvoeren -&gt; bij niet meewerken LOB (sluiting)</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259758</text:span><text:line-break/><text:date style:data-style-name="dag" text:fixed="true" text:date-value="2026-06-03"/><text:line-break/><text:date style:data-style-name="jaar" text:fixed="true" text:date-value="2026-06-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9758</text:span><text:date style:data-style-name="nicedate" text:fixed="true" text:date-value="2026-06-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9758</text:span><text:date style:data-style-name="nicedate" text:fixed="true" text:date-value="2026-06-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Gouda</meta:user-defined>
    <meta:user-defined meta:name="OVERHEID.Informatietype/DC.type">officiële publicatie</meta:user-defined>
    <meta:user-defined meta:name="OVERHEIDop.Rubriek/DC.type">beleidsregel</meta:user-defined>
    <meta:user-defined meta:name="OVERHEID.Gemeente/DCTERMS.publisher">Gouda</meta:user-defined>
    <meta:user-defined meta:name="OVERHEID.Gemeente/OVERHEID.authority">Gouda</meta:user-defined>
    <meta:user-defined meta:name="OVERHEID.TaxonomieBeleidsagendaDecentraal/OVERHEID.category">Openbare orde en veiligheid | Organisatie en beleid</meta:user-defined>
    <meta:user-defined meta:name="DC.source">artikel 125, derde lid, van de Gemeentewet]|[1.0:c:BWBR0005416&amp;artikel=125&amp;lid=3&amp;g=2026-03-21</meta:user-defined>
    <meta:user-defined meta:name="DC.source">artikel 174 van de Gemeentewet]|[1.0:c:BWBR0005416&amp;artikel=174&amp;g=2026-03-21</meta:user-defined>
    <meta:user-defined meta:name="OVERHEIDop.referentienummer">1659115</meta:user-defined>
    <meta:user-defined meta:name="DCTERMS.alternative">Beleidsregels bestuurlijke Handhaving Horeca Gouda 2026</meta:user-defined>
    <dc:language>nl</dc:language>
    <meta:user-defined meta:name="OVERHEIDop.locatietype/OVERHEIDop.gebiedsmarkering">Gemeente</meta:user-defined>
    <meta:user-defined meta:name="DC.title">Beleidsregels bestuurlijke Handhaving Horeca Gouda 2026</meta:user-defined>
    <meta:user-defined meta:name="DCTERMS.W3CDTF/DCTERMS.available">2026-06-03</meta:user-defined>
    <meta:user-defined meta:name="DCTERMS.W3CDTF/OVERHEIDop.jaargang">2026</meta:user-defined>
    <meta:user-defined meta:name="OVERHEIDop.publicationIssue">259758</meta:user-defined>
    <meta:user-defined meta:name="OVERHEIDop.betreftRegeling">CVDR762337_1</meta:user-defined>
    <meta:user-defined meta:name="xs:date/OVERHEIDop.startdatum">2026-06-04</meta:user-defined>
    <meta:user-defined meta:name="OVERHEIDop.GmbID/DC.identifier">gmb-2026-259758</meta:user-defined>
    <meta:user-defined meta:name="OVERHEIDop.versieInformatie"/>
  </office:meta>
</office:document-meta>
</file>