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DSM-straat 167 1033N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Bonneveld Aannemingsbedrijf B.V.</text:p>
            <text:p text:style-name="common-al">Zaaknummer: OD2026-0033056</text:p>
            <text:p text:style-name="common-al">DSO nummer: 2026052200527</text:p>
            <text:p text:style-name="common-al">Ontvangstdatum melding: 22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158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158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158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3056</meta:user-defined>
    <meta:user-defined meta:name="DCTERMS.abstract">2417600 - NDSM B7 1 (Nabij NDSM-straat 167, Amsterdam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DSM-straat 167 1033NA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158</meta:user-defined>
    <meta:user-defined meta:name="OVERHEIDop.GmbID/DC.identifier">gmb-2026-259158</meta:user-defined>
    <meta:user-defined meta:name="OVERHEIDop.versieInformatie"/>
  </office:meta>
</office:document-meta>
</file>