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Krom Boomssloot 47 1011G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32420</text:p>
            <text:p text:style-name="common-al">DSO nummer: 2026052000214</text:p>
            <text:p text:style-name="common-al">Ontvangstdatum melding: 20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150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15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15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2420</meta:user-defined>
    <meta:user-defined meta:name="DCTERMS.abstract">Sloopwerkzaamhe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Krom Boomssloot 47 1011GR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150</meta:user-defined>
    <meta:user-defined meta:name="OVERHEIDop.GmbID/DC.identifier">gmb-2026-259150</meta:user-defined>
    <meta:user-defined meta:name="OVERHEIDop.versieInformatie"/>
  </office:meta>
</office:document-meta>
</file>