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 Amstellandlaan 80 1382CH Wees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realiseren van vijf tijdelijke standplaatsen voor woonwagens op het parkeerterrein aan de Amstellandlaan 8</text:p>
            <text:p text:style-name="common-al">Besluit: </text:p>
            <text:p text:style-name="common-al">Besluit verzonden op: 29-05-2026</text:p>
            <text:p text:style-name="common-al">Zaakadres: Amstellandlaan 80 1382CH Weesp</text:p>
            <text:p text:style-name="common-al">Zaaknummer: Z2026-018435</text:p>
            <text:p text:style-name="common-al">DSO-nummer: 2026042300280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weesp@amsterdam.nl?Subject=Dossiernummer Z2026-018435" xlink:type="simple">vth.weesp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9-05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754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754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754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1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18435</meta:user-defined>
    <meta:user-defined meta:name="DCTERMS.abstract">het realiseren van vijf tijdelijke standplaatsen voor woonwagens op het parkeerterrein aan de Amstellandlaan 8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Besluit omgevingsvergunning reguliere procedure  Amstellandlaan 80 1382CH Weesp</meta:user-defined>
    <meta:user-defined meta:name="DCTERMS.W3CDTF/DCTERMS.available">2026-06-02</meta:user-defined>
    <meta:user-defined meta:name="OVERHEIDop.externeBijlage">Z2026-018435 OW Beschikking|exb-2026-19159</meta:user-defined>
    <meta:user-defined meta:name="OVERHEIDop.externeBijlage">Z2026-018435 OW Begeleiding besluit|exb-2026-19160</meta:user-defined>
    <meta:user-defined meta:name="OVERHEIDop.externeBijlage">B003 Nummerbeschikking 2026042300280|exb-2026-19161</meta:user-defined>
    <meta:user-defined meta:name="OVERHEIDop.externeBijlage">B002 [20260423] RO-advies - Amstellandlaan 80 t...|exb-2026-19162</meta:user-defined>
    <meta:user-defined meta:name="OVERHEIDop.externeBijlage">Z2026-018435 OW procedure en volledig of verzoe...|exb-2026-19163</meta:user-defined>
    <meta:user-defined meta:name="DCTERMS.W3CDTF/OVERHEIDop.jaargang">2026</meta:user-defined>
    <meta:user-defined meta:name="OVERHEIDop.publicationIssue">258754</meta:user-defined>
    <meta:user-defined meta:name="OVERHEIDop.GmbID/DC.identifier">gmb-2026-258754</meta:user-defined>
    <meta:user-defined meta:name="OVERHEIDop.versieInformatie"/>
  </office:meta>
</office:document-meta>
</file>