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
      <text:list-level-style-bullet text:bullet-char="-" text:level="1">
        <style:list-level-properties text:min-label-width="10mm"/>
      </text:list-level-style-bullet>
    </text:list-style>
    <text:list-style style:name="id1-3-2-2-4-3-1">
      <text:list-level-style-bullet text:bullet-char="-" text:level="1">
        <style:list-level-properties text:min-label-width="10mm"/>
      </text:list-level-style-bullet>
    </text:list-style>
    <text:list-style style:name="id1-3-2-2-4-3-2">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3-4">
      <text:list-level-style-bullet text:bullet-char="-" text:level="1">
        <style:list-level-properties text:min-label-width="10mm"/>
      </text:list-level-style-bullet>
    </text:list-style>
    <text:list-style style:name="id1-3-2-2-5-3">
      <text:list-level-style-bullet text:bullet-char="-" text:level="1">
        <style:list-level-properties text:min-label-width="10mm"/>
      </text:list-level-style-bullet>
    </text:list-style>
    <text:list-style style:name="id1-3-2-2-5-3-1">
      <text:list-level-style-bullet text:bullet-char="-" text:level="1">
        <style:list-level-properties text:min-label-width="10mm"/>
      </text:list-level-style-bullet>
    </text:list-style>
    <text:list-style style:name="id1-3-2-2-5-3-2">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5-3-4">
      <text:list-level-style-bullet text:bullet-char="-" text:level="1">
        <style:list-level-properties text:min-label-width="10mm"/>
      </text:list-level-style-bullet>
    </text:list-style>
    <text:list-style style:name="id1-3-2-2-5-3-5">
      <text:list-level-style-bullet text:bullet-char="-" text:level="1">
        <style:list-level-properties text:min-label-width="10mm"/>
      </text:list-level-style-bullet>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onderscheidingen gemeente Harderwijk 2026</text:p>
      <text:section text:name="regeling_id1-3-2" text:style-name="regeling">
        <text:section text:name="aanhef_id1-3-2-1" text:style-name="aanhef">
          <text:section text:name="preambule_id1-3-2-1-1" text:style-name="preambule">
            <text:p text:style-name="al">De raad van de gemeente Harderwijk;</text:p>
            <text:p text:style-name="al"/>
            <text:p text:style-name="al">gezien het voorstel van burgemeester en wethouders van 10 maart 2026</text:p>
            <text:p text:style-name="al"/>
            <text:p text:style-name="al">b e s l u i t:</text:p>
            <text:p text:style-name="al"/>
            <text:p text:style-name="al">vast te stellen de </text:p>
            <text:p text:style-name="al"/>
            <text:p text:style-name="al">Verordening onderscheidingen gemeente Harderwijk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3">
              <text:list-item text:style-override="id1-3-2-2-1-3-1">
                <text:number>a.</text:number>
                <text:p text:style-name="al">burgemeester: de burgemeester van de gemeente Harderwijk;</text:p>
              </text:list-item>
              <text:list-item text:style-override="id1-3-2-2-1-3-2">
                <text:number>b.</text:number>
                <text:p text:style-name="al">college: het college van burgemeester en wethouders van de gemeente Harderwijk;</text:p>
              </text:list-item>
              <text:list-item text:style-override="id1-3-2-2-1-3-3">
                <text:number>c.</text:number>
                <text:p text:style-name="al">gemeente: de gemeente Harderwijk;</text:p>
              </text:list-item>
              <text:list-item text:style-override="id1-3-2-2-1-3-4">
                <text:number>d.</text:number>
                <text:p text:style-name="al">raad: de raad van de gemeente Harderwijk.</text:p>
              </text:list-item>
            </text:list>
          </text:section>
          <text:section text:name="artikel_id1-3-2-2-2" text:style-name="artikel">
            <text:p text:style-name="artikel_kop_titel"><text:span text:style-name="artikel_kop_label">Artikel</text:span> <text:span text:style-name="artikel_kop_nr">2</text:span> Onderscheidingen</text:p>
            <text:p text:style-name="al">De gemeente kent de volgende gemeentelijke onderscheidingen:</text:p>
            <text:list text:style-name="id1-3-2-2-2-3">
              <text:list-item text:style-override="id1-3-2-2-2-3-1">
                <text:number>1.</text:number>
                <text:p text:style-name="al">De Erepenning van de gemeente Harderwijk;</text:p>
              </text:list-item>
              <text:list-item text:style-override="id1-3-2-2-2-3-2">
                <text:number>2.</text:number>
                <text:p text:style-name="al">De Harderwijker Speld van de gemeente Harderwijk. </text:p>
              </text:list-item>
            </text:list>
          </text:section>
          <text:section text:name="artikel_id1-3-2-2-3" text:style-name="artikel">
            <text:p text:style-name="artikel_kop_titel"><text:span text:style-name="artikel_kop_label">Artikel</text:span> <text:span text:style-name="artikel_kop_nr">3</text:span> Algemene bepalingen</text:p>
            <text:list text:style-name="id1-3-2-2-3-2">
              <text:list-item text:style-override="id1-3-2-2-3-2">
                <text:number>1.</text:number>
                <text:p text:style-name="al">Een gemeentelijke onderscheiding is een bijzonder eerbetoon. Aan de bepalingen in deze verordening en aan het voldoen aan de daarin genoemde criteria kunnen geen rechten worden ontleend op het verkrijgen van een gemeentelijke onderscheiding. </text:p>
              </text:list-item>
              <text:list-item text:style-override="id1-3-2-2-3-3">
                <text:number>2.</text:number>
                <text:p text:style-name="al">De natuurlijk persoon dient van onbesproken gedrag te zijn om voor toekenning van een gemeentelijke onderscheiding in aanmerking te komen. Een gemeentelijke onderscheiding wordt in ieder geval geweigerd indien sprake is van justitiële antecedenten of andere feiten van openbare orde die de waardigheid van de onderscheiding kunnen aantasten. De toetsing aan deze drempelvoorwaarde geschiedt exclusief door de burgemeester, zoals bepaald in artikel 7.</text:p>
              </text:list-item>
              <text:list-item text:style-override="id1-3-2-2-3-4">
                <text:number>3.</text:number>
                <text:p text:style-name="al">Het bezit van één van de gemeentelijke onderscheidingen sluit het ontvangen van een andere gemeentelijke onderscheiding niet uit.</text:p>
              </text:list-item>
            </text:list>
          </text:section>
          <text:section text:name="artikel_id1-3-2-2-4" text:style-name="artikel">
            <text:p text:style-name="artikel_kop_titel"><text:span text:style-name="artikel_kop_label">Artikel</text:span> <text:span text:style-name="artikel_kop_nr">4</text:span> Erepenning </text:p>
            <text:p text:style-name="al">De Erepenning van de gemeente Harderwijk is de hoogste gemeentelijke onderscheiding en kan slechts in zeer uitzonderlijke gevallen en mits voldaan is aan het bepaalde in artikel 3, lid 2, worden toegekend aan een natuurlijk persoon die voldoet aan de onderstaande criteria:</text:p>
            <text:list text:style-name="id1-3-2-2-4-3">
              <text:list-item text:style-override="id1-3-2-2-4-3-1">
                <text:number>-</text:number>
                <text:p text:style-name="al">de persoon heeft zich op exceptionele wijze gedurende ten minste 20 jaar op vrijwillige en onbetaalde basis verdienstelijk gemaakt voor de gemeente of de gemeenschap van Harderwijk en/of Hierden;</text:p>
              </text:list-item>
              <text:list-item text:style-override="id1-3-2-2-4-3-2">
                <text:number>-</text:number>
                <text:p text:style-name="al">de verdiensten hebben bijgedragen aan de positieve profilering van de gemeente buiten de gemeentegrenzen;</text:p>
              </text:list-item>
              <text:list-item text:style-override="id1-3-2-2-4-3-3">
                <text:number>-</text:number>
                <text:p text:style-name="al">de persoon heeft een onberispelijke voorbeeldfunctie;</text:p>
              </text:list-item>
              <text:list-item text:style-override="id1-3-2-2-4-3-4">
                <text:number>-</text:number>
                <text:p text:style-name="al">de verdiensten zijn niet al gehonoreerd met een Koninklijke onderscheiding in een voorafgaande periode van 15 jaar.</text:p>
              </text:list-item>
            </text:list>
          </text:section>
          <text:section text:name="artikel_id1-3-2-2-5" text:style-name="artikel">
            <text:p text:style-name="artikel_kop_titel"><text:span text:style-name="artikel_kop_label">Artikel</text:span> <text:span text:style-name="artikel_kop_nr">5</text:span> Harderwijker Speld</text:p>
            <text:p text:style-name="al">De Harderwijker Speld kan, mits voldaan is aan het bepaalde in artikel 3, lid 2, worden toegekend aan een natuurlijk persoon die voldoet aan de onderstaande criteria:</text:p>
            <text:list text:style-name="id1-3-2-2-5-3">
              <text:list-item text:style-override="id1-3-2-2-5-3-1">
                <text:number>-</text:number>
                <text:p text:style-name="al">de persoon heeft zich gedurende ten minste tien jaar op vrijwillige en onbetaalde basis verdienstelijk gemaakt voor de gemeente of de gemeenschap van Harderwijk en/of Hierden;</text:p>
              </text:list-item>
              <text:list-item text:style-override="id1-3-2-2-5-3-2">
                <text:number>-</text:number>
                <text:p text:style-name="al">de verdiensten hebben betrekking op minimaal één maatschappelijk terrein;</text:p>
              </text:list-item>
              <text:list-item text:style-override="id1-3-2-2-5-3-3">
                <text:number>-</text:number>
                <text:p text:style-name="al">de verdiensten zijn ontplooid gedurende een controleerbare tijdsbesteding van tenminste vijf uur per week.</text:p>
              </text:list-item>
              <text:list-item text:style-override="id1-3-2-2-5-3-4">
                <text:number>-</text:number>
                <text:p text:style-name="al">de persoon heeft een onberispelijke voorbeeldfunctie;</text:p>
              </text:list-item>
              <text:list-item text:style-override="id1-3-2-2-5-3-5">
                <text:number>-</text:number>
                <text:p text:style-name="al">de verdiensten zijn niet al gehonoreerd met een Koninklijke onderscheiding in een voorafgaande periode van tien jaar.</text:p>
              </text:list-item>
            </text:list>
          </text:section>
          <text:section text:name="artikel_id1-3-2-2-6" text:style-name="artikel">
            <text:p text:style-name="artikel_kop_titel"><text:span text:style-name="artikel_kop_label">Artikel</text:span> <text:span text:style-name="artikel_kop_nr">6</text:span> Vormgeving en uitvoering </text:p>
            <text:list text:style-name="id1-3-2-2-6-2">
              <text:list-item text:style-override="id1-3-2-2-6-2">
                <text:number>1.</text:number>
                <text:p text:style-name="al">Aan de Erepenning van de gemeente Harderwijk zijn een oorkonde, een in brons uitgevoerde Erepenning en een bijbehorend draaginsigne verbonden. De Erepenning draagt aan de ene zijde een voorstelling van het wapen van de gemeente met opschrift ‘Erepenning van Harderwijk’ en aan de andere zijde de Vischpoort met symbolische verwijzingen naar de landbouw, industrie, wetenschap, eendenhouderij, visserij en recreatie omzoomd met de tekst: ‘Het schip van de toekomst wordt in het heden bemand’. Het draaginsigne is een gouden speld met de afbeelding van een kogge. </text:p>
                <text:p text:style-name="al">In de oorkonde staan de gronden die geleid hebben tot de uitreiking van de Erepenning. </text:p>
                <text:p text:style-name="al">Het model van de oorkonde en de vormgeving, de uitvoering en de afmetingen van de Erepenning worden voor het overige door het college bepaald. </text:p>
              </text:list-item>
              <text:list-item text:style-override="id1-3-2-2-6-3">
                <text:number>2.</text:number>
                <text:p text:style-name="al">Aan de Harderwijker Speld zijn een oorkonde en een in zilver uitgevoerde Speld verbonden. De Harderwijker Speld is een gestileerde afbeelding van een met vijf bastions versterkte stad Harderwijk met in het midden een afbeelding van het oudste stadszegel zijnde een kofschip met daarop een zeil voorstellend de gemeentevlag. In de oorkonde staan de gronden die geleid hebben tot de uitreiking van de Harderwijker Speld. </text:p>
                <text:p text:style-name="al">Het model van de oorkonde en de vormgeving, de uitvoering en de afmetingen van de Harderwijker Speld worden voor het overige door het college bepaald.</text:p>
              </text:list-item>
            </text:list>
          </text:section>
          <text:section text:name="artikel_id1-3-2-2-7" text:style-name="artikel">
            <text:p text:style-name="artikel_kop_titel"><text:span text:style-name="artikel_kop_label">Artikel</text:span> <text:span text:style-name="artikel_kop_nr">7</text:span> Voordracht, toetsing en besluitvorming</text:p>
            <text:list text:style-name="id1-3-2-2-7-2">
              <text:list-item text:style-override="id1-3-2-2-7-2">
                <text:number>1.</text:number>
                <text:p text:style-name="al">Voordracht voor een gemeentelijke onderscheiding kan op verzoek worden gedaan of kan een eigen initiatief zijn van de raad en/of het college.</text:p>
              </text:list-item>
              <text:list-item text:style-override="id1-3-2-2-7-3">
                <text:number>2.</text:number>
                <text:p text:style-name="al">De voordracht wordt ingediend bij de burgemeester op een door het college beschikbaar gesteld en volledig ingevuld voordrachtformulier.</text:p>
              </text:list-item>
              <text:list-item text:style-override="id1-3-2-2-7-4">
                <text:number>3.</text:number>
                <text:p text:style-name="al">De burgemeester stelt, na de ontvangst van de voordracht, een onderzoek in naar de justitiële antecedenten en overige feiten die het aanzien van de onderscheiding kunnen schaden.</text:p>
              </text:list-item>
              <text:list-item text:style-override="id1-3-2-2-7-5">
                <text:number>4.</text:number>
                <text:p text:style-name="al">Indien de burgemeester oordeelt dat de uitkomst van het onderzoek als bedoeld in lid 3 aan de toekenning van de gemeentelijke onderscheiding in de weg staat, wijst de burgemeester de voordracht af, legt hij de voordracht niet voor aan het college en stelt hij de indiener daarvan in kennis. Gelet op het karakter van een gemeentelijke onderscheiding als genoemd in artikel 3, staat tegen de afwijzing van de voordracht geen bezwaar en beroep open.</text:p>
              </text:list-item>
              <text:list-item text:style-override="id1-3-2-2-7-6">
                <text:number>5.</text:number>
                <text:p text:style-name="al">Indien de burgemeester oordeelt dat de uitkomst van het onderzoek als bedoeld in lid 3 niet aan de toekenning van de gemeentelijke onderscheiding in de weg staat, wordt de voordracht ter besluitvorming voorgelegd aan het college of de raad. De besluitvorming vindt als volgt plaats:</text:p>
                <text:list text:style-name="id1-3-2-2-7-6-3">
                  <text:list-item text:style-override="id1-3-2-2-7-6-3-1">
                    <text:number>a.</text:number>
                    <text:p text:style-name="al">De raad besluit, op voorstel van het college, over toekenning van een Erepenning op basis van een eigen afweging met betrekking tot de criteria als bedoeld in artikel 4. De raad behandelt de voordracht in een besloten vergadering;</text:p>
                  </text:list-item>
                  <text:list-item text:style-override="id1-3-2-2-7-6-3-2">
                    <text:number>b.</text:number>
                    <text:p text:style-name="al">Het college besluit over toekenning van de Harderwijker Speld op basis van een eigen afweging met betrekking tot de criteria als bedoeld in artikel 5. Het college doet van de toekenning van de Harderwijker Speld mededeling aan de raad.</text:p>
                  </text:list-item>
                </text:list>
              </text:list-item>
              <text:list-item text:style-override="id1-3-2-2-7-7">
                <text:number>6.</text:number>
                <text:p text:style-name="al">Tegen het besluit van het college of de raad over de toekenning dan wel afwijzing van een gemeentelijke onderscheiding staat, gelet op het karakter van een gemeentelijke onderscheiding als genoemd in artikel 3, geen bezwaar en beroep open. </text:p>
              </text:list-item>
            </text:list>
          </text:section>
          <text:section text:name="artikel_id1-3-2-2-8" text:style-name="artikel">
            <text:p text:style-name="artikel_kop_titel"><text:span text:style-name="artikel_kop_label">Artikel</text:span> <text:span text:style-name="artikel_kop_nr">8</text:span> Uitzonderlijke gevallen</text:p>
            <text:list text:style-name="id1-3-2-2-8-2">
              <text:list-item text:style-override="id1-3-2-2-8-2">
                <text:number>1.</text:number>
                <text:p text:style-name="al">De raad kan in uitzonderlijke gevallen, waarin niet is voldaan aan alle criteria zoals genoemd in artikel 4, afwijken van deze criteria en een Erepenning toekennen.</text:p>
              </text:list-item>
              <text:list-item text:style-override="id1-3-2-2-8-3">
                <text:number>2.</text:number>
                <text:p text:style-name="al">Het college kan in uitzonderlijke gevallen, waarin niet is voldaan aan alle criteria zoals genoemd in artikel 5, afwijken van deze criteria en een Harderwijker Speld toekennen.</text:p>
              </text:list-item>
            </text:list>
          </text:section>
          <text:section text:name="artikel_id1-3-2-2-9" text:style-name="artikel">
            <text:p text:style-name="artikel_kop_titel"><text:span text:style-name="artikel_kop_label">Artikel</text:span> <text:span text:style-name="artikel_kop_nr">9</text:span> Uitreiking gemeentelijke onderscheidingen</text:p>
            <text:p text:style-name="al">Het college bepaalt de datum, het tijdstip en de wijze waarop de betreffende gemeentelijke onderscheiding aan de gedecoreerde wordt uitgereikt. De uitreiking vindt plaats door de burgemeester.</text:p>
          </text:section>
          <text:section text:name="artikel_id1-3-2-2-10" text:style-name="artikel">
            <text:p text:style-name="artikel_kop_titel"><text:span text:style-name="artikel_kop_label">Artikel</text:span> <text:span text:style-name="artikel_kop_nr">10</text:span> Register gemeentelijke onderscheidingen</text:p>
            <text:p text:style-name="al">Van elke toekenning van de Erepenning en de Harderwijker Speld houdt het college aantekening in een register, waarvan de vorm en inhoud door hem wordt bepaald.</text:p>
          </text:section>
          <text:section text:name="artikel_id1-3-2-2-11" text:style-name="artikel">
            <text:p text:style-name="artikel_kop_titel"><text:span text:style-name="artikel_kop_label">Artikel</text:span> <text:span text:style-name="artikel_kop_nr">11</text:span> Dragen van de onderscheiding</text:p>
            <text:p text:style-name="al">Alleen de gedecoreerde aan wie de gemeentelijke onderscheiding is toegekend, heeft het recht om deze te dragen.</text:p>
          </text:section>
          <text:section text:name="artikel_id1-3-2-2-12" text:style-name="artikel">
            <text:p text:style-name="artikel_kop_titel"><text:span text:style-name="artikel_kop_label">Artikel</text:span> <text:span text:style-name="artikel_kop_nr">12</text:span> Intrekking onderscheiding</text:p>
            <text:list text:style-name="id1-3-2-2-12-2">
              <text:list-item text:style-override="id1-3-2-2-12-2">
                <text:number>1.</text:number>
                <text:p text:style-name="al">Wanneer zeer bijzondere omstandigheden daartoe aanleiding geven, kan de raad op voorstel van het college besluiten de toekenning van de Erepenning in te trekken.</text:p>
              </text:list-item>
              <text:list-item text:style-override="id1-3-2-2-12-3">
                <text:number>2.</text:number>
                <text:p text:style-name="al">Wanneer zeer bijzondere omstandigheden daartoe aanleiding geven, kan het college besluiten de toekenning van de Harderwijker Speld in te trekken. Dit besluit wordt meegedeeld aan de raad. </text:p>
              </text:list-item>
              <text:list-item text:style-override="id1-3-2-2-12-4">
                <text:number>3.</text:number>
                <text:p text:style-name="al">Van zeer bijzondere omstandigheden als bedoeld in lid 1 en lid 2 is in ieder geval sprake indien feiten of omstandigheden bekend zijn geworden, ongeacht of deze zich vóór of na de toekenning hebben voorgedaan, waardoor de gedecoreerde het aanzien van de onderscheiding schaadt of onwaardig is geworden.</text:p>
              </text:list-item>
              <text:list-item text:style-override="id1-3-2-2-12-5">
                <text:number>4.</text:number>
                <text:p text:style-name="al">Een besluit tot intrekking wordt niet genomen voordat de gedecoreerde in de gelegenheid is gesteld een zienswijze naar voren te brengen, tenzij dit redelijkerwijs niet mogelijk is.</text:p>
              </text:list-item>
              <text:list-item text:style-override="id1-3-2-2-12-6">
                <text:number>5.</text:number>
                <text:p text:style-name="al">Een besluit tot intrekking wordt schriftelijk bekendgemaakt aan de gedecoreerde. Met deze bekendmaking vervalt het recht op het dragen van de gemeentelijke onderscheiding en dient de gedecoreerde de gemeentelijke onderscheiding onverwijld te retourneren aan de burgemeester.</text:p>
              </text:list-item>
            </text:list>
          </text:section>
          <text:section text:name="artikel_id1-3-2-2-13" text:style-name="artikel">
            <text:p text:style-name="artikel_kop_titel"><text:span text:style-name="artikel_kop_label">Artikel</text:span> <text:span text:style-name="artikel_kop_nr">13</text:span> Overgangsbepaling</text:p>
            <text:list text:style-name="id1-3-2-2-13-2">
              <text:list-item text:style-override="id1-3-2-2-13-2">
                <text:number>1.</text:number>
                <text:p text:style-name="al">Deze verordening is van toepassing op alle vanaf de datum van inwerkingtreding in te dienen voordrachten.</text:p>
              </text:list-item>
              <text:list-item text:style-override="id1-3-2-2-13-3">
                <text:number>2.</text:number>
                <text:p text:style-name="al">De bevoegdheid tot intrekking zoals geregeld in artikel 12, is van overeenkomstige toepassing op alle gemeentelijke onderscheidingen die zijn verleend voor de inwerkingtreding van deze verordening, ongeacht de benaming of de grondslag van die eerdere toekenning. </text:p>
              </text:list-item>
            </text:list>
          </text:section>
          <text:section text:name="artikel_id1-3-2-2-14" text:style-name="artikel">
            <text:p text:style-name="artikel_kop_titel"><text:span text:style-name="artikel_kop_label">Artikel</text:span> <text:span text:style-name="artikel_kop_nr">14</text:span> Naam en inwerkingtreding</text:p>
            <text:list text:style-name="id1-3-2-2-14-2">
              <text:list-item text:style-override="id1-3-2-2-14-2">
                <text:number>1.</text:number>
                <text:p text:style-name="al">Deze verordening wordt aangehaald als ‘Verordening onderscheidingen gemeente Harderwijk 2026’.</text:p>
              </text:list-item>
              <text:list-item text:style-override="id1-3-2-2-14-3">
                <text:number>2.</text:number>
                <text:p text:style-name="al">Deze verordening treedt in werking op de dag na die van de bekendmaking.</text:p>
              </text:list-item>
              <text:list-item text:style-override="id1-3-2-2-14-4">
                <text:number>3.</text:number>
                <text:p text:style-name="al">Bij de inwerkingtreding van deze verordening vervalt de ‘Verordening onderscheidingen gemeente Harderwijk 2017’ zoals deze is vastgesteld bij raadsbesluit van 23 maart 2017.</text:p>
              </text:list-item>
            </text:list>
          </text:section>
        </text:section>
        <text:section text:name="regeling-sluiting_id1-3-2-3" text:style-name="regeling-sluiting">
          <text:section text:name="ondertekening_id1-3-2-3-1">
            <text:p><text:span text:style-name="functie">Aldus vastgesteld door de raad van de gemeente Harderwijk in zijn openbare vergadering van</text:span></text:p>
            <text:p><text:span text:style-name="functie">21 mei 2026.</text:span></text:p>
          </text:section>
          <text:section text:name="ondertekening_id1-3-2-3-2">
            <text:p><text:span text:style-name="functie"/></text:p>
            <text:p><text:span text:style-name="functie">de heer J. Joon</text:span></text:p>
            <text:p><text:span text:style-name="functie">voorzitter </text:span></text:p>
          </text:section>
          <text:section text:name="ondertekening_id1-3-2-3-3">
            <text:p><text:span text:style-name="functie"/></text:p>
            <text:p><text:span text:style-name="functie">de heer H.R. Lanning</text:span></text:p>
            <text:p><text:span text:style-name="functie">raadsgriffi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258365</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365</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8365</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Harderwijk</meta:user-defined>
    <meta:user-defined meta:name="OVERHEID.Informatietype/DC.type">officiële publicatie</meta:user-defined>
    <meta:user-defined meta:name="OVERHEIDop.Rubriek/DC.type">algemeen verbindend voorschrift (verordening)</meta:user-defined>
    <meta:user-defined meta:name="OVERHEID.Gemeente/OVERHEID.authority">Harderwijk</meta:user-defined>
    <meta:user-defined meta:name="OVERHEID.Gemeente/DCTERMS.publisher">Harderwijk</meta:user-defined>
    <meta:user-defined meta:name="OVERHEID.TaxonomieBeleidsagendaDecentraal/OVERHEID.category">Bestuur | Organisatie en beleid</meta:user-defined>
    <meta:user-defined meta:name="DC.source">Onbekend</meta:user-defined>
    <meta:user-defined meta:name="OVERHEIDop.referentienummer">02430000232178 / 02430000802206 </meta:user-defined>
    <meta:user-defined meta:name="DCTERMS.alternative">Verordening onderscheidingen gemeente Harderwijk 2026</meta:user-defined>
    <dc:language>nl</dc:language>
    <meta:user-defined meta:name="OVERHEIDop.locatietype/OVERHEIDop.gebiedsmarkering">Gemeente</meta:user-defined>
    <meta:user-defined meta:name="DC.title">Verordening onderscheidingen gemeente Harderwijk 2026</meta:user-defined>
    <meta:user-defined meta:name="DCTERMS.W3CDTF/DCTERMS.available">2026-06-02</meta:user-defined>
    <meta:user-defined meta:name="DCTERMS.W3CDTF/OVERHEIDop.jaargang">2026</meta:user-defined>
    <meta:user-defined meta:name="OVERHEIDop.publicationIssue">258365</meta:user-defined>
    <meta:user-defined meta:name="OVERHEIDop.betreftRegeling">CVDR762315_1</meta:user-defined>
    <meta:user-defined meta:name="xs:date/OVERHEIDop.startdatum">2026-06-03</meta:user-defined>
    <meta:user-defined meta:name="OVERHEIDop.GmbID/DC.identifier">gmb-2026-258365</meta:user-defined>
    <meta:user-defined meta:name="OVERHEIDop.versieInformatie"/>
  </office:meta>
</office:document-meta>
</file>