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i939f4dbb-6097-4155-b3b8-b71821d14610.png" manifest:media-type="image/png"/>
  <manifest:file-entry manifest:full-path="Pictures/2i7f599be7-4abb-4bb7-87f9-1f9eeb57e45e.png" manifest:media-type="image/png"/>
  <manifest:file-entry manifest:full-path="Pictures/4i08bd0da0-23b5-4989-a8ce-261a727a7af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2-2-2-1-1">
      <style:table-column-properties/>
    </style:style>
    <style:style style:family="table-column" style:parent-style-name="colspec" style:name="id1-3-2-2-2-2-4-1-1">
      <style:table-column-properties/>
    </style:style>
    <text:list-style style:name="id1-3-2-2-3-2-4">
      <text:list-level-style-bullet text:bullet-char="•" text:level="1">
        <style:list-level-properties text:min-label-width="10mm"/>
      </text:list-level-style-bullet>
    </text:list-style>
    <text:list-style style:name="id1-3-2-2-3-2-4-1">
      <text:list-level-style-bullet text:bullet-char="•" text:level="1">
        <style:list-level-properties text:min-label-width="10mm"/>
      </text:list-level-style-bullet>
    </text:list-style>
    <text:list-style style:name="id1-3-2-2-3-2-4-2">
      <text:list-level-style-bullet text:bullet-char="•" text:level="1">
        <style:list-level-properties text:min-label-width="10mm"/>
      </text:list-level-style-bullet>
    </text:list-style>
    <text:list-style style:name="id1-3-2-2-3-2-4-3">
      <text:list-level-style-bullet text:bullet-char="•" text:level="1">
        <style:list-level-properties text:min-label-width="10mm"/>
      </text:list-level-style-bullet>
    </text:list-style>
    <text:list-style style:name="id1-3-2-2-3-2-4-4">
      <text:list-level-style-bullet text:bullet-char="•" text:level="1">
        <style:list-level-properties text:min-label-width="10mm"/>
      </text:list-level-style-bullet>
    </text:list-style>
    <style:style style:family="table-column" style:parent-style-name="colspec" style:name="id1-3-2-2-4-2-8-1-1">
      <style:table-column-properties/>
    </style:style>
    <style:style style:family="table-column" style:parent-style-name="colspec" style:name="id1-3-2-2-4-2-8-1-2">
      <style:table-column-properties/>
    </style:style>
    <style:style style:family="table-column" style:parent-style-name="colspec" style:name="id1-3-2-2-4-2-8-1-3">
      <style:table-column-properties/>
    </style:style>
    <style:style style:family="table-column" style:parent-style-name="colspec" style:name="id1-3-2-2-5-2-16-1-1">
      <style:table-column-properties/>
    </style:style>
    <style:style style:family="table-column" style:parent-style-name="colspec" style:name="id1-3-2-2-5-2-16-1-2">
      <style:table-column-properties/>
    </style:style>
    <style:style style:family="table-column" style:parent-style-name="colspec" style:name="id1-3-2-2-5-2-16-1-3">
      <style:table-column-properties/>
    </style:style>
    <style:style style:family="table-column" style:parent-style-name="colspec" style:name="id1-3-2-2-5-2-16-1-4">
      <style:table-column-properties/>
    </style:style>
    <style:style style:family="table-column" style:parent-style-name="colspec" style:name="id1-3-2-2-5-2-16-1-5">
      <style:table-column-properties/>
    </style:style>
    <text:list-style style:name="id1-3-2-2-5-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3-5">
      <text:list-level-style-bullet text:bullet-char="•" text:level="1">
        <style:list-level-properties text:min-label-width="10mm"/>
      </text:list-level-style-bullet>
    </text:list-style>
    <text:list-style style:name="id1-3-2-2-5-3-3-5-1">
      <text:list-level-style-bullet text:bullet-char="•" text:level="1">
        <style:list-level-properties text:min-label-width="10mm"/>
      </text:list-level-style-bullet>
    </text:list-style>
    <text:list-style style:name="id1-3-2-2-5-3-3-5-2">
      <text:list-level-style-bullet text:bullet-char="•" text:level="1">
        <style:list-level-properties text:min-label-width="10mm"/>
      </text:list-level-style-bullet>
    </text:list-style>
    <text:list-style style:name="id1-3-2-2-5-3-3-5-3">
      <text:list-level-style-bullet text:bullet-char="•" text:level="1">
        <style:list-level-properties text:min-label-width="10mm"/>
      </text:list-level-style-bullet>
    </text:list-style>
    <style:style style:family="table-column" style:parent-style-name="colspec" style:name="id1-3-2-2-5-3-3-8-1-1">
      <style:table-column-properties/>
    </style:style>
    <style:style style:family="table-column" style:parent-style-name="colspec" style:name="id1-3-2-2-5-3-3-8-1-2">
      <style:table-column-properties/>
    </style:style>
    <style:style style:family="table-column" style:parent-style-name="colspec" style:name="id1-3-2-2-5-3-3-8-1-3">
      <style:table-column-properties/>
    </style:style>
    <style:style style:family="table-column" style:parent-style-name="colspec" style:name="id1-3-2-2-5-3-4-5-1-1">
      <style:table-column-properties/>
    </style:style>
    <style:style style:family="table-column" style:parent-style-name="colspec" style:name="id1-3-2-2-5-3-4-5-1-2">
      <style:table-column-properties/>
    </style:style>
    <style:style style:family="table-column" style:parent-style-name="colspec" style:name="id1-3-2-2-5-3-4-5-1-3">
      <style:table-column-properties/>
    </style:style>
    <style:style style:family="table-column" style:parent-style-name="colspec" style:name="id1-3-2-2-5-3-4-5-1-4">
      <style:table-column-properties/>
    </style:style>
    <style:style style:family="table-column" style:parent-style-name="colspec" style:name="id1-3-2-2-7-3-3-4-1-1">
      <style:table-column-properties/>
    </style:style>
    <style:style style:family="table-column" style:parent-style-name="colspec" style:name="id1-3-2-2-7-3-3-4-1-2">
      <style:table-column-properties/>
    </style:style>
    <style:style style:family="table-column" style:parent-style-name="colspec" style:name="id1-3-2-2-7-3-3-4-1-3">
      <style:table-column-properties/>
    </style:style>
    <style:style style:family="table-column" style:parent-style-name="colspec" style:name="id1-3-2-2-7-3-3-4-1-4">
      <style:table-column-properties/>
    </style:style>
    <style:style style:family="table-column" style:parent-style-name="colspec" style:name="id1-3-2-2-7-3-3-4-1-5">
      <style:table-column-properties/>
    </style:style>
    <style:style style:family="table-column" style:parent-style-name="colspec" style:name="id1-3-2-2-7-3-3-6-1-1">
      <style:table-column-properties/>
    </style:style>
    <style:style style:family="table-column" style:parent-style-name="colspec" style:name="id1-3-2-2-7-3-3-6-1-2">
      <style:table-column-properties/>
    </style:style>
    <style:style style:family="table-column" style:parent-style-name="colspec" style:name="id1-3-2-2-7-3-3-6-1-3">
      <style:table-column-properties/>
    </style:style>
    <style:style style:family="table-column" style:parent-style-name="colspec" style:name="id1-3-2-2-7-3-3-6-1-4">
      <style:table-column-properties/>
    </style:style>
    <style:style style:family="table-column" style:parent-style-name="colspec" style:name="id1-3-2-2-7-3-3-6-1-5">
      <style:table-column-properties/>
    </style:style>
    <style:style style:family="table-column" style:parent-style-name="colspec" style:name="id1-3-2-2-7-3-3-9-1-1">
      <style:table-column-properties/>
    </style:style>
    <style:style style:family="table-column" style:parent-style-name="colspec" style:name="id1-3-2-2-7-3-3-9-1-2">
      <style:table-column-properties/>
    </style:style>
    <style:style style:family="table-column" style:parent-style-name="colspec" style:name="id1-3-2-2-7-3-3-9-1-3">
      <style:table-column-properties/>
    </style:style>
    <style:style style:family="table-column" style:parent-style-name="colspec" style:name="id1-3-2-2-7-3-3-9-1-4">
      <style:table-column-properties/>
    </style:style>
    <style:style style:family="table-column" style:parent-style-name="colspec" style:name="id1-3-2-2-7-3-3-9-1-5">
      <style:table-column-properties/>
    </style:style>
    <style:style style:family="table-column" style:parent-style-name="colspec" style:name="id1-3-2-2-7-3-3-12-1-1">
      <style:table-column-properties/>
    </style:style>
    <style:style style:family="table-column" style:parent-style-name="colspec" style:name="id1-3-2-2-7-3-3-12-1-2">
      <style:table-column-properties/>
    </style:style>
    <style:style style:family="table-column" style:parent-style-name="colspec" style:name="id1-3-2-2-7-3-3-12-1-3">
      <style:table-column-properties/>
    </style:style>
    <style:style style:family="table-column" style:parent-style-name="colspec" style:name="id1-3-2-2-7-3-3-12-1-4">
      <style:table-column-properties/>
    </style:style>
    <style:style style:family="table-column" style:parent-style-name="colspec" style:name="id1-3-2-2-7-3-3-12-1-5">
      <style:table-column-properties/>
    </style:style>
    <style:style style:family="table-column" style:parent-style-name="colspec" style:name="id1-3-2-2-7-3-4-2-1-1">
      <style:table-column-properties/>
    </style:style>
    <style:style style:family="table-column" style:parent-style-name="colspec" style:name="id1-3-2-2-7-3-4-2-1-2">
      <style:table-column-properties/>
    </style:style>
    <style:style style:family="table-column" style:parent-style-name="colspec" style:name="id1-3-2-2-7-3-4-2-1-3">
      <style:table-column-properties/>
    </style:style>
    <style:style style:family="table-column" style:parent-style-name="colspec" style:name="id1-3-2-2-7-3-5-2-1-1">
      <style:table-column-properties/>
    </style:style>
    <style:style style:family="table-column" style:parent-style-name="colspec" style:name="id1-3-2-2-7-3-5-2-1-2">
      <style:table-column-properties/>
    </style:style>
    <style:style style:family="table-column" style:parent-style-name="colspec" style:name="id1-3-2-2-7-3-5-2-1-3">
      <style:table-column-properties/>
    </style:style>
    <text:list-style style:name="id1-3-2-2-7-4-2-3">
      <text:list-level-style-bullet text:bullet-char="•" text:level="1">
        <style:list-level-properties text:min-label-width="10mm"/>
      </text:list-level-style-bullet>
    </text:list-style>
    <text:list-style style:name="id1-3-2-2-7-4-2-3-1">
      <text:list-level-style-bullet text:bullet-char="•" text:level="1">
        <style:list-level-properties text:min-label-width="10mm"/>
      </text:list-level-style-bullet>
    </text:list-style>
    <text:list-style style:name="id1-3-2-2-7-4-2-3-2">
      <text:list-level-style-bullet text:bullet-char="•" text:level="1">
        <style:list-level-properties text:min-label-width="10mm"/>
      </text:list-level-style-bullet>
    </text:list-style>
    <text:list-style style:name="id1-3-2-2-7-4-2-3-3">
      <text:list-level-style-bullet text:bullet-char="•" text:level="1">
        <style:list-level-properties text:min-label-width="10mm"/>
      </text:list-level-style-bullet>
    </text:list-style>
    <style:style style:family="table-column" style:parent-style-name="colspec" style:name="id1-3-2-2-7-4-3-2-1-1">
      <style:table-column-properties/>
    </style:style>
    <style:style style:family="table-column" style:parent-style-name="colspec" style:name="id1-3-2-2-7-4-3-2-1-2">
      <style:table-column-properties/>
    </style:style>
    <text:list-style style:name="id1-3-2-2-7-4-3-2-1-3-2-2-1">
      <text:list-level-style-bullet text:bullet-char="-" text:level="1">
        <style:list-level-properties text:min-label-width="10mm"/>
      </text:list-level-style-bullet>
    </text:list-style>
    <text:list-style style:name="id1-3-2-2-7-4-3-2-1-3-2-2-1-1">
      <text:list-level-style-bullet text:bullet-char="-" text:level="1">
        <style:list-level-properties text:min-label-width="10mm"/>
      </text:list-level-style-bullet>
    </text:list-style>
    <text:list-style style:name="id1-3-2-2-7-4-3-2-1-3-2-2-1-2">
      <text:list-level-style-bullet text:bullet-char="-" text:level="1">
        <style:list-level-properties text:min-label-width="10mm"/>
      </text:list-level-style-bullet>
    </text:list-style>
    <style:style style:family="table-column" style:parent-style-name="colspec" style:name="id1-3-2-2-7-4-4-2-1-1">
      <style:table-column-properties/>
    </style:style>
    <style:style style:family="table-column" style:parent-style-name="colspec" style:name="id1-3-2-2-7-4-4-2-1-2">
      <style:table-column-properties/>
    </style:style>
    <text:list-style style:name="id1-3-2-2-7-4-4-2-1-3-2-2-1">
      <text:list-level-style-bullet text:bullet-char="-" text:level="1">
        <style:list-level-properties text:min-label-width="10mm"/>
      </text:list-level-style-bullet>
    </text:list-style>
    <text:list-style style:name="id1-3-2-2-7-4-4-2-1-3-2-2-1-1">
      <text:list-level-style-bullet text:bullet-char="-" text:level="1">
        <style:list-level-properties text:min-label-width="10mm"/>
      </text:list-level-style-bullet>
    </text:list-style>
    <text:list-style style:name="id1-3-2-2-7-4-4-2-1-3-2-2-1-2">
      <text:list-level-style-bullet text:bullet-char="-" text:level="1">
        <style:list-level-properties text:min-label-width="10mm"/>
      </text:list-level-style-bullet>
    </text:list-style>
    <style:style style:family="table-column" style:parent-style-name="colspec" style:name="id1-3-2-2-7-4-4-4-1-1">
      <style:table-column-properties/>
    </style:style>
    <style:style style:family="table-column" style:parent-style-name="colspec" style:name="id1-3-2-2-7-4-4-4-1-2">
      <style:table-column-properties/>
    </style:style>
    <text:list-style style:name="id1-3-2-2-7-4-4-4-1-3-2-2-1">
      <text:list-level-style-bullet text:bullet-char="-" text:level="1">
        <style:list-level-properties text:min-label-width="10mm"/>
      </text:list-level-style-bullet>
    </text:list-style>
    <text:list-style style:name="id1-3-2-2-7-4-4-4-1-3-2-2-1-1">
      <text:list-level-style-bullet text:bullet-char="-" text:level="1">
        <style:list-level-properties text:min-label-width="10mm"/>
      </text:list-level-style-bullet>
    </text:list-style>
    <text:list-style style:name="id1-3-2-2-7-4-4-4-1-3-2-2-1-2">
      <text:list-level-style-bullet text:bullet-char="-" text:level="1">
        <style:list-level-properties text:min-label-width="10mm"/>
      </text:list-level-style-bullet>
    </text:list-style>
    <style:style style:family="table-column" style:parent-style-name="colspec" style:name="id1-3-2-2-7-4-5-2-1-1">
      <style:table-column-properties/>
    </style:style>
    <style:style style:family="table-column" style:parent-style-name="colspec" style:name="id1-3-2-2-7-4-5-2-1-2">
      <style:table-column-properties/>
    </style:style>
    <text:list-style style:name="id1-3-2-2-7-4-5-2-1-3-2-2-1">
      <text:list-level-style-bullet text:bullet-char="-" text:level="1">
        <style:list-level-properties text:min-label-width="10mm"/>
      </text:list-level-style-bullet>
    </text:list-style>
    <text:list-style style:name="id1-3-2-2-7-4-5-2-1-3-2-2-1-1">
      <text:list-level-style-bullet text:bullet-char="-" text:level="1">
        <style:list-level-properties text:min-label-width="10mm"/>
      </text:list-level-style-bullet>
    </text:list-style>
    <text:list-style style:name="id1-3-2-2-7-5-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2">
      <text:list-level-style-bullet text:bullet-char="•" text:level="1">
        <style:list-level-properties text:min-label-width="10mm"/>
      </text:list-level-style-bullet>
    </text:list-style>
    <text:list-style style:name="id1-3-2-2-8-3-2-2-1">
      <text:list-level-style-bullet text:bullet-char="•" text:level="1">
        <style:list-level-properties text:min-label-width="10mm"/>
      </text:list-level-style-bullet>
    </text:list-style>
    <text:list-style style:name="id1-3-2-2-8-3-2-2-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3-2-2-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3-2-2-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3-2-2-2">
      <text:list-level-style-bullet text:bullet-char="•" text:level="1">
        <style:list-level-properties text:min-label-width="10mm"/>
      </text:list-level-style-bullet>
    </text:list-style>
    <text:list-style style:name="id1-3-2-2-8-3-2-2-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3-2-2-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style:style style:family="table-column" style:parent-style-name="colspec" style:name="id1-3-2-2-9-3-2-6-1-1">
      <style:table-column-properties/>
    </style:style>
    <style:style style:family="table-column" style:parent-style-name="colspec" style:name="id1-3-2-2-9-3-2-6-1-2">
      <style:table-column-properties/>
    </style:style>
    <text:list-style style:name="id1-3-2-2-9-4-2-6">
      <text:list-level-style-bullet text:bullet-char="•" text:level="1">
        <style:list-level-properties text:min-label-width="10mm"/>
      </text:list-level-style-bullet>
    </text:list-style>
    <text:list-style style:name="id1-3-2-2-9-4-2-6-1">
      <text:list-level-style-bullet text:bullet-char="•" text:level="1">
        <style:list-level-properties text:min-label-width="10mm"/>
      </text:list-level-style-bullet>
    </text:list-style>
    <text:list-style style:name="id1-3-2-2-9-4-2-6-2">
      <text:list-level-style-bullet text:bullet-char="•" text:level="1">
        <style:list-level-properties text:min-label-width="10mm"/>
      </text:list-level-style-bullet>
    </text:list-style>
    <text:list-style style:name="id1-3-2-2-9-4-2-6-3">
      <text:list-level-style-bullet text:bullet-char="•" text:level="1">
        <style:list-level-properties text:min-label-width="10mm"/>
      </text:list-level-style-bullet>
    </text:list-style>
    <text:list-style style:name="id1-3-2-2-9-4-2-6-4">
      <text:list-level-style-bullet text:bullet-char="•" text:level="1">
        <style:list-level-properties text:min-label-width="10mm"/>
      </text:list-level-style-bullet>
    </text:list-style>
    <text:list-style style:name="id1-3-2-2-9-4-2-6-5">
      <text:list-level-style-bullet text:bullet-char="•" text:level="1">
        <style:list-level-properties text:min-label-width="10mm"/>
      </text:list-level-style-bullet>
    </text:list-style>
    <text:list-style style:name="id1-3-2-2-9-4-2-6-6">
      <text:list-level-style-bullet text:bullet-char="•" text:level="1">
        <style:list-level-properties text:min-label-width="10mm"/>
      </text:list-level-style-bullet>
    </text:list-style>
    <style:style style:family="table-column" style:parent-style-name="colspec" style:name="id1-3-2-2-9-5-7-4-1-1">
      <style:table-column-properties/>
    </style:style>
    <style:style style:family="table-column" style:parent-style-name="colspec" style:name="id1-3-2-2-9-5-7-4-1-2">
      <style:table-column-properties/>
    </style:style>
    <style:style style:family="table-column" style:parent-style-name="colspec" style:name="id1-3-2-2-9-5-7-9-1-1">
      <style:table-column-properties/>
    </style:style>
    <style:style style:family="table-column" style:parent-style-name="colspec" style:name="id1-3-2-2-9-5-7-9-1-2">
      <style:table-column-properties/>
    </style:style>
    <text:list-style style:name="id1-3-2-2-10-3-2-3">
      <text:list-level-style-bullet text:bullet-char="•" text:level="1">
        <style:list-level-properties text:min-label-width="10mm"/>
      </text:list-level-style-bullet>
    </text:list-style>
    <text:list-style style:name="id1-3-2-2-10-3-2-3-1">
      <text:list-level-style-bullet text:bullet-char="•" text:level="1">
        <style:list-level-properties text:min-label-width="10mm"/>
      </text:list-level-style-bullet>
    </text:list-style>
    <text:list-style style:name="id1-3-2-2-10-3-2-3-2">
      <text:list-level-style-bullet text:bullet-char="•" text:level="1">
        <style:list-level-properties text:min-label-width="10mm"/>
      </text:list-level-style-bullet>
    </text:list-style>
    <text:list-style style:name="id1-3-2-2-10-3-2-3-3">
      <text:list-level-style-bullet text:bullet-char="•" text:level="1">
        <style:list-level-properties text:min-label-width="10mm"/>
      </text:list-level-style-bullet>
    </text:list-style>
    <text:list-style style:name="id1-3-2-2-10-3-2-3-4">
      <text:list-level-style-bullet text:bullet-char="•" text:level="1">
        <style:list-level-properties text:min-label-width="10mm"/>
      </text:list-level-style-bullet>
    </text:list-style>
    <text:list-style style:name="id1-3-2-2-10-3-3-4">
      <text:list-level-style-bullet text:bullet-char="•" text:level="1">
        <style:list-level-properties text:min-label-width="10mm"/>
      </text:list-level-style-bullet>
    </text:list-style>
    <text:list-style style:name="id1-3-2-2-10-3-3-4-1">
      <text:list-level-style-bullet text:bullet-char="•" text:level="1">
        <style:list-level-properties text:min-label-width="10mm"/>
      </text:list-level-style-bullet>
    </text:list-style>
    <text:list-style style:name="id1-3-2-2-10-3-3-4-2">
      <text:list-level-style-bullet text:bullet-char="•" text:level="1">
        <style:list-level-properties text:min-label-width="10mm"/>
      </text:list-level-style-bullet>
    </text:list-style>
    <text:list-style style:name="id1-3-2-2-10-3-3-4-3">
      <text:list-level-style-bullet text:bullet-char="•" text:level="1">
        <style:list-level-properties text:min-label-width="10mm"/>
      </text:list-level-style-bullet>
    </text:list-style>
    <text:list-style style:name="id1-3-2-2-10-3-3-4-4">
      <text:list-level-style-bullet text:bullet-char="•" text:level="1">
        <style:list-level-properties text:min-label-width="10mm"/>
      </text:list-level-style-bullet>
    </text:list-style>
    <text:list-style style:name="id1-3-2-2-10-3-3-4-5">
      <text:list-level-style-bullet text:bullet-char="•" text:level="1">
        <style:list-level-properties text:min-label-width="10mm"/>
      </text:list-level-style-bullet>
    </text:list-style>
    <text:list-style style:name="id1-3-2-2-10-3-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6-3-1-3">
      <text:list-level-style-bullet text:bullet-char="•" text:level="1">
        <style:list-level-properties text:min-label-width="10mm"/>
      </text:list-level-style-bullet>
    </text:list-style>
    <text:list-style style:name="id1-3-2-2-10-3-6-3-1-3-1">
      <text:list-level-style-bullet text:bullet-char="•" text:level="1">
        <style:list-level-properties text:min-label-width="10mm"/>
      </text:list-level-style-bullet>
    </text:list-style>
    <text:list-style style:name="id1-3-2-2-10-3-6-3-1-3-2">
      <text:list-level-style-bullet text:bullet-char="•" text:level="1">
        <style:list-level-properties text:min-label-width="10mm"/>
      </text:list-level-style-bullet>
    </text:list-style>
    <text:list-style style:name="id1-3-2-2-10-3-6-3-1-3-3">
      <text:list-level-style-bullet text:bullet-char="•" text:level="1">
        <style:list-level-properties text:min-label-width="10mm"/>
      </text:list-level-style-bullet>
    </text:list-style>
    <text:list-style style:name="id1-3-2-2-10-3-6-3-1-3-4">
      <text:list-level-style-bullet text:bullet-char="•" text:level="1">
        <style:list-level-properties text:min-label-width="10mm"/>
      </text:list-level-style-bullet>
    </text:list-style>
    <text:list-style style:name="id1-3-2-2-10-3-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3-4">
      <text:list-level-style-bullet text:bullet-char="•" text:level="1">
        <style:list-level-properties text:min-label-width="10mm"/>
      </text:list-level-style-bullet>
    </text:list-style>
    <text:list-style style:name="id1-3-2-2-10-4-3-4-1">
      <text:list-level-style-bullet text:bullet-char="•" text:level="1">
        <style:list-level-properties text:min-label-width="10mm"/>
      </text:list-level-style-bullet>
    </text:list-style>
    <text:list-style style:name="id1-3-2-2-10-4-3-14">
      <text:list-level-style-bullet text:bullet-char="•" text:level="1">
        <style:list-level-properties text:min-label-width="10mm"/>
      </text:list-level-style-bullet>
    </text:list-style>
    <text:list-style style:name="id1-3-2-2-10-4-3-14-1">
      <text:list-level-style-bullet text:bullet-char="•" text:level="1">
        <style:list-level-properties text:min-label-width="10mm"/>
      </text:list-level-style-bullet>
    </text:list-style>
    <text:list-style style:name="id1-3-2-2-10-4-4-3">
      <text:list-level-style-bullet text:bullet-char="•" text:level="1">
        <style:list-level-properties text:min-label-width="10mm"/>
      </text:list-level-style-bullet>
    </text:list-style>
    <text:list-style style:name="id1-3-2-2-10-4-4-3-1">
      <text:list-level-style-bullet text:bullet-char="•" text:level="1">
        <style:list-level-properties text:min-label-width="10mm"/>
      </text:list-level-style-bullet>
    </text:list-style>
    <text:list-style style:name="id1-3-2-2-10-4-4-3-2">
      <text:list-level-style-bullet text:bullet-char="•" text:level="1">
        <style:list-level-properties text:min-label-width="10mm"/>
      </text:list-level-style-bullet>
    </text:list-style>
    <text:list-style style:name="id1-3-2-2-10-4-4-3-3">
      <text:list-level-style-bullet text:bullet-char="•" text:level="1">
        <style:list-level-properties text:min-label-width="10mm"/>
      </text:list-level-style-bullet>
    </text:list-style>
    <text:list-style style:name="id1-3-2-2-10-5-3-7">
      <text:list-level-style-bullet text:bullet-char="•" text:level="1">
        <style:list-level-properties text:min-label-width="10mm"/>
      </text:list-level-style-bullet>
    </text:list-style>
    <text:list-style style:name="id1-3-2-2-10-5-3-7-1">
      <text:list-level-style-bullet text:bullet-char="•" text:level="1">
        <style:list-level-properties text:min-label-width="10mm"/>
      </text:list-level-style-bullet>
    </text:list-style>
    <text:list-style style:name="id1-3-2-2-10-5-3-7-2">
      <text:list-level-style-bullet text:bullet-char="•" text:level="1">
        <style:list-level-properties text:min-label-width="10mm"/>
      </text:list-level-style-bullet>
    </text:list-style>
    <text:list-style style:name="id1-3-2-2-10-5-3-11">
      <text:list-level-style-bullet text:bullet-char="•" text:level="1">
        <style:list-level-properties text:min-label-width="10mm"/>
      </text:list-level-style-bullet>
    </text:list-style>
    <text:list-style style:name="id1-3-2-2-10-5-3-11-1">
      <text:list-level-style-bullet text:bullet-char="•" text:level="1">
        <style:list-level-properties text:min-label-width="10mm"/>
      </text:list-level-style-bullet>
    </text:list-style>
    <text:list-style style:name="id1-3-2-2-10-5-3-11-2">
      <text:list-level-style-bullet text:bullet-char="•" text:level="1">
        <style:list-level-properties text:min-label-width="10mm"/>
      </text:list-level-style-bullet>
    </text:list-style>
    <style:style style:family="table-column" style:parent-style-name="colspec" style:name="id1-3-2-2-10-5-7-8-1-1">
      <style:table-column-properties/>
    </style:style>
    <style:style style:family="table-column" style:parent-style-name="colspec" style:name="id1-3-2-2-10-5-7-8-1-2">
      <style:table-column-properties/>
    </style:style>
    <style:style style:family="table-column" style:parent-style-name="colspec" style:name="id1-3-2-2-10-5-7-8-1-3">
      <style:table-column-properties/>
    </style:style>
    <style:style style:family="table-column" style:parent-style-name="colspec" style:name="id1-3-2-2-10-5-7-8-1-4">
      <style:table-column-properties/>
    </style:style>
    <style:style style:family="table-column" style:parent-style-name="colspec" style:name="id1-3-2-2-11-3-2-2-1-1">
      <style:table-column-properties/>
    </style:style>
    <style:style style:family="table-column" style:parent-style-name="colspec" style:name="id1-3-2-2-11-3-2-2-1-2">
      <style:table-column-properties/>
    </style:style>
    <style:style style:family="table-column" style:parent-style-name="colspec" style:name="id1-3-2-2-11-3-3-2-1-1">
      <style:table-column-properties/>
    </style:style>
    <style:style style:family="table-column" style:parent-style-name="colspec" style:name="id1-3-2-2-11-3-3-2-1-2">
      <style:table-column-properties/>
    </style:style>
    <style:style style:family="table-column" style:parent-style-name="colspec" style:name="id1-3-2-2-11-3-4-2-1-1">
      <style:table-column-properties/>
    </style:style>
    <style:style style:family="table-column" style:parent-style-name="colspec" style:name="id1-3-2-2-11-3-4-2-1-2">
      <style:table-column-properties/>
    </style:style>
    <style:style style:family="table-column" style:parent-style-name="colspec" style:name="id1-3-2-2-11-4-2-2-1-1">
      <style:table-column-properties/>
    </style:style>
    <style:style style:family="table-column" style:parent-style-name="colspec" style:name="id1-3-2-2-11-4-2-2-1-2">
      <style:table-column-properties/>
    </style:style>
    <style:style style:family="table-column" style:parent-style-name="colspec" style:name="id1-3-2-2-11-5-2-2-1-1">
      <style:table-column-properties/>
    </style:style>
    <style:style style:family="table-column" style:parent-style-name="colspec" style:name="id1-3-2-2-11-5-2-2-1-2">
      <style:table-column-properties/>
    </style:style>
    <style:style style:family="table-column" style:parent-style-name="colspec" style:name="id1-3-2-2-11-5-3-2-1-1">
      <style:table-column-properties/>
    </style:style>
    <style:style style:family="table-column" style:parent-style-name="colspec" style:name="id1-3-2-2-11-5-3-2-1-2">
      <style:table-column-properties/>
    </style:style>
    <style:style style:family="table-column" style:parent-style-name="colspec" style:name="id1-3-2-2-11-5-4-2-1-1">
      <style:table-column-properties/>
    </style:style>
    <style:style style:family="table-column" style:parent-style-name="colspec" style:name="id1-3-2-2-11-5-4-2-1-2">
      <style:table-column-properties/>
    </style:style>
    <style:style style:family="table-column" style:parent-style-name="colspec" style:name="id1-3-2-4-5-1-1">
      <style:table-column-properties/>
    </style:style>
    <style:style style:family="table-column" style:parent-style-name="colspec" style:name="id1-3-2-4-5-1-2">
      <style:table-column-properties/>
    </style:style>
    <style:style style:family="table-column" style:parent-style-name="colspec" style:name="id1-3-2-4-5-1-3">
      <style:table-column-properties/>
    </style:style>
    <style:style style:family="table-column" style:parent-style-name="colspec" style:name="id1-3-2-4-5-1-4">
      <style:table-column-properties/>
    </style:style>
    <style:style style:family="table-column" style:parent-style-name="colspec" style:name="id1-3-2-4-5-1-5">
      <style:table-column-properties/>
    </style:style>
    <style:style style:family="table-column" style:parent-style-name="colspec" style:name="id1-3-2-4-71-1-1">
      <style:table-column-properties/>
    </style:style>
    <style:style style:family="table-column" style:parent-style-name="colspec" style:name="id1-3-2-4-71-1-2">
      <style:table-column-properties/>
    </style:style>
    <style:style style:family="table-column" style:parent-style-name="colspec" style:name="id1-3-2-4-71-1-3">
      <style:table-column-properties/>
    </style:style>
    <style:style style:family="table-column" style:parent-style-name="colspec" style:name="id1-3-2-4-71-1-4">
      <style:table-column-properties/>
    </style:style>
    <style:style style:family="table-column" style:parent-style-name="colspec" style:name="id1-3-2-4-71-1-5">
      <style:table-column-properties/>
    </style:style>
    <style:style style:family="table-column" style:parent-style-name="colspec" style:name="id1-3-2-4-71-1-6">
      <style:table-column-properties/>
    </style:style>
    <style:style style:family="table-column" style:parent-style-name="colspec" style:name="id1-3-2-4-75-1-1">
      <style:table-column-properties/>
    </style:style>
    <style:style style:family="table-column" style:parent-style-name="colspec" style:name="id1-3-2-4-75-1-2">
      <style:table-column-properties/>
    </style:style>
    <style:style style:family="table-column" style:parent-style-name="colspec" style:name="id1-3-2-4-79-1-1">
      <style:table-column-properties/>
    </style:style>
    <style:style style:family="table-column" style:parent-style-name="colspec" style:name="id1-3-2-4-79-1-2">
      <style:table-column-properties/>
    </style:style>
    <style:style style:family="table-column" style:parent-style-name="colspec" style:name="id1-3-2-4-79-1-3">
      <style:table-column-properties/>
    </style:style>
    <style:style style:family="table-column" style:parent-style-name="colspec" style:name="id1-3-2-4-83-1-1">
      <style:table-column-properties/>
    </style:style>
    <style:style style:family="table-column" style:parent-style-name="colspec" style:name="id1-3-2-4-83-1-2">
      <style:table-column-properties/>
    </style:style>
    <style:style style:family="table-column" style:parent-style-name="colspec" style:name="id1-3-2-4-83-1-3">
      <style:table-column-properties/>
    </style:style>
    <style:style style:family="table-column" style:parent-style-name="colspec" style:name="id1-3-2-4-83-1-4">
      <style:table-column-properties/>
    </style:style>
    <style:style style:family="table-column" style:parent-style-name="colspec" style:name="id1-3-2-4-83-1-5">
      <style:table-column-properties/>
    </style:style>
    <style:style style:family="table-column" style:parent-style-name="colspec" style:name="id1-3-2-4-83-1-6">
      <style:table-column-properties/>
    </style:style>
  </office:automatic-styles>
  <office:body>
    <office:text>
      <text:p text:style-name="new_page_staatscourant"/>
      <text:p text:style-name="single-kop-titel">Uitvoerings- en Handhavingsstrategie 2026.1</text:p>
      <text:section text:name="regeling_id1-3-2" text:style-name="regeling">
        <text:section text:name="aanhef_id1-3-2-1" text:style-name="aanhef">
          <text:section text:name="preambule_id1-3-2-1-1" text:style-name="preambule">
            <text:p text:style-name="al">Het college besluit:</text:p>
            <text:p text:style-name="al"/>
            <text:list text:style-name="id1-3-2-1-1-3">
              <text:list-item text:style-override="id1-3-2-1-1-3-1">
                <text:number>1.</text:number>
                <text:p text:style-name="al">De Uitvoerings- en Handhavingsstrategie 2026.1 vast te stellen.</text:p>
              </text:list-item>
            </text:list>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text:p>
              <text:p text:style-name="al">Hierbij wordt de Uitvoering- en Handhavingsstrategie (hierna: U&amp;H-strategie) 2026 gepresenteerd. In deze U&amp;H-strategie is beschreven hoe de gemeente De Ronde Venen omgaat met de uitvoering- (vergunningen) en handhavingstaken (toezicht en handhaving). Voorheen werd dit ook wel het VTH-beleid genoemd maar dit is met de introductie van de Omgevingswet (hierna; Ow) veranderd in de Uitvoering- en Handhavingsstrategie. </text:p>
              <text:p text:style-name="al"/>
              <text:p text:style-name="al">Deze U&amp;H-strategie vervangt het huidige beleid dat vastligt in <text:span text:style-name="nadrukcur">het Gemeente De Ronde Venen VTH-Beleidsplan 2023-2026.</text:span> In deze U&amp;H-strategie worden de essenties van de landelijke, regionale en gemeentelijke beleidsdoelen gebundeld die betrekking hebben op de fysieke leefomgeving. Vanuit deze beleidsdoelen en vanuit een uitgevoerde omgevingsanalyse komen concrete uitvoering- en handhavingsdoelen die zijn weerslag vinden in de vergunningverlening, toezicht en handhavingswerkzaamheden binnen gemeente De Ronde Venen.</text:p>
              <text:p text:style-name="al"/>
            </text:section>
            <text:section text:name="paragraaf_id1-3-2-2-1-3" text:style-name="paragraaf">
              <text:p text:style-name="paragraaf_kop"><text:span text:style-name="label"/> <text:span text:style-name="nr">1.1</text:span> Waarom een U&amp;H-strategie?</text:p>
              <text:section text:name="structuurtekst_id1-3-2-2-1-3-2" text:style-name="structuurtekst">
                <text:p text:style-name="al">De overheid is verantwoordelijk voor het correct uitvoeren van taken op het gebied van vergunningverlening, toezicht en handhaving (VTH-taken). Onder de Ow worden deze taken aangeduid als U&amp;H-taken (met U&amp;H-taken en VTH-taken wordt hetzelfde bedoeld). In relatie tot inwoners en bedrijven zijn dit belangrijke instrumenten. Initiatiefnemers willen graag hun initiatieven en ideeën kunnen realiseren, terwijl omwonenden en andere belanghebbende willen dat hun belangen worden beschermd. Middels deze U&amp;H-strategie wil de gemeente zorgen voor transparantie, overzichtelijkheid, duidelijkheid en samenhang in de keuzes die op de gebieden van VTH gemaakt worden.</text:p>
                <text:p text:style-name="al"/>
                <text:p text:style-name="al">Daarnaast ligt er een wettelijke basis in het Omgevingsbesluit (Ob) en Ow voor het opstellen van de U&amp;H-strategie.</text:p>
              </text:section>
              <text:section text:name="artikel_id1-3-2-2-1-3-3" text:style-name="artikel">
                <text:p text:style-name="artikel_kop_titel"><text:span text:style-name="artikel_kop_label"/> <text:span text:style-name="artikel_kop_nr">1.1.1</text:span> Waarom versneld een nieuwe U&amp;H-strategie?</text:p>
                <text:p text:style-name="al">In de beleidsperiode 2023-2024 heeft Interbestuurlijk Toezicht (hierna: IBT) van de provincie Utrecht het beleid en het hierop gebaseerde jaarlijkse uitvoeringsprogramma en evaluatierapportage als ‘voldoet niet’ beoordeeld. </text:p>
                <text:p text:style-name="al"/>
                <text:p text:style-name="al">Op basis van deze beoordeling is eind 2024 een verbeterplan opgesteld. Dit verbeterplan beschrijft gedetailleerd de acties die zijn uitgevoerd gedurende 2025. Het richt zich vooral op het inrichten van processen, het opstellen van uitvoerings- en handhavingsdoelen, samenwerking met partners en de borging van de uitvoerings- en handhavingstaken binnen de organisatie. </text:p>
                <text:p text:style-name="al"/>
                <text:p text:style-name="al">Bovenstaande ontwikkeling maakt het opstellen van een nieuwe U&amp;H-strategie noodzakelijk. </text:p>
                <text:p text:style-name="al"/>
              </text:section>
            </text:section>
            <text:section text:name="paragraaf_id1-3-2-2-1-4" text:style-name="paragraaf">
              <text:p text:style-name="paragraaf_kop"><text:span text:style-name="label"/> <text:span text:style-name="nr">1.2</text:span> Over welke taken gaat deze U&amp;H-strategie</text:p>
              <text:section text:name="structuurtekst_id1-3-2-2-1-4-2" text:style-name="structuurtekst">
                <text:p text:style-name="al">Deze U&amp;H-strategie heeft betrekking op de wettelijke U&amp;H-taken die een relatie hebben met het omgevingsrecht. Het gaat om taken waar een vergunningen-, toezicht- en/of handhavingscomponent aan zit. Deze taken worden uitgevoerd door de gemeente en de gemeenschappelijke regelingen zoals de Omgevingsdienst Utrecht (ODU) en Veiligheidsregio Utrecht (VRU). Het beleid voor de uitvoering van de milieutaken is opgenomen in de vastgestelde regionale uniforme U&amp;H-strategie: <text:span text:style-name="nadrukcur">Beleidsregel Uitvoering-en handhavingstrategie overgedragen milieutaken Regio Utrecht.</text:span> De werkzaamheden die de ODU en de VRU in naam van de gemeente uitvoeren worden jaarlijks na afstemming in een jaarplan opgesteld. </text:p>
                <text:p text:style-name="al"/>
              </text:section>
            </text:section>
            <text:section text:name="paragraaf_id1-3-2-2-1-5" text:style-name="paragraaf">
              <text:p text:style-name="paragraaf_kop"><text:span text:style-name="label"/> <text:span text:style-name="nr">1.3</text:span> BIG-8-Cyclus</text:p>
              <text:section text:name="structuurtekst_id1-3-2-2-1-5-2" text:style-name="structuurtekst">
                <text:p text:style-name="al">Deze U&amp;H-strategie volgt de systematiek van de proces- en kwaliteitscriteria uit het Ob en is uitgewerkt in de BIG-8-Cyclus (figuur 1). De verschillende stappen in de cyclus vormen samen de U&amp;H-strategie, uitvoeringsprogramma en het daarop gebaseerde evaluatierapportage. Ook geven de stappen richting aan de systematiek van doorwerking en evaluatie. </text:p>
                <text:p text:style-name="al">
                <draw:frame><draw:text-box><text:section text:name="plaatje_id1-3-2-2-1-5-2-2-1" text:style-name="plaatje">
                  <text:p text:style-name="illustratie_id1-3-2-2-1-5-2-2-1-1"><draw:frame draw:style-name="illustratie_id1-3-2-2-1-5-2-2-1-1" text:anchor-type="paragraph" svg:width="100mm" svg:height="93.9mm"><draw:image xlink:href="Pictures/Afbeelding3i939f4dbb-6097-4155-b3b8-b71821d14610.png" xlink:type="simple"/></draw:frame></text:p>
                </text:section></draw:text-box></draw:frame>
              </text:p>
                <text:p text:style-name="al">
                <text:span text:style-name="nadrukcur">Figuur 1 Big-8-Cyclus</text:span>
              </text:p>
                <text:p text:style-name="al"/>
              </text:section>
            </text:section>
            <text:section text:name="paragraaf_id1-3-2-2-1-6" text:style-name="paragraaf">
              <text:p text:style-name="paragraaf_kop"><text:span text:style-name="label"/> <text:span text:style-name="nr">1.4</text:span> Leeswijzer</text:p>
              <text:section text:name="structuurtekst_id1-3-2-2-1-6-2" text:style-name="structuurtekst">
                <text:p text:style-name="al">Deze Uitvoerings- en Handhavingsstrategie vormt samen met het <text:span text:style-name="nadrukcur">Projectplan Bedrijventerrein Mijdrecht 2026, Projectplan Buitenborgh 2026</text:span> en <text:span text:style-name="nadrukcur">Projectplan Buitengebied-West 2026</text:span> het strategische kader binnen de kwaliteits- en procescriteria. Voor het project <text:span text:style-name="nadrukcur">Vinkeveense Plassen</text:span> wordt een afzonderlijke Uitvoerings- en Handhavingsstrategie opgesteld.</text:p>
                <text:p text:style-name="al"/>
                <text:p text:style-name="al">De volgende onderdelen worden in deze strategie beschreven:</text:p>
                <text:p text:style-name="al">Hoofdstuk 2 omschrijft de missie en visie, die als rode draad dienen binnen de uitvoerings- en handhavingstaken.</text:p>
                <text:p text:style-name="al">Hoofdstuk 3 bevat de aandachtsgebieden op basis van de omgevingsanalyse.</text:p>
                <text:p text:style-name="al">Hoofdstuk 4 geeft de prioriteitenlijst voor de verschillende risico’s in de uitvoering van de VTH-taken.</text:p>
                <text:p text:style-name="al">Hoofdstuk 5 beschrijft de doelstellingen op basis van de prioriteiten, evenals de uitgevoerde evaluatierapportage.</text:p>
                <text:p text:style-name="al">Hoofdstuk 6 bevat de verschillende uitvoeringsstrategieën voor de uitvoering van de VTH-taken.</text:p>
                <text:p text:style-name="al">Hoofdstuk 7 geeft een overzicht van de geborgde middelen en capaciteit voor de uitvoering van de VTH-taken.</text:p>
                <text:p text:style-name="al">Hoofdstuk 8 beschrijft hoe het strategische en programmatische kader wordt gemonitord.</text:p>
                <text:p text:style-name="al">Hoofdstuk 9 bevat een gedetailleerde beschrijving van de verschillende uitvoeringsstrategieën zoals opgenomen in hoofdstuk 6.</text:p>
                <text:p text:style-name="al">Hoofdstuk 10 beschrijft de werkwijzen die worden gehanteerd voor de uitvoering en borging van de VTH-taken.</text:p>
                <text:p text:style-name="al">Hoofdstuk 11 bevat de werkprocessen zoals vastgelegd in het VTH-zaaksysteem.</text:p>
                <text:p text:style-name="al">Hoofdstuk 12 bevat de slotbepaling.</text:p>
                <text:p text:style-name="al">Hoofdstuk 13 bevat de bijlagen.</text:p>
                <text:p text:style-name="al"/>
                <text:p text:style-name="al">De projectplannen bevatten een uitgewerkte aanleiding, werkwijze, aanpak, doelstellingen, capaciteitsraming en monitoring voor de prioriteiten die zijn aangemerkt als ‘zeer hoog’.</text:p>
              </text:section>
            </text:section>
            <text:p text:style-name="hoofdstuk_bottom"/>
          </text:section>
          <text:section text:name="hoofdstuk_id1-3-2-2-2" text:style-name="hoofdstuk">
            <text:p text:style-name="hoofdstuk_kop"><text:span text:style-name="label"/> <text:span text:style-name="nr">2.</text:span> Missie en visie </text:p>
            <text:section text:name="artikel_id1-3-2-2-2-2" text:style-name="artikel">
              <text:p text:style-name="artikel_kop_titel"><text:span text:style-name="artikel_kop_label"/> <text:span text:style-name="artikel_kop_nr"/> </text:p>
              <text:section text:name="table_id1-3-2-2-2-2-2" text:style-name="table">
                <text:p text:style-name="table_top"/>
                <table:table table:style-name="tgroup">
                  <table:table-column table:style-name="id1-3-2-2-2-2-2-1-1"/>
                  <table:table-row table:style-name="row">
                    <table:table-cell table:style-name="cell_frame_all" table:number-rows-spanned="1" table:number-columns-spanned="1">
                      <text:p text:style-name="table_al">
                        <text:span text:style-name="nadrukvet">Missie:</text:span>
                      </text:p>
                      <text:p text:style-name="table_al"/>
                      <text:p text:style-name="table_al">In de uitvoering van de U&amp;H-taken wordt volledig ingezet op de fysieke leefomgeving. Door middel van vergunningverlening, toezicht en handhaving wordt bijgedragen aan het creëren van een schone, veilige, gezonde, leefbare en duurzame (fysieke) leefomgeving.</text:p>
                    </table:table-cell>
                  </table:table-row>
                </table:table>
                <text:p text:style-name="table_bottom"/>
              </text:section>
              <text:p text:style-name="al"/>
              <text:section text:name="table_id1-3-2-2-2-2-4" text:style-name="table">
                <text:p text:style-name="table_top"/>
                <table:table table:style-name="tgroup">
                  <table:table-column table:style-name="id1-3-2-2-2-2-4-1-1"/>
                  <table:table-row table:style-name="row">
                    <table:table-cell table:style-name="cell_frame_all" table:number-rows-spanned="1" table:number-columns-spanned="1">
                      <text:p text:style-name="table_al">
                        <text:span text:style-name="nadrukvet">Visie:</text:span>
                      </text:p>
                      <text:p text:style-name="table_al"/>
                      <text:p text:style-name="table_al">Er wordt gestreefd naar een harmonieuze en veerkrachtige fysieke leefomgeving, waarin ruimte is voor groei, innovatie en samenwerking. Door te werken vanuit een integrale en risico- en oplossingsgerichte aanpak wordt bijgedragen aan een toekomstbestendige ontwikkeling van de gemeente. Initiatieven worden beoordeeld op hun mogelijkheden en kansen, met een zorgvuldige afweging van belangen. Proactief handelen, participatie van inwoners en duurzame oplossingen staan centraal bij het creëren van een leefomgeving die schoon, veilig, gezond en leefbaar is.</text:p>
                    </table:table-cell>
                  </table:table-row>
                </table:table>
                <text:p text:style-name="table_bottom"/>
              </text:section>
            </text:section>
            <text:p text:style-name="hoofdstuk_bottom"/>
          </text:section>
          <text:section text:name="hoofdstuk_id1-3-2-2-3" text:style-name="hoofdstuk">
            <text:p text:style-name="hoofdstuk_kop"><text:span text:style-name="label"/> <text:span text:style-name="nr">3.</text:span> Omgevingsanalyse</text:p>
            <text:section text:name="artikel_id1-3-2-2-3-2" text:style-name="artikel">
              <text:p text:style-name="artikel_kop_titel"><text:span text:style-name="artikel_kop_label"/> <text:span text:style-name="artikel_kop_nr"/> </text:p>
              <text:p text:style-name="al">De omgevingsanalyse is gebruikt om een beeld te krijgen van de risico’s en problemen binnen het grondgebied van De Ronde Venen. Op basis van deze informatie kunnen gerichtere keuzes gemaakt worden voor de inzet van de VTH-taken. De volgende gebieden zijn hierin aangewezen als aandachtsgebieden. </text:p>
              <text:p text:style-name="al"/>
              <text:list text:style-name="id1-3-2-2-3-2-4">
                <text:list-item text:style-override="id1-3-2-2-3-2-4-1">
                  <text:number>•</text:number>
                  <text:p text:style-name="al">Plassengebied</text:p>
                </text:list-item>
                <text:list-item text:style-override="id1-3-2-2-3-2-4-2">
                  <text:number>•</text:number>
                  <text:p text:style-name="al">Buitenborgh</text:p>
                </text:list-item>
                <text:list-item text:style-override="id1-3-2-2-3-2-4-3">
                  <text:number>•</text:number>
                  <text:p text:style-name="al">Bedrijventerrein-Mijdrecht</text:p>
                </text:list-item>
                <text:list-item text:style-override="id1-3-2-2-3-2-4-4">
                  <text:number>•</text:number>
                  <text:p text:style-name="al">Buitengebied-West</text:p>
                </text:list-item>
              </text:list>
            </text:section>
            <text:p text:style-name="hoofdstuk_bottom"/>
          </text:section>
          <text:section text:name="hoofdstuk_id1-3-2-2-4" text:style-name="hoofdstuk">
            <text:p text:style-name="hoofdstuk_kop"><text:span text:style-name="label"/> <text:span text:style-name="nr">4.</text:span> Prioritering</text:p>
            <text:section text:name="artikel_id1-3-2-2-4-2" text:style-name="artikel">
              <text:p text:style-name="artikel_kop_titel"><text:span text:style-name="artikel_kop_label"/> <text:span text:style-name="artikel_kop_nr"/> </text:p>
              <text:p text:style-name="al">De gemeente kan binnen de uitvoering van haar taken op basis van het omgevingsrecht bewuste keuzes maken voor de toewijzing van financiële en personele middelen. Niet alle VTH-taken vragen immers om eenzelfde mate van diepgang of intensiteit. Enerzijds draagt dit bij aan een doelmatige inzet van de beschikbare middelen. Anderzijds is het ook inhoudelijk verantwoord: een eenvoudige aanvraag voor bijvoorbeeld een dakkapel vraagt een andere aanpak dan een complexe aanvraag voor een nieuwbouwproject.</text:p>
              <text:p text:style-name="al"/>
              <text:p text:style-name="al">De prioriteiten worden toegekend op basis van de geïdentificeerde risico’s. Dit zijn de risico’s die impact hebben op de U&amp;H-werkzaamheden. </text:p>
              <text:p text:style-name="al"/>
              <text:p text:style-name="al">Bij de uitvoering van de uitvoerings- en handhavingstaken worden de volgende prioriteiten gehanteerd:</text:p>
              <text:p text:style-name="al"/>
              <text:section text:name="table_id1-3-2-2-4-2-8" text:style-name="table">
                <text:p text:style-name="table_top"/>
                <table:table table:style-name="tgroup">
                  <table:table-column table:style-name="id1-3-2-2-4-2-8-1-1"/>
                  <table:table-column table:style-name="id1-3-2-2-4-2-8-1-2"/>
                  <table:table-column table:style-name="id1-3-2-2-4-2-8-1-3"/>
                  <table:table-row table:style-name="row">
                    <table:table-cell table:style-name="cell_frame_all" table:number-rows-spanned="1" table:number-columns-spanned="2">
                      <text:p text:style-name="table_al">
                        <text:span text:style-name="nadrukvet">Illegale sloop met asbest</text:span>
                      </text:p>
                    </table:table-cell>
                    <table:table-cell table:style-name="cell_frame_all" table:number-rows-spanned="1" table:number-columns-spanned="1">
                      <text:p text:style-name="table_al">
                        <text:span text:style-name="nadrukvet">Hoog </text:span>
                      </text:p>
                    </table:table-cell>
                  </table:table-row>
                  <table:table-row table:style-name="row">
                    <table:table-cell table:style-name="cell_frame_all" table:number-rows-spanned="1" table:number-columns-spanned="2">
                      <text:p text:style-name="table_al">
                        <text:span text:style-name="nadrukvet">Activiteit bouwen - illegaal bouwen, gebouw</text:spa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Plassengebied</text:p>
                    </table:table-cell>
                    <table:table-cell table:style-name="cell_frame_all" table:number-rows-spanned="1" table:number-columns-spanned="1">
                      <text:p text:style-name="table_al">Zeer 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uitengebied-West</text:p>
                    </table:table-cell>
                    <table:table-cell table:style-name="cell_frame_all" table:number-rows-spanned="1" table:number-columns-spanned="1">
                      <text:p text:style-name="table_al">Zeer 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uitenborgh</text:p>
                    </table:table-cell>
                    <table:table-cell table:style-name="cell_frame_all" table:number-rows-spanned="1" table:number-columns-spanned="1">
                      <text:p text:style-name="table_al">Zeer 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fase</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Gerealiseerde bouw</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2">
                      <text:p text:style-name="table_al">
                        <text:span text:style-name="nadrukvet">Activiteit bouwen - illegale bouwwerken, geen gebouw</text:spa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Plassengebied</text:p>
                    </table:table-cell>
                    <table:table-cell table:style-name="cell_frame_all" table:number-rows-spanned="1" table:number-columns-spanned="1">
                      <text:p text:style-name="table_al">Zeer 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uitengebied-West</text:p>
                    </table:table-cell>
                    <table:table-cell table:style-name="cell_frame_all" table:number-rows-spanned="1" table:number-columns-spanned="1">
                      <text:p text:style-name="table_al">Zeer 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uitenborgh</text:p>
                    </table:table-cell>
                    <table:table-cell table:style-name="cell_frame_all" table:number-rows-spanned="1" table:number-columns-spanned="1">
                      <text:p text:style-name="table_al">Zeer 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fase</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Gerealiseerde bouw</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2">
                      <text:p text:style-name="table_al">
                        <text:span text:style-name="nadrukvet">Activiteit bouwen/gebruik - brandveilig gebruik</text:span>
                      </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2">
                      <text:p text:style-name="table_al">
                        <text:span text:style-name="nadrukvet">Illegale activiteiten met betrekking tot erfgoed</text:span>
                      </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2">
                      <text:p text:style-name="table_al">
                        <text:span text:style-name="nadrukvet">Activiteit - illegale sloop</text:span>
                      </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2">
                      <text:p text:style-name="table_al">
                        <text:span text:style-name="nadrukvet">Illegale aanleg van werken</text:spa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Ophogen van grond</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verig</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2">
                      <text:p text:style-name="table_al">
                        <text:span text:style-name="nadrukvet">Activiteit bouwen - illegale reclame</text:span>
                      </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2">
                      <text:p text:style-name="table_al">
                        <text:span text:style-name="nadrukvet">Illegaal gebruik van bouwwerken en gronden (strijd omgevingsplan)</text:spa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Plassengebied</text:p>
                    </table:table-cell>
                    <table:table-cell table:style-name="cell_frame_all" table:number-rows-spanned="1" table:number-columns-spanned="1">
                      <text:p text:style-name="table_al">Zeer 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uitengebied-West</text:p>
                    </table:table-cell>
                    <table:table-cell table:style-name="cell_frame_all" table:number-rows-spanned="1" table:number-columns-spanned="1">
                      <text:p text:style-name="table_al">Zeer 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uitenborgh</text:p>
                    </table:table-cell>
                    <table:table-cell table:style-name="cell_frame_all" table:number-rows-spanned="1" table:number-columns-spanned="1">
                      <text:p text:style-name="table_al">Zeer 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edrijventerrein Mijdrecht</text:p>
                    </table:table-cell>
                    <table:table-cell table:style-name="cell_frame_all" table:number-rows-spanned="1" table:number-columns-spanned="1">
                      <text:p text:style-name="table_al">Zeer 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verig</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2">
                      <text:p text:style-name="table_al">
                        <text:span text:style-name="nadrukvet">Activiteit bouwen - illegaal bouwen, gebouw (klein bouwwerk in de voortuin)</text:span>
                      </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2">
                      <text:p text:style-name="table_al">
                        <text:span text:style-name="nadrukvet">Activiteit bouwen - vergunningsvrije bouwwerken</text:span>
                      </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2">
                      <text:p text:style-name="table_al">
                        <text:span text:style-name="nadrukvet">Constructieve veiligheid</text:span>
                      </text:p>
                    </table:table-cell>
                    <table:table-cell table:style-name="cell_frame_all" table:number-rows-spanned="1" table:number-columns-spanned="1"/>
                  </table:table-row>
                  <table:table-row table:style-name="row">
                    <table:table-cell table:style-name="cell_frame_all" table:number-rows-spanned="7" table:number-columns-spanned="1">
                      <text:p text:style-name="table_al">Wonen Publiek Bedrijf</text:p>
                    </table:table-cell>
                    <table:table-cell table:style-name="cell_frame_all" table:number-rows-spanned="1" table:number-columns-spanned="1">
                      <text:p text:style-name="table_al">Kwaliteitsborging voor het bouwen (Wkb)</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Cat. I dakkapel</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Cat. II &lt;€100.000 (eenvoudig)</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Cat. III &lt;€100.000 (complex)</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Cat. IV €100.000 - 250.000</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Cat. V €250.000 - 1.000.000</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Cat. VI &gt;€1.000.000</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2">
                      <text:p text:style-name="table_al">
                        <text:span text:style-name="nadrukvet">Voorwaardelijke verplichtingen bestemmingsplannen (omgevingsplan) </text:spa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Sloop van (bedrijfs)gebouwen</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Landschappelijke inpassing</text:p>
                    </table:table-cell>
                    <table:table-cell table:style-name="cell_frame_all" table:number-rows-spanned="1" table:number-columns-spanned="1">
                      <text:p text:style-name="table_al">Laag</text:p>
                    </table:table-cell>
                  </table:table-row>
                </table:table>
                <text:p text:style-name="table_bottom"/>
              </text:section>
              <text:p text:style-name="al"/>
            </text:section>
            <text:p text:style-name="hoofdstuk_bottom"/>
          </text:section>
          <text:section text:name="hoofdstuk_id1-3-2-2-5" text:style-name="hoofdstuk">
            <text:p text:style-name="hoofdstuk_kop"><text:span text:style-name="label"/> <text:span text:style-name="nr">5.</text:span> Doelstellingen</text:p>
            <text:section text:name="artikel_id1-3-2-2-5-2" text:style-name="artikel">
              <text:p text:style-name="artikel_kop_titel"><text:span text:style-name="artikel_kop_label"/> <text:span text:style-name="artikel_kop_nr"/> </text:p>
              <text:p text:style-name="al">Voor de prioriteiten die als ‘zeer hoog’ zijn aangemerkt, zal in de komende periode een projectmatige aanpak worden gehanteerd.</text:p>
              <text:p text:style-name="al"/>
              <text:p text:style-name="al">Op basis van de in hoofdstuk 4 benoemde prioriteiten zijn onderstaande doelstellingen opgesteld. Deze doelstellingen zullen jaarlijks worden uitgewerkt in een uitvoeringsprogramma en worden geëvalueerd in een evaluatierapportage. De Ronde Venen wilt met deze doelstellingen bijdragen aan de doelstelling uit de Ow: </text:p>
              <text:p text:style-name="al"/>
              <text:p text:style-name="al">“Bereiken en in stand houden van een veilige en gezonde fysieke leefomgeving en een goede omgevingskwaliteit en het doelmatig beheren, gebruiken en ontwikkelen van de fysieke leefomgeving”.</text:p>
              <text:p text:style-name="al"/>
              <text:p text:style-name="al">
              <text:span text:style-name="nadrukvet">Buitenborgh</text:span>
            </text:p>
              <text:p text:style-name="al">Vanaf 2027 zijn jaarlijks ten minste drie percelen met geconstateerde excessen aan illegale bouwwerken in overeenstemming gebracht met het geldende bestemmingsplan.</text:p>
              <text:p text:style-name="al"/>
              <text:p text:style-name="al">De jaarlijkse doelstellingen zijn uitgewerkt in het projectplan Buitenborgh.</text:p>
              <text:p text:style-name="al"/>
              <text:p text:style-name="al">
              <text:span text:style-name="nadrukvet">Buitengebied-West</text:span>
            </text:p>
              <text:p text:style-name="al">Aan het eind van 2026 is onderstaand schema ingevuld en worden deze ervaringscijfers als input gebruikt voor de lange termijn doelstelling en capaciteitsraming.</text:p>
              <text:p text:style-name="al"/>
              <text:section text:name="table_id1-3-2-2-5-2-16" text:style-name="table">
                <text:p text:style-name="table_top"/>
                <table:table table:style-name="tgroup">
                  <table:table-column table:style-name="id1-3-2-2-5-2-16-1-1"/>
                  <table:table-column table:style-name="id1-3-2-2-5-2-16-1-2"/>
                  <table:table-column table:style-name="id1-3-2-2-5-2-16-1-3"/>
                  <table:table-column table:style-name="id1-3-2-2-5-2-16-1-4"/>
                  <table:table-column table:style-name="id1-3-2-2-5-2-16-1-5"/>
                  <table:table-row table:style-name="row">
                    <table:table-cell table:style-name="cell_frame_all" table:number-rows-spanned="1" table:number-columns-spanned="1">
                      <text:p text:style-name="table_al">
                        <text:span text:style-name="nadrukvet">Aantal dossiers die proces A hebben doorlopen.</text:span>
                      </text:p>
                    </table:table-cell>
                    <table:table-cell table:style-name="cell_frame_all" table:number-rows-spanned="1" table:number-columns-spanned="2">
                      <text:p text:style-name="table_al">
                        <text:span text:style-name="nadrukvet">Aantal dossiers die zijn overgegaan naar proces C.</text:span>
                      </text:p>
                    </table:table-cell>
                    <table:table-cell table:style-name="cell_frame_all" table:number-rows-spanned="1" table:number-columns-spanned="2">
                      <text:p text:style-name="table_al">
                        <text:span text:style-name="nadrukvet">Aantal dossiers die zijn overgegaan naar proces D.</text:span>
                      </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o.v. A</text:p>
                    </table:table-cell>
                    <table:table-cell table:style-name="cell_frame_all" table:number-rows-spanned="1" table:number-columns-spanned="1"/>
                    <table:table-cell table:style-name="cell_frame_all" table:number-rows-spanned="1" table:number-columns-spanned="1">
                      <text:p text:style-name="table_al">% t.o.v. A</text:p>
                    </table:table-cell>
                  </table:table-row>
                </table:table>
                <text:p text:style-name="table_bottom"/>
              </text:section>
              <text:p text:style-name="al">De jaarlijkse doelstellingen zijn uitgewerkt in het projectplan Buitengebied-West.</text:p>
              <text:p text:style-name="al"/>
              <text:p text:style-name="al">
              <text:span text:style-name="nadrukvet">Bedrijventerrein Mijdrecht</text:span>
            </text:p>
              <text:p text:style-name="al">In de periode 2026-2039 moet het aantal gevallen van onrechtmatige bewoning op het bedrijventerrein in Mijdrecht met 52 zijn afgenomen. </text:p>
              <text:p text:style-name="al"/>
              <text:p text:style-name="al">De jaarlijkse doelstellingen zijn uitgewerkt in het projectplan bedrijventerrein Mijdrecht.</text:p>
              <text:p text:style-name="al"/>
            </text:section>
            <text:section text:name="paragraaf_id1-3-2-2-5-3" text:style-name="paragraaf">
              <text:p text:style-name="paragraaf_kop"><text:span text:style-name="label"/> <text:span text:style-name="nr">5.1</text:span> Doelstellingen uit de evaluatierapportage</text:p>
              <text:section text:name="structuurtekst_id1-3-2-2-5-3-2" text:style-name="structuurtekst">
                <text:p text:style-name="al">In de evaluatierapportage 2025 staan een drietal aanbevelingen vermeld ter verbetering van de kwaliteits- en procescriteria. Dit zijn:</text:p>
                <text:p text:style-name="al"/>
                <text:list text:style-name="id1-3-2-2-5-3-2-3">
                  <text:list-item text:style-override="id1-3-2-2-5-3-2-3-1">
                    <text:number>1.</text:number>
                    <text:p text:style-name="al">Frequentie van outcome-gerichte evaluatie verlengen van 1 maand naar 4 maanden.</text:p>
                  </text:list-item>
                  <text:list-item text:style-override="id1-3-2-2-5-3-2-3-2">
                    <text:number>2.</text:number>
                    <text:p text:style-name="al">Voor de borging van betrouwbare data is het van belang dat;</text:p>
                    <text:list text:style-name="id1-3-2-2-5-3-2-3-2-3">
                      <text:list-item text:style-override="id1-3-2-2-5-3-2-3-2-3-1">
                        <text:number>a.</text:number>
                        <text:p text:style-name="al">Werkwijzen en processen worden verbeterd;</text:p>
                      </text:list-item>
                      <text:list-item text:style-override="id1-3-2-2-5-3-2-3-2-3-2">
                        <text:number>b.</text:number>
                        <text:p text:style-name="al">Het kunnen monitoren van invoerfouten;</text:p>
                      </text:list-item>
                      <text:list-item text:style-override="id1-3-2-2-5-3-2-3-2-3-3">
                        <text:number>c.</text:number>
                        <text:p text:style-name="al">Controle van de invoer beleggen bij een functie.</text:p>
                      </text:list-item>
                    </text:list>
                  </text:list-item>
                  <text:list-item text:style-override="id1-3-2-2-5-3-2-3-3">
                    <text:number>3.</text:number>
                    <text:p text:style-name="al">Het onderhouden van regionale contacten.</text:p>
                  </text:list-item>
                </text:list>
                <text:p text:style-name="al">Deze aanbevelingen zijn uitgewerkt in onderstaande doelstellingen.</text:p>
              </text:section>
              <text:section text:name="artikel_id1-3-2-2-5-3-3" text:style-name="artikel">
                <text:p text:style-name="artikel_kop_titel"><text:span text:style-name="artikel_kop_label"/> <text:span text:style-name="artikel_kop_nr">5.1.1</text:span> Frequentie van outcome-gerichte evaluatie</text:p>
                <text:p text:style-name="al">Binnen één maand na afloop van ieder kwartaal wordt een outcome-gerichte evaluatie uitgevoerd.</text:p>
                <text:p text:style-name="al"/>
                <text:p text:style-name="al">Deze evaluatie richt zich op:</text:p>
                <text:list text:style-name="id1-3-2-2-5-3-3-5">
                  <text:list-item text:style-override="id1-3-2-2-5-3-3-5-1">
                    <text:number>•</text:number>
                    <text:p text:style-name="al">bijzonderheden in het reguliere werk;</text:p>
                  </text:list-item>
                  <text:list-item text:style-override="id1-3-2-2-5-3-3-5-2">
                    <text:number>•</text:number>
                    <text:p text:style-name="al">het aantal ontvangen, lopende en afgehandelde zaken in het zaaksysteem;</text:p>
                  </text:list-item>
                  <text:list-item text:style-override="id1-3-2-2-5-3-3-5-3">
                    <text:number>•</text:number>
                    <text:p text:style-name="al">de voortgang van de projectplannen.</text:p>
                  </text:list-item>
                </text:list>
                <text:p text:style-name="al">De betrokken uitvoerders, rollen en tijdsinvesteringen zijn weergegeven in onderstaande tabel.</text:p>
                <text:p text:style-name="al"/>
                <text:section text:name="table_id1-3-2-2-5-3-3-8" text:style-name="table">
                  <text:p text:style-name="table_top"/>
                  <table:table table:style-name="tgroup">
                    <table:table-column table:style-name="id1-3-2-2-5-3-3-8-1-1"/>
                    <table:table-column table:style-name="id1-3-2-2-5-3-3-8-1-2"/>
                    <table:table-column table:style-name="id1-3-2-2-5-3-3-8-1-3"/>
                    <table:table-row table:style-name="row">
                      <table:table-cell table:style-name="cell_frame_all" table:number-rows-spanned="1" table:number-columns-spanned="1">
                        <text:p text:style-name="table_al">
                          <text:span text:style-name="nadrukvet">Uitvoerder</text:span>
                        </text:p>
                      </table:table-cell>
                      <table:table-cell table:style-name="cell_frame_all" table:number-rows-spanned="1" table:number-columns-spanned="1">
                        <text:p text:style-name="table_al">
                          <text:span text:style-name="nadrukvet">Rol</text:span>
                        </text:p>
                      </table:table-cell>
                      <table:table-cell table:style-name="cell_frame_all" table:number-rows-spanned="1" table:number-columns-spanned="1">
                        <text:p text:style-name="table_al">
                          <text:span text:style-name="nadrukvet">Tijdsinvestering</text:span>
                        </text:p>
                      </table:table-cell>
                    </table:table-row>
                    <table:table-row table:style-name="row">
                      <table:table-cell table:style-name="cell_frame_all" table:number-rows-spanned="1" table:number-columns-spanned="1">
                        <text:p text:style-name="table_al">
                          <text:span text:style-name="nadrukvet">VTH-beleidsadviseur</text:span>
                        </text:p>
                      </table:table-cell>
                      <table:table-cell table:style-name="cell_frame_all" table:number-rows-spanned="1" table:number-columns-spanned="1">
                        <text:p text:style-name="table_al">Coördinator rapportage</text:p>
                      </table:table-cell>
                      <table:table-cell table:style-name="cell_frame_all" table:number-rows-spanned="1" table:number-columns-spanned="1">
                        <text:p text:style-name="table_al">8 uur</text:p>
                      </table:table-cell>
                    </table:table-row>
                    <table:table-row table:style-name="row">
                      <table:table-cell table:style-name="cell_frame_all" table:number-rows-spanned="1" table:number-columns-spanned="1">
                        <text:p text:style-name="table_al">
                          <text:span text:style-name="nadrukvet">Cluster coördinatoren</text:span>
                        </text:p>
                      </table:table-cell>
                      <table:table-cell table:style-name="cell_frame_all" table:number-rows-spanned="1" table:number-columns-spanned="1">
                        <text:p text:style-name="table_al">Leveren van input</text:p>
                      </table:table-cell>
                      <table:table-cell table:style-name="cell_frame_all" table:number-rows-spanned="1" table:number-columns-spanned="1">
                        <text:p text:style-name="table_al">1 uur</text:p>
                      </table:table-cell>
                    </table:table-row>
                    <table:table-row table:style-name="row">
                      <table:table-cell table:style-name="cell_frame_all" table:number-rows-spanned="1" table:number-columns-spanned="1">
                        <text:p text:style-name="table_al">
                          <text:span text:style-name="nadrukvet">VTH-uitvoerders</text:span>
                        </text:p>
                      </table:table-cell>
                      <table:table-cell table:style-name="cell_frame_all" table:number-rows-spanned="1" table:number-columns-spanned="1">
                        <text:p text:style-name="table_al">Leveren van input</text:p>
                      </table:table-cell>
                      <table:table-cell table:style-name="cell_frame_all" table:number-rows-spanned="1" table:number-columns-spanned="1">
                        <text:p text:style-name="table_al">0.5 uur</text:p>
                      </table:table-cell>
                    </table:table-row>
                  </table:table>
                  <text:p text:style-name="table_bottom"/>
                </text:section>
                <text:p text:style-name="al">Deze weergave is per kwartaal</text:p>
              </text:section>
              <text:section text:name="artikel_id1-3-2-2-5-3-4" text:style-name="artikel">
                <text:p text:style-name="artikel_kop_titel"><text:span text:style-name="artikel_kop_label"/> <text:span text:style-name="artikel_kop_nr">5.1.2</text:span> Borging betrouwbare data</text:p>
                <text:p text:style-name="al">In 2026 wordt een systeem ingericht om de betrouwbaarheid van data te borgen. Op basis van de invoerfouten in 2026 worden discrepanties tussen processen en uitvoerbaarheid geanalyseerd. Deze analyse vindt plaats via een GAP-analyse, waarmee verbeterpunten voor werkwijzen en processen worden vastgesteld.</text:p>
                <text:p text:style-name="al">Daarnaast wordt een monitoringsysteem opgezet om invoerfouten tijdig te signaleren. Tot slot wordt een verantwoordelijke functie aangewezen voor de controle van datakwaliteit.</text:p>
                <text:p text:style-name="al"/>
                <text:section text:name="table_id1-3-2-2-5-3-4-5" text:style-name="table">
                  <text:p text:style-name="table_top"/>
                  <table:table table:style-name="tgroup">
                    <table:table-column table:style-name="id1-3-2-2-5-3-4-5-1-1"/>
                    <table:table-column table:style-name="id1-3-2-2-5-3-4-5-1-2"/>
                    <table:table-column table:style-name="id1-3-2-2-5-3-4-5-1-3"/>
                    <table:table-column table:style-name="id1-3-2-2-5-3-4-5-1-4"/>
                    <table:table-row table:style-name="row">
                      <table:table-cell table:style-name="cell_frame_all" table:number-rows-spanned="1" table:number-columns-spanned="4">
                        <text:p text:style-name="table_al">
                          <text:span text:style-name="nadrukvet">Q1</text:span>
                        </text:p>
                      </table:table-cell>
                    </table:table-row>
                    <table:table-row table:style-name="row">
                      <table:table-cell table:style-name="cell_frame_all" table:number-rows-spanned="1" table:number-columns-spanned="1">
                        <text:p text:style-name="table_al">
                          <text:span text:style-name="nadrukvet">Wat?</text:span>
                        </text:p>
                      </table:table-cell>
                      <table:table-cell table:style-name="cell_frame_all" table:number-rows-spanned="1" table:number-columns-spanned="1">
                        <text:p text:style-name="table_al">
                          <text:span text:style-name="nadrukvet">Uitvoerder</text:span>
                        </text:p>
                      </table:table-cell>
                      <table:table-cell table:style-name="cell_frame_all" table:number-rows-spanned="1" table:number-columns-spanned="1">
                        <text:p text:style-name="table_al">
                          <text:span text:style-name="nadrukvet">Tijdsinvestering</text:span>
                        </text:p>
                      </table:table-cell>
                      <table:table-cell table:style-name="cell_frame_all" table:number-rows-spanned="1" table:number-columns-spanned="1">
                        <text:p text:style-name="table_al">
                          <text:span text:style-name="nadrukvet">KPI</text:span>
                        </text:p>
                      </table:table-cell>
                    </table:table-row>
                    <table:table-row table:style-name="row">
                      <table:table-cell table:style-name="cell_frame_all" table:number-rows-spanned="2" table:number-columns-spanned="1">
                        <text:p text:style-name="table_al">Analyse van de invoerfouten</text:p>
                      </table:table-cell>
                      <table:table-cell table:style-name="cell_frame_all" table:number-rows-spanned="1" table:number-columns-spanned="1">
                        <text:p text:style-name="table_al">VTH-beleidsadviseur</text:p>
                      </table:table-cell>
                      <table:table-cell table:style-name="cell_frame_all" table:number-rows-spanned="1" table:number-columns-spanned="1">
                        <text:p text:style-name="table_al">8 Uur</text:p>
                      </table:table-cell>
                      <table:table-cell table:style-name="cell_frame_all" table:number-rows-spanned="2" table:number-columns-spanned="1">
                        <text:p text:style-name="table_al">Uitgevoerde analyse van 20% per zaaktype</text:p>
                      </table:table-cell>
                    </table:table-row>
                    <table:table-row table:style-name="row">
                      <table:table-cell table:style-name="cell_frame_all" table:number-rows-spanned="1" table:number-columns-spanned="1">
                        <text:p text:style-name="table_al">Cluster coördinator</text:p>
                      </table:table-cell>
                      <table:table-cell table:style-name="cell_frame_all" table:number-rows-spanned="1" table:number-columns-spanned="1">
                        <text:p text:style-name="table_al">8 Uur</text:p>
                      </table:table-cell>
                    </table:table-row>
                    <table:table-row table:style-name="row">
                      <table:table-cell table:style-name="cell_frame_all" table:number-rows-spanned="4" table:number-columns-spanned="1">
                        <text:p text:style-name="table_al">Interviews voor GAP-analyse</text:p>
                      </table:table-cell>
                      <table:table-cell table:style-name="cell_frame_all" table:number-rows-spanned="1" table:number-columns-spanned="1">
                        <text:p text:style-name="table_al">VTH-beleidsadviseur</text:p>
                      </table:table-cell>
                      <table:table-cell table:style-name="cell_frame_all" table:number-rows-spanned="1" table:number-columns-spanned="1">
                        <text:p text:style-name="table_al">8 Uur</text:p>
                      </table:table-cell>
                      <table:table-cell table:style-name="cell_frame_all" table:number-rows-spanned="4" table:number-columns-spanned="1">
                        <text:p text:style-name="table_al">5 uitgevoerde gesprekken Afgeronde GAP-analyse</text:p>
                      </table:table-cell>
                    </table:table-row>
                    <table:table-row table:style-name="row">
                      <table:table-cell table:style-name="cell_frame_all" table:number-rows-spanned="1" table:number-columns-spanned="1">
                        <text:p text:style-name="table_al">Cluster coördinator</text:p>
                      </table:table-cell>
                      <table:table-cell table:style-name="cell_frame_all" table:number-rows-spanned="1" table:number-columns-spanned="1">
                        <text:p text:style-name="table_al">8 Uur</text:p>
                      </table:table-cell>
                    </table:table-row>
                    <table:table-row table:style-name="row">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1 Uur</text:p>
                      </table:table-cell>
                    </table:table-row>
                    <table:table-row table:style-name="row">
                      <table:table-cell table:style-name="cell_frame_all" table:number-rows-spanned="1" table:number-columns-spanned="1">
                        <text:p text:style-name="table_al">Handhavingsjurist</text:p>
                      </table:table-cell>
                      <table:table-cell table:style-name="cell_frame_all" table:number-rows-spanned="1" table:number-columns-spanned="1">
                        <text:p text:style-name="table_al">1 Uur</text:p>
                      </table:table-cell>
                    </table:table-row>
                    <table:table-row table:style-name="row">
                      <table:table-cell table:style-name="cell_frame_all" table:number-rows-spanned="1" table:number-columns-spanned="4">
                        <text:p text:style-name="table_al">
                          <text:span text:style-name="nadrukvet">Q2</text:span>
                        </text:p>
                      </table:table-cell>
                    </table:table-row>
                    <table:table-row table:style-name="row">
                      <table:table-cell table:style-name="cell_frame_all" table:number-rows-spanned="1" table:number-columns-spanned="1">
                        <text:p text:style-name="table_al">
                          <text:span text:style-name="nadrukvet">Wat?</text:span>
                        </text:p>
                      </table:table-cell>
                      <table:table-cell table:style-name="cell_frame_all" table:number-rows-spanned="1" table:number-columns-spanned="1">
                        <text:p text:style-name="table_al">
                          <text:span text:style-name="nadrukvet">Uitvoerder</text:span>
                        </text:p>
                      </table:table-cell>
                      <table:table-cell table:style-name="cell_frame_all" table:number-rows-spanned="1" table:number-columns-spanned="1">
                        <text:p text:style-name="table_al">
                          <text:span text:style-name="nadrukvet">Tijdsinvestering</text:span>
                        </text:p>
                      </table:table-cell>
                      <table:table-cell table:style-name="cell_frame_all" table:number-rows-spanned="1" table:number-columns-spanned="1">
                        <text:p text:style-name="table_al">
                          <text:span text:style-name="nadrukvet">KPI</text:span>
                        </text:p>
                      </table:table-cell>
                    </table:table-row>
                    <table:table-row table:style-name="row">
                      <table:table-cell table:style-name="cell_frame_all" table:number-rows-spanned="3" table:number-columns-spanned="1">
                        <text:p text:style-name="table_al">Inrichten zaaksysteem</text:p>
                      </table:table-cell>
                      <table:table-cell table:style-name="cell_frame_all" table:number-rows-spanned="1" table:number-columns-spanned="1">
                        <text:p text:style-name="table_al">VTH-beleidsadviseur</text:p>
                      </table:table-cell>
                      <table:table-cell table:style-name="cell_frame_all" table:number-rows-spanned="1" table:number-columns-spanned="1">
                        <text:p text:style-name="table_al">2 Uur</text:p>
                      </table:table-cell>
                      <table:table-cell table:style-name="cell_frame_all" table:number-rows-spanned="3" table:number-columns-spanned="1">
                        <text:p text:style-name="table_al">Ingericht monitoringsysteem</text:p>
                      </table:table-cell>
                    </table:table-row>
                    <table:table-row table:style-name="row">
                      <table:table-cell table:style-name="cell_frame_all" table:number-rows-spanned="1" table:number-columns-spanned="1">
                        <text:p text:style-name="table_al">Cluster coördinator</text:p>
                      </table:table-cell>
                      <table:table-cell table:style-name="cell_frame_all" table:number-rows-spanned="1" table:number-columns-spanned="1">
                        <text:p text:style-name="table_al">2 Uur</text:p>
                      </table:table-cell>
                    </table:table-row>
                    <table:table-row table:style-name="row">
                      <table:table-cell table:style-name="cell_frame_all" table:number-rows-spanned="1" table:number-columns-spanned="1">
                        <text:p text:style-name="table_al">Functioneel beheer</text:p>
                      </table:table-cell>
                      <table:table-cell table:style-name="cell_frame_all" table:number-rows-spanned="1" table:number-columns-spanned="1">
                        <text:p text:style-name="table_al">36 Uur</text:p>
                      </table:table-cell>
                    </table:table-row>
                  </table:table>
                  <text:p text:style-name="table_bottom"/>
                </text:section>
                <text:p text:style-name="al"/>
              </text:section>
              <text:section text:name="artikel_id1-3-2-2-5-3-5" text:style-name="artikel">
                <text:p text:style-name="artikel_kop_titel"><text:span text:style-name="artikel_kop_label"/> <text:span text:style-name="artikel_kop_nr">5.1.3</text:span> Onderhouden regionale contacten</text:p>
                <text:p text:style-name="al">Op basis van het convenant Regionale Samenwerking Regio Utrecht wordt een actieve bijdrage geleverd aan de regionale opgaven op het gebied van VTH en RO. Dit gebeurt door deelname aan het ambtelijke en bestuurlijke Provinciebreed Samenwerkingsoverleg VTH (PSO-VTH). </text:p>
              </text:section>
            </text:section>
            <text:p text:style-name="hoofdstuk_bottom"/>
          </text:section>
          <text:section text:name="hoofdstuk_id1-3-2-2-6" text:style-name="hoofdstuk">
            <text:p text:style-name="hoofdstuk_kop"><text:span text:style-name="label"/> <text:span text:style-name="nr">6.</text:span> Uitvoeringsstrategie </text:p>
            <text:section text:name="artikel_id1-3-2-2-6-2" text:style-name="artikel">
              <text:p text:style-name="artikel_kop_titel"><text:span text:style-name="artikel_kop_label"/> <text:span text:style-name="artikel_kop_nr"/> </text:p>
              <text:p text:style-name="al">Dit hoofdstuk beschrijft de verschillende strategieën die toegepast worden om prioritair te werken en de doelstellingen te behalen. De toelichting op de strategieën zijn beschreven in hoofdstuk 9. De werkwijzen zijn te vinden in hoofdstuk 10.</text:p>
              <text:p text:style-name="al"/>
              <text:p text:style-name="al">
              <draw:frame><draw:text-box><text:section text:name="plaatje_id1-3-2-2-6-2-4-1" text:style-name="plaatje">
                <text:p text:style-name="illustratie_id1-3-2-2-6-2-4-1-1"><draw:frame draw:style-name="illustratie_id1-3-2-2-6-2-4-1-1" text:anchor-type="paragraph" svg:width="153mm" svg:height="68.89305816135084mm"><draw:image xlink:href="Pictures/2i7f599be7-4abb-4bb7-87f9-1f9eeb57e45e.png" xlink:type="simple"/></draw:frame></text:p>
              </text:section></draw:text-box></draw:frame>
            </text:p>
            </text:section>
            <text:p text:style-name="hoofdstuk_bottom"/>
          </text:section>
          <text:section text:name="hoofdstuk_id1-3-2-2-7" text:style-name="hoofdstuk">
            <text:p text:style-name="hoofdstuk_kop"><text:span text:style-name="label"/> <text:span text:style-name="nr">7.</text:span> Borging van de uitvoering</text:p>
            <text:section text:name="artikel_id1-3-2-2-7-2" text:style-name="artikel">
              <text:p text:style-name="artikel_kop_titel"><text:span text:style-name="artikel_kop_label"/> <text:span text:style-name="artikel_kop_nr"/> </text:p>
              <text:p text:style-name="al">Voor een kwalitatief, effectieve en efficiënte uitvoering van de Big-8-cyclus zijn financiële en personele middelen nodig. Dit wordt geborgd in de begroting. Voor de uitvoering van de U&amp;H-taken zijn verschillende posten gedefinieerd. In het jaarlijkse uitvoeringsprogramma zal het voor dat jaar benodigde capaciteit beschreven worden. Daarnaast ziet de kwaliteitsverordening toe dat de uitvoeringsorganisatie voldoet aan de geldende kwaliteitscriteria. </text:p>
              <text:p text:style-name="al"/>
            </text:section>
            <text:section text:name="paragraaf_id1-3-2-2-7-3" text:style-name="paragraaf">
              <text:p text:style-name="paragraaf_kop"><text:span text:style-name="label"/> <text:span text:style-name="nr">7.1</text:span> U&amp;H-organisatie</text:p>
              <text:section text:name="structuurtekst_id1-3-2-2-7-3-2" text:style-name="structuurtekst">
                <text:p text:style-name="al">Verschillende partijen voeren de U&amp;H-taken uit. Deze zijn hieronder uitgesplitst.</text:p>
              </text:section>
              <text:section text:name="artikel_id1-3-2-2-7-3-3" text:style-name="artikel">
                <text:p text:style-name="artikel_kop_titel"><text:span text:style-name="artikel_kop_label"/> <text:span text:style-name="artikel_kop_nr"/>  7.1.1 Intern</text:p>
                <text:p text:style-name="al">Met interne capaciteit worden de U&amp;H-medewerkers bedoeld die het gemeentehuis in Mijdrecht als standaard werklocatie hebben.</text:p>
                <text:p text:style-name="al"/>
                <text:section text:name="table_id1-3-2-2-7-3-3-4" text:style-name="table">
                  <text:p text:style-name="table_top"/>
                  <table:table table:style-name="tgroup">
                    <table:table-column table:style-name="id1-3-2-2-7-3-3-4-1-1"/>
                    <table:table-column table:style-name="id1-3-2-2-7-3-3-4-1-2"/>
                    <table:table-column table:style-name="id1-3-2-2-7-3-3-4-1-3"/>
                    <table:table-column table:style-name="id1-3-2-2-7-3-3-4-1-4"/>
                    <table:table-column table:style-name="id1-3-2-2-7-3-3-4-1-5"/>
                    <table:table-row table:style-name="row">
                      <table:table-cell table:style-name="cell_frame_all" table:number-rows-spanned="1" table:number-columns-spanned="1">
                        <text:p text:style-name="table_al">
                          <text:span text:style-name="nadrukvet">Jurist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Beschikbaar</text:span>
                        </text:p>
                      </table:table-cell>
                      <table:table-cell table:style-name="cell_frame_all" table:number-rows-spanned="1" table:number-columns-spanned="1">
                        <text:p text:style-name="table_al">
                          <text:span text:style-name="nadrukvet">Benodigd</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Toezicht en Handhaving</text:p>
                      </table:table-cell>
                      <table:table-cell table:style-name="cell_frame_all" table:number-rows-spanned="1" table:number-columns-spanned="1">
                        <text:p text:style-name="table_al">1.56</text:p>
                      </table:table-cell>
                      <table:table-cell table:style-name="cell_frame_all" table:number-rows-spanned="1" table:number-columns-spanned="1">
                        <text:p text:style-name="table_al">2106</text:p>
                      </table:table-cell>
                      <table:table-cell table:style-name="cell_frame_all" table:number-rows-spanned="1" table:number-columns-spanned="1">
                        <text:p text:style-name="table_al">3862</text:p>
                      </table:table-cell>
                      <table:table-cell table:style-name="cell_frame_all" table:number-rows-spanned="1" table:number-columns-spanned="1">
                        <text:p text:style-name="table_al">-1.756</text:p>
                      </table:table-cell>
                    </table:table-row>
                    <table:table-row table:style-name="row">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2.66</text:p>
                      </table:table-cell>
                      <table:table-cell table:style-name="cell_frame_all" table:number-rows-spanned="1" table:number-columns-spanned="1">
                        <text:p text:style-name="table_al">3591</text:p>
                      </table:table-cell>
                      <table:table-cell table:style-name="cell_frame_all" table:number-rows-spanned="1" table:number-columns-spanned="1">
                        <text:p text:style-name="table_al">2058</text:p>
                      </table:table-cell>
                      <table:table-cell table:style-name="cell_frame_all" table:number-rows-spanned="1" table:number-columns-spanned="1">
                        <text:p text:style-name="table_al">1.533</text:p>
                      </table:table-cell>
                    </table:table-row>
                  </table:table>
                  <text:p text:style-name="table_bottom"/>
                </text:section>
                <text:p text:style-name="al"/>
                <text:section text:name="table_id1-3-2-2-7-3-3-6" text:style-name="table">
                  <text:p text:style-name="table_top"/>
                  <table:table table:style-name="tgroup">
                    <table:table-column table:style-name="id1-3-2-2-7-3-3-6-1-1"/>
                    <table:table-column table:style-name="id1-3-2-2-7-3-3-6-1-2"/>
                    <table:table-column table:style-name="id1-3-2-2-7-3-3-6-1-3"/>
                    <table:table-column table:style-name="id1-3-2-2-7-3-3-6-1-4"/>
                    <table:table-column table:style-name="id1-3-2-2-7-3-3-6-1-5"/>
                    <table:table-row table:style-name="row">
                      <table:table-cell table:style-name="cell_frame_all" table:number-rows-spanned="1" table:number-columns-spanned="1">
                        <text:p text:style-name="table_al">
                          <text:span text:style-name="nadrukvet">Vergunningverlening</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Beschikbaar</text:span>
                        </text:p>
                      </table:table-cell>
                      <table:table-cell table:style-name="cell_frame_all" table:number-rows-spanned="1" table:number-columns-spanned="1">
                        <text:p text:style-name="table_al">
                          <text:span text:style-name="nadrukvet">Benodigd</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Casemanagers</text:p>
                      </table:table-cell>
                      <table:table-cell table:style-name="cell_frame_all" table:number-rows-spanned="1" table:number-columns-spanned="1">
                        <text:p text:style-name="table_al">5.61</text:p>
                      </table:table-cell>
                      <table:table-cell table:style-name="cell_frame_all" table:number-rows-spanned="1" table:number-columns-spanned="1">
                        <text:p text:style-name="table_al">7574</text:p>
                      </table:table-cell>
                      <table:table-cell table:style-name="cell_frame_all" table:number-rows-spanned="1" table:number-columns-spanned="1">
                        <text:p text:style-name="table_al">8022</text:p>
                      </table:table-cell>
                      <table:table-cell table:style-name="cell_frame_all" table:number-rows-spanned="1" table:number-columns-spanned="1">
                        <text:p text:style-name="table_al">-448*</text:p>
                      </table:table-cell>
                    </table:table-row>
                  </table:table>
                  <text:p text:style-name="table_bottom"/>
                </text:section>
                <text:p text:style-name="al">*De negatieve balans wordt opgevangen middels een flexibele schil, waarvoor 1 FTE beschikbaar is.</text:p>
                <text:p text:style-name="al"/>
                <text:section text:name="table_id1-3-2-2-7-3-3-9" text:style-name="table">
                  <text:p text:style-name="table_top"/>
                  <table:table table:style-name="tgroup">
                    <table:table-column table:style-name="id1-3-2-2-7-3-3-9-1-1"/>
                    <table:table-column table:style-name="id1-3-2-2-7-3-3-9-1-2"/>
                    <table:table-column table:style-name="id1-3-2-2-7-3-3-9-1-3"/>
                    <table:table-column table:style-name="id1-3-2-2-7-3-3-9-1-4"/>
                    <table:table-column table:style-name="id1-3-2-2-7-3-3-9-1-5"/>
                    <table:table-row table:style-name="row">
                      <table:table-cell table:style-name="cell_frame_all" table:number-rows-spanned="1" table:number-columns-spanned="1">
                        <text:p text:style-name="table_al">
                          <text:span text:style-name="nadrukvet">Toezicht</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Beschikbaar</text:span>
                        </text:p>
                      </table:table-cell>
                      <table:table-cell table:style-name="cell_frame_all" table:number-rows-spanned="1" table:number-columns-spanned="1">
                        <text:p text:style-name="table_al">
                          <text:span text:style-name="nadrukvet">Benodigd</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Toezichthouders</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700</text:p>
                      </table:table-cell>
                      <table:table-cell table:style-name="cell_frame_all" table:number-rows-spanned="1" table:number-columns-spanned="1">
                        <text:p text:style-name="table_al">2.143*</text:p>
                      </table:table-cell>
                      <table:table-cell table:style-name="cell_frame_all" table:number-rows-spanned="1" table:number-columns-spanned="1">
                        <text:p text:style-name="table_al">557</text:p>
                      </table:table-cell>
                    </table:table-row>
                  </table:table>
                  <text:p text:style-name="table_bottom"/>
                </text:section>
                <text:p text:style-name="al">*Uren toezicht (238) voor project Buitenborgh en Buitengebied-West (486) zitten hierbij.</text:p>
                <text:p text:style-name="al"/>
                <text:section text:name="table_id1-3-2-2-7-3-3-12" text:style-name="table">
                  <text:p text:style-name="table_top"/>
                  <table:table table:style-name="tgroup">
                    <table:table-column table:style-name="id1-3-2-2-7-3-3-12-1-1"/>
                    <table:table-column table:style-name="id1-3-2-2-7-3-3-12-1-2"/>
                    <table:table-column table:style-name="id1-3-2-2-7-3-3-12-1-3"/>
                    <table:table-column table:style-name="id1-3-2-2-7-3-3-12-1-4"/>
                    <table:table-column table:style-name="id1-3-2-2-7-3-3-12-1-5"/>
                    <table:table-row table:style-name="row">
                      <table:table-cell table:style-name="cell_frame_all" table:number-rows-spanned="1" table:number-columns-spanned="1">
                        <text:p text:style-name="table_al">
                          <text:span text:style-name="nadrukvet">Project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Beschikbaar</text:span>
                        </text:p>
                      </table:table-cell>
                      <table:table-cell table:style-name="cell_frame_all" table:number-rows-spanned="1" table:number-columns-spanned="1">
                        <text:p text:style-name="table_al">
                          <text:span text:style-name="nadrukvet">Benodigd</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Jurist Buitengebied-West</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350</text:p>
                      </table:table-cell>
                      <table:table-cell table:style-name="cell_frame_all" table:number-rows-spanned="1" table:number-columns-spanned="1">
                        <text:p text:style-name="table_al">1212</text:p>
                      </table:table-cell>
                      <table:table-cell table:style-name="cell_frame_all" table:number-rows-spanned="1" table:number-columns-spanned="1">
                        <text:p text:style-name="table_al">138</text:p>
                      </table:table-cell>
                    </table:table-row>
                    <table:table-row table:style-name="row">
                      <table:table-cell table:style-name="cell_frame_all" table:number-rows-spanned="1" table:number-columns-spanned="1">
                        <text:p text:style-name="table_al">Jurist Buitenborgh</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350</text:p>
                      </table:table-cell>
                      <table:table-cell table:style-name="cell_frame_all" table:number-rows-spanned="1" table:number-columns-spanned="1">
                        <text:p text:style-name="table_al">630</text:p>
                      </table:table-cell>
                      <table:table-cell table:style-name="cell_frame_all" table:number-rows-spanned="1" table:number-columns-spanned="1">
                        <text:p text:style-name="table_al">720</text:p>
                      </table:table-cell>
                    </table:table-row>
                    <table:table-row table:style-name="row">
                      <table:table-cell table:style-name="cell_frame_all" table:number-rows-spanned="1" table:number-columns-spanned="1">
                        <text:p text:style-name="table_al">Bedrijventerrein Mijdrech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100.000</text:p>
                      </table:table-cell>
                      <table:table-cell table:style-name="cell_frame_all" table:number-rows-spanned="1" table:number-columns-spanned="1">
                        <text:p text:style-name="table_al">€93.744</text:p>
                      </table:table-cell>
                      <table:table-cell table:style-name="cell_frame_all" table:number-rows-spanned="1" table:number-columns-spanned="1">
                        <text:p text:style-name="table_al">€6.256</text:p>
                      </table:table-cell>
                    </table:table-row>
                  </table:table>
                  <text:p text:style-name="table_bottom"/>
                </text:section>
              </text:section>
              <text:section text:name="artikel_id1-3-2-2-7-3-4" text:style-name="artikel">
                <text:p text:style-name="artikel_kop_titel"><text:span text:style-name="artikel_kop_label"/> <text:span text:style-name="artikel_kop_nr">7.1.2</text:span> GR ODU</text:p>
                <text:section text:name="table_id1-3-2-2-7-3-4-2" text:style-name="table">
                  <text:p text:style-name="table_top"/>
                  <table:table table:style-name="tgroup">
                    <table:table-column table:style-name="id1-3-2-2-7-3-4-2-1-1"/>
                    <table:table-column table:style-name="id1-3-2-2-7-3-4-2-1-2"/>
                    <table:table-column table:style-name="id1-3-2-2-7-3-4-2-1-3"/>
                    <table:table-row table:style-name="row">
                      <table:table-cell table:style-name="cell_frame_all" table:number-rows-spanned="1" table:number-columns-spanned="1">
                        <text:p text:style-name="table_al">
                          <text:span text:style-name="nadrukvet">Beschikbaar</text:span>
                        </text:p>
                      </table:table-cell>
                      <table:table-cell table:style-name="cell_frame_all" table:number-rows-spanned="1" table:number-columns-spanned="1">
                        <text:p text:style-name="table_al">
                          <text:span text:style-name="nadrukvet">Benodigd</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3.250.000</text:p>
                      </table:table-cell>
                      <table:table-cell table:style-name="cell_frame_all" table:number-rows-spanned="1" table:number-columns-spanned="1">
                        <text:p text:style-name="table_al">€3.250.000</text:p>
                      </table:table-cell>
                      <table:table-cell table:style-name="cell_frame_all" table:number-rows-spanned="1" table:number-columns-spanned="1">
                        <text:p text:style-name="table_al">€0</text:p>
                      </table:table-cell>
                    </table:table-row>
                  </table:table>
                  <text:p text:style-name="table_bottom"/>
                </text:section>
              </text:section>
              <text:section text:name="artikel_id1-3-2-2-7-3-5" text:style-name="artikel">
                <text:p text:style-name="artikel_kop_titel"><text:span text:style-name="artikel_kop_label"/> <text:span text:style-name="artikel_kop_nr">7.1.3</text:span> GR VRU</text:p>
                <text:section text:name="table_id1-3-2-2-7-3-5-2" text:style-name="table">
                  <text:p text:style-name="table_top"/>
                  <table:table table:style-name="tgroup">
                    <table:table-column table:style-name="id1-3-2-2-7-3-5-2-1-1"/>
                    <table:table-column table:style-name="id1-3-2-2-7-3-5-2-1-2"/>
                    <table:table-column table:style-name="id1-3-2-2-7-3-5-2-1-3"/>
                    <table:table-row table:style-name="row">
                      <table:table-cell table:style-name="cell_frame_all" table:number-rows-spanned="1" table:number-columns-spanned="1">
                        <text:p text:style-name="table_al">
                          <text:span text:style-name="nadrukvet">Beschikbaar</text:span>
                        </text:p>
                      </table:table-cell>
                      <table:table-cell table:style-name="cell_frame_all" table:number-rows-spanned="1" table:number-columns-spanned="1">
                        <text:p text:style-name="table_al">
                          <text:span text:style-name="nadrukvet">Benodigd</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3.383.000*</text:p>
                      </table:table-cell>
                      <table:table-cell table:style-name="cell_frame_all" table:number-rows-spanned="1" table:number-columns-spanned="1">
                        <text:p text:style-name="table_al">€3.383.000*</text:p>
                      </table:table-cell>
                      <table:table-cell table:style-name="cell_frame_all" table:number-rows-spanned="1" table:number-columns-spanned="1">
                        <text:p text:style-name="table_al">€0</text:p>
                      </table:table-cell>
                    </table:table-row>
                  </table:table>
                  <text:p text:style-name="table_bottom"/>
                </text:section>
                <text:p text:style-name="al">*De VRU voert naast VTH-taken ook taken uit op het gebied van brandweerzorg, rampenbestrijding en crisisbeheersing. </text:p>
                <text:p text:style-name="al"/>
              </text:section>
            </text:section>
            <text:section text:name="paragraaf_id1-3-2-2-7-4" text:style-name="paragraaf">
              <text:p text:style-name="paragraaf_kop"><text:span text:style-name="label"/> <text:span text:style-name="nr">7.2</text:span> Kwaliteitsverordening</text:p>
              <text:section text:name="structuurtekst_id1-3-2-2-7-4-2" text:style-name="structuurtekst">
                <text:p text:style-name="al">In 2023 heeft de gemeenteraad de verordening 'Verordening uitvoering en handhaving (omgevingsrecht) De Ronde Venen 2023' vastgesteld. Hierin worden eisen gesteld aan kritische massa en deskundigheid. Monitoring en evaluatie zijn vaste onderdelen van de jaarlijkse evaluatierapportage. Ook is in de verordening een verplichting opgenomen om kwaliteitsdoelen uit te werken op de volgende gebieden:</text:p>
                <text:p text:style-name="al"/>
                <text:list text:style-name="id1-3-2-2-7-4-2-3">
                  <text:list-item text:style-override="id1-3-2-2-7-4-2-3-1">
                    <text:number>•</text:number>
                    <text:p text:style-name="al">De dienstverlening;</text:p>
                  </text:list-item>
                  <text:list-item text:style-override="id1-3-2-2-7-4-2-3-2">
                    <text:number>•</text:number>
                    <text:p text:style-name="al">De uitvoeringskwaliteit van diensten en producten;</text:p>
                  </text:list-item>
                  <text:list-item text:style-override="id1-3-2-2-7-4-2-3-3">
                    <text:number>•</text:number>
                    <text:p text:style-name="al">De financiën.</text:p>
                  </text:list-item>
                </text:list>
                <text:p text:style-name="al">Bij de uitvoering van de U&amp;H-taken worden onderstaande kwaliteitsdoelstellingen gehanteerd:</text:p>
              </text:section>
              <text:section text:name="artikel_id1-3-2-2-7-4-3" text:style-name="artikel">
                <text:p text:style-name="artikel_kop_titel"><text:span text:style-name="artikel_kop_label"/> <text:span text:style-name="artikel_kop_nr">7.2.1</text:span> Dienstverlening</text:p>
                <text:section text:name="table_id1-3-2-2-7-4-3-2" text:style-name="table">
                  <text:p text:style-name="table_top"/>
                  <table:table table:style-name="tgroup">
                    <table:table-column table:style-name="id1-3-2-2-7-4-3-2-1-1"/>
                    <table:table-column table:style-name="id1-3-2-2-7-4-3-2-1-2"/>
                    <table:table-row table:style-name="row">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Indicatoren</text:span>
                        </text:p>
                      </table:table-cell>
                    </table:table-row>
                    <table:table-row table:style-name="row">
                      <table:table-cell table:style-name="cell_frame_all" table:number-rows-spanned="1" table:number-columns-spanned="1">
                        <text:p text:style-name="table_al">100% van de terugbelverzoeken zijn binnen 2 dagen na registratie afgerond.</text:p>
                      </table:table-cell>
                      <table:table-cell table:style-name="cell_frame_all" table:number-rows-spanned="1" table:number-columns-spanned="1">
                        <text:list text:style-name="id1-3-2-2-7-4-3-2-1-3-2-2-1">
                          <text:list-item text:style-override="id1-3-2-2-7-4-3-2-1-3-2-2-1-1">
                            <text:number>-</text:number>
                            <text:p text:style-name="table_al">Aantal geregistreerde terugbelverzoeken.</text:p>
                          </text:list-item>
                          <text:list-item text:style-override="id1-3-2-2-7-4-3-2-1-3-2-2-1-2">
                            <text:number>-</text:number>
                            <text:p text:style-name="table_al">% afgerond binnen 2 dagen. </text:p>
                          </text:list-item>
                        </text:list>
                      </table:table-cell>
                    </table:table-row>
                  </table:table>
                  <text:p text:style-name="table_bottom"/>
                </text:section>
                <text:p text:style-name="al">Bij de terugbelverzoeken waarin dit niet is gerealiseerd wordt de reden geanalyseerd. </text:p>
              </text:section>
              <text:section text:name="artikel_id1-3-2-2-7-4-4" text:style-name="artikel">
                <text:p text:style-name="artikel_kop_titel"><text:span text:style-name="artikel_kop_label"/> <text:span text:style-name="artikel_kop_nr">7.2.2</text:span> Uitvoeringskwaliteit</text:p>
                <text:section text:name="table_id1-3-2-2-7-4-4-2" text:style-name="table">
                  <text:p text:style-name="table_top"/>
                  <table:table table:style-name="tgroup">
                    <table:table-column table:style-name="id1-3-2-2-7-4-4-2-1-1"/>
                    <table:table-column table:style-name="id1-3-2-2-7-4-4-2-1-2"/>
                    <table:table-row table:style-name="row">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Indicatoren</text:span>
                        </text:p>
                      </table:table-cell>
                    </table:table-row>
                    <table:table-row table:style-name="row">
                      <table:table-cell table:style-name="cell_frame_all" table:number-rows-spanned="1" table:number-columns-spanned="1">
                        <text:p text:style-name="table_al">100% van de genomen besluiten blijven juridisch in stand bij bezwaar, beroep en hoger beroep.</text:p>
                      </table:table-cell>
                      <table:table-cell table:style-name="cell_frame_all" table:number-rows-spanned="1" table:number-columns-spanned="1">
                        <text:list text:style-name="id1-3-2-2-7-4-4-2-1-3-2-2-1">
                          <text:list-item text:style-override="id1-3-2-2-7-4-4-2-1-3-2-2-1-1">
                            <text:number>-</text:number>
                            <text:p text:style-name="table_al">Aantal genomen besluiten.</text:p>
                          </text:list-item>
                          <text:list-item text:style-override="id1-3-2-2-7-4-4-2-1-3-2-2-1-2">
                            <text:number>-</text:number>
                            <text:p text:style-name="table_al">% gegronde besluiten.</text:p>
                          </text:list-item>
                        </text:list>
                      </table:table-cell>
                    </table:table-row>
                  </table:table>
                  <text:p text:style-name="table_bottom"/>
                </text:section>
                <text:p text:style-name="al"/>
                <text:section text:name="table_id1-3-2-2-7-4-4-4" text:style-name="table">
                  <text:p text:style-name="table_top"/>
                  <table:table table:style-name="tgroup">
                    <table:table-column table:style-name="id1-3-2-2-7-4-4-4-1-1"/>
                    <table:table-column table:style-name="id1-3-2-2-7-4-4-4-1-2"/>
                    <table:table-row table:style-name="row">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Indicatoren</text:span>
                        </text:p>
                      </table:table-cell>
                    </table:table-row>
                    <table:table-row table:style-name="row">
                      <table:table-cell table:style-name="cell_frame_all" table:number-rows-spanned="1" table:number-columns-spanned="1">
                        <text:p text:style-name="table_al">100% van de gevraagde adviezen worden binnen het termijn van 2 weken beantwoord.</text:p>
                      </table:table-cell>
                      <table:table-cell table:style-name="cell_frame_all" table:number-rows-spanned="1" table:number-columns-spanned="1">
                        <text:list text:style-name="id1-3-2-2-7-4-4-4-1-3-2-2-1">
                          <text:list-item text:style-override="id1-3-2-2-7-4-4-4-1-3-2-2-1-1">
                            <text:number>-</text:number>
                            <text:p text:style-name="table_al">Aantal adviesverzoeken.</text:p>
                          </text:list-item>
                          <text:list-item text:style-override="id1-3-2-2-7-4-4-4-1-3-2-2-1-2">
                            <text:number>-</text:number>
                            <text:p text:style-name="table_al">Aantal gegronde meldingen van te laat aangeleverd advies.</text:p>
                          </text:list-item>
                        </text:list>
                      </table:table-cell>
                    </table:table-row>
                  </table:table>
                  <text:p text:style-name="table_bottom"/>
                </text:section>
              </text:section>
              <text:section text:name="artikel_id1-3-2-2-7-4-5" text:style-name="artikel">
                <text:p text:style-name="artikel_kop_titel"><text:span text:style-name="artikel_kop_label"/> <text:span text:style-name="artikel_kop_nr">7.2.3</text:span> Financiën </text:p>
                <text:section text:name="table_id1-3-2-2-7-4-5-2" text:style-name="table">
                  <text:p text:style-name="table_top"/>
                  <table:table table:style-name="tgroup">
                    <table:table-column table:style-name="id1-3-2-2-7-4-5-2-1-1"/>
                    <table:table-column table:style-name="id1-3-2-2-7-4-5-2-1-2"/>
                    <table:table-row table:style-name="row">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Indicatoren</text:span>
                        </text:p>
                      </table:table-cell>
                    </table:table-row>
                    <table:table-row table:style-name="row">
                      <table:table-cell table:style-name="cell_frame_all" table:number-rows-spanned="1" table:number-columns-spanned="1">
                        <text:p text:style-name="table_al">100% van de verleende vergunningen worden direct toegezonden naar de VRU en ODU.</text:p>
                      </table:table-cell>
                      <table:table-cell table:style-name="cell_frame_all" table:number-rows-spanned="1" table:number-columns-spanned="1">
                        <text:list text:style-name="id1-3-2-2-7-4-5-2-1-3-2-2-1">
                          <text:list-item text:style-override="id1-3-2-2-7-4-5-2-1-3-2-2-1-1">
                            <text:number>-</text:number>
                            <text:p text:style-name="table_al">Aantal gegronde meldingen vanuit VRU en ODU. </text:p>
                          </text:list-item>
                        </text:list>
                      </table:table-cell>
                    </table:table-row>
                  </table:table>
                  <text:p text:style-name="table_bottom"/>
                </text:section>
                <text:p text:style-name="al"/>
              </text:section>
            </text:section>
            <text:section text:name="paragraaf_id1-3-2-2-7-5" text:style-name="paragraaf">
              <text:p text:style-name="paragraaf_kop"><text:span text:style-name="label"/> <text:span text:style-name="nr">7.3</text:span> Afstemming </text:p>
              <text:section text:name="structuurtekst_id1-3-2-2-7-5-2" text:style-name="structuurtekst">
                <text:p text:style-name="al">Deze Uitvoerings- en Handhavingsstrategie is op twee onderdelen afgestemd:</text:p>
                <text:p text:style-name="al"/>
                <text:list text:style-name="id1-3-2-2-7-5-2-3">
                  <text:list-item text:style-override="id1-3-2-2-7-5-2-3-1">
                    <text:number>1.</text:number>
                    <text:p text:style-name="al">Afstemming op basis van de Landelijke Handhavingsstrategie Omgevingsrecht (LHSO), in het kader van bestuurs- en strafrechtelijke handhaving. Dit is beschreven in 10.3.1.</text:p>
                  </text:list-item>
                  <text:list-item text:style-override="id1-3-2-2-7-5-2-3-2">
                    <text:number>2.</text:number>
                    <text:p text:style-name="al">Afstemming met omliggende bestuursorganen in het kader van het Projectplan Bedrijventerrein Mijdrecht 2026. Dit is beschreven in het Projectplan Bedrijventerrein Mijdrecht 2026. </text:p>
                  </text:list-item>
                </text:list>
              </text:section>
            </text:section>
            <text:p text:style-name="hoofdstuk_bottom"/>
          </text:section>
          <text:section text:name="hoofdstuk_id1-3-2-2-8" text:style-name="hoofdstuk">
            <text:p text:style-name="hoofdstuk_kop"><text:span text:style-name="label"/> <text:span text:style-name="nr">8.</text:span> Monitoring</text:p>
            <text:section text:name="artikel_id1-3-2-2-8-2" text:style-name="artikel">
              <text:p text:style-name="artikel_kop_titel"><text:span text:style-name="artikel_kop_label"/> <text:span text:style-name="artikel_kop_nr"/> </text:p>
              <text:p text:style-name="al">Sluitstuk van de toepassing en uitvoering van de strategie en de diverse processen is de verantwoording over de inspanningen en resultaten. Daarin staat de vraag centraal of de geleverde inspanningen hebben bijgedragen aan het realiseren van de gestelde doelen. Daarmee wordt de beleidscyclus gesloten. Het is dus belangrijk te weten of de ingezette koers succesvol zijn geweest. Daarom moet de strategie periodiek geëvalueerd en gemonitord worden.</text:p>
              <text:p text:style-name="al"/>
              <text:p text:style-name="al">De evaluatie bestaat uit het beoordelen van jaarresultaten en het effect van de jaarresultaten op de uitvoeringsstrategie en doelstellingen uit de strategie. Ten aanzien van de strategie wordt periodiek (per kwartaal) monitoring toegepast om de tussenresultaten te beoordelen, wordt jaarlijks verslag gelegd over het uitvoeringsprogramma en tussentijds de strategie geëvalueerd. Hieronder worden monitoring, verantwoording en evaluatie van het beleid verder toegelicht.</text:p>
              <text:p text:style-name="al"/>
            </text:section>
            <text:section text:name="paragraaf_id1-3-2-2-8-3" text:style-name="paragraaf">
              <text:p text:style-name="paragraaf_kop"><text:span text:style-name="label"/> <text:span text:style-name="nr">8.1</text:span> Verantwoording</text:p>
              <text:section text:name="structuurtekst_id1-3-2-2-8-3-2" text:style-name="structuurtekst">
                <text:p text:style-name="al">Aan het eind van het kalenderjaar wordt een evaluatierapportage opgesteld, waarin tenminste over de volgende onderwerpen wordt gerapporteerd:</text:p>
                <text:list text:style-name="id1-3-2-2-8-3-2-2">
                  <text:list-item text:style-override="id1-3-2-2-8-3-2-2-1">
                    <text:number>•</text:number>
                    <text:p text:style-name="al">de toepassing van de U&amp;H-strategie;</text:p>
                    <text:list text:style-name="id1-3-2-2-8-3-2-2-1-3">
                      <text:list-item text:style-override="id1-3-2-2-8-3-2-2-1-3-1">
                        <text:number>o</text:number>
                        <text:p text:style-name="al">Welke werkzaamheden zijn verricht met betrekking tot de doelen. </text:p>
                      </text:list-item>
                      <text:list-item text:style-override="id1-3-2-2-8-3-2-2-1-3-2">
                        <text:number>o</text:number>
                        <text:p text:style-name="al">Veranderingen die meegenomen dienen te worden in de U&amp;H-strategie dan wel het uitvoeringsprogramma.</text:p>
                      </text:list-item>
                    </text:list>
                  </text:list-item>
                  <text:list-item text:style-override="id1-3-2-2-8-3-2-2-2">
                    <text:number>•</text:number>
                    <text:p text:style-name="al">het aantal geplande en bestede uren.</text:p>
                    <text:list text:style-name="id1-3-2-2-8-3-2-2-2-3">
                      <text:list-item text:style-override="id1-3-2-2-8-3-2-2-2-3-1">
                        <text:number>o</text:number>
                        <text:p text:style-name="al">Bestede uren versus geplande uren.</text:p>
                      </text:list-item>
                    </text:list>
                  </text:list-item>
                </text:list>
                <text:p text:style-name="al">De verantwoording vindt plaats aan de hand van het uitvoeringsprogramma en evaluatierapportage.</text:p>
                <text:p text:style-name="al"/>
              </text:section>
            </text:section>
            <text:section text:name="paragraaf_id1-3-2-2-8-4" text:style-name="paragraaf">
              <text:p text:style-name="paragraaf_kop"><text:span text:style-name="label"/> <text:span text:style-name="nr">8.2</text:span> Monitoringstool</text:p>
              <text:section text:name="structuurtekst_id1-3-2-2-8-4-2" text:style-name="structuurtekst">
                <text:p text:style-name="al">De monitoringstool is een hulpmiddel dat gebruikt gaat worden om de progressie gedurende het kalenderjaar te volgen. De verzamelde informatie kan vervolgens gebruikt worden om te bepalen of de gestelde doelen gehaald worden. Monitoring met betrekking tot de doelen zijn opgenomen in de verschillende projectplannen. </text:p>
              </text:section>
            </text:section>
            <text:p text:style-name="hoofdstuk_bottom"/>
          </text:section>
          <text:section text:name="hoofdstuk_id1-3-2-2-9" text:style-name="hoofdstuk">
            <text:p text:style-name="hoofdstuk_kop"><text:span text:style-name="label"/> <text:span text:style-name="nr">9.</text:span> Uitgeschreven uitwerkingsstrategie</text:p>
            <text:section text:name="artikel_id1-3-2-2-9-2" text:style-name="artikel">
              <text:p text:style-name="artikel_kop_titel"><text:span text:style-name="artikel_kop_label"/> <text:span text:style-name="artikel_kop_nr"/> </text:p>
              <text:p text:style-name="al">In dit hoofdstuk worden eerst de strategische kaders van de U&amp;H-strategie verkend, die de lange- en korte termijn doelen en visie van de gemeente vormgeven. De verschillende strategieën die zijn ontwikkeld om de gemeente te positioneren in een zo passend mogelijke omgeving waardoor deze doelen en visie behaald kunnen worden.</text:p>
              <text:p text:style-name="al"/>
            </text:section>
            <text:section text:name="paragraaf_id1-3-2-2-9-3" text:style-name="paragraaf">
              <text:p text:style-name="paragraaf_kop"><text:span text:style-name="label"/> <text:span text:style-name="nr">9.1</text:span> Vergunningenstrategie </text:p>
              <text:section text:name="artikel_id1-3-2-2-9-3-2" text:style-name="artikel">
                <text:p text:style-name="artikel_kop_titel"><text:span text:style-name="artikel_kop_label"/> <text:span text:style-name="artikel_kop_nr">9.1.1</text:span> Prioritair toetsen</text:p>
                <text:p text:style-name="al">De bedoeling van de Ow is dat initiatiefnemers meer ruimte krijgen voor hun initiatieven, maar ook zelf meer verantwoordelijkheid dragen voor deze initiatieven. Overheden, ondernemers én inwoners zijn samen verantwoordelijk voor een veilige en gezonde fysieke leefomgeving, en dus niet alleen de overheid. Het prioritair werken sluit aan bij deze gedachtegang. </text:p>
                <text:p text:style-name="al"/>
                <text:p text:style-name="al">Bij het toetsen op basis van prioriteiten wordt ingezet op aspecten die als belangrijk worden gekenmerkt. Dit leidt tot de volgende toetsintensiteit (elk volgend toetsniveau is een aanvulling op het vorige toetsniveau):</text:p>
                <text:p text:style-name="al"/>
                <text:section text:name="table_id1-3-2-2-9-3-2-6" text:style-name="table">
                  <text:p text:style-name="table_top"/>
                  <table:table table:style-name="tgroup">
                    <table:table-column table:style-name="id1-3-2-2-9-3-2-6-1-1"/>
                    <table:table-column table:style-name="id1-3-2-2-9-3-2-6-1-2"/>
                    <table:table-row table:style-name="row">
                      <table:table-cell table:style-name="cell_frame_all" table:number-rows-spanned="1" table:number-columns-spanned="1">
                        <text:p text:style-name="table_al">Prioriteit</text:p>
                      </table:table-cell>
                      <table:table-cell table:style-name="cell_frame_all" table:number-rows-spanned="1" table:number-columns-spanned="1">
                        <text:p text:style-name="table_al">
                          <text:span text:style-name="nadrukvet">Diepgang van toetsen</text:span>
                        </text:p>
                      </table:table-cell>
                    </table:table-row>
                    <table:table-row table:style-name="row">
                      <table:table-cell table:style-name="cell_frame_all" table:number-rows-spanned="1" table:number-columns-spanned="1">
                        <text:p text:style-name="table_al">
                          <text:span text:style-name="nadrukvet">Laag</text:span>
                        </text:p>
                      </table:table-cell>
                      <table:table-cell table:style-name="cell_frame_all" table:number-rows-spanned="1" table:number-columns-spanned="1">
                        <text:p text:style-name="table_al">Toets op betrouwbaarheid</text:p>
                      </table:table-cell>
                    </table:table-row>
                    <table:table-row table:style-name="row">
                      <table:table-cell table:style-name="cell_frame_all" table:number-rows-spanned="1" table:number-columns-spanned="1">
                        <text:p text:style-name="table_al">
                          <text:span text:style-name="nadrukvet">Middel</text:span>
                        </text:p>
                      </table:table-cell>
                      <table:table-cell table:style-name="cell_frame_all" table:number-rows-spanned="1" table:number-columns-spanned="1">
                        <text:p text:style-name="table_al">Toets op basisniveau</text:p>
                      </table:table-cell>
                    </table:table-row>
                    <table:table-row table:style-name="row">
                      <table:table-cell table:style-name="cell_frame_all" table:number-rows-spanned="1" table:number-columns-spanned="1">
                        <text:p text:style-name="table_al">
                          <text:span text:style-name="nadrukvet">Hoog</text:span>
                        </text:p>
                      </table:table-cell>
                      <table:table-cell table:style-name="cell_frame_all" table:number-rows-spanned="1" table:number-columns-spanned="1">
                        <text:p text:style-name="table_al">Zaak-specifieke aandachtspunten </text:p>
                      </table:table-cell>
                    </table:table-row>
                    <table:table-row table:style-name="row">
                      <table:table-cell table:style-name="cell_frame_all" table:number-rows-spanned="1" table:number-columns-spanned="1">
                        <text:p text:style-name="table_al">
                          <text:span text:style-name="nadrukvet">Zeer hoog</text:span>
                        </text:p>
                      </table:table-cell>
                      <table:table-cell table:style-name="cell_frame_all" table:number-rows-spanned="1" table:number-columns-spanned="1">
                        <text:p text:style-name="table_al">Grondige toetsing</text:p>
                      </table:table-cell>
                    </table:table-row>
                  </table:table>
                  <text:p text:style-name="table_bottom"/>
                </text:section>
                <text:p text:style-name="al"/>
                <text:p text:style-name="al">Een verdere uitwerking van hoe deze strategie in de praktijk worden toegepast is te vinden onder 10.1.8.</text:p>
              </text:section>
              <text:section text:name="artikel_id1-3-2-2-9-3-3" text:style-name="artikel">
                <text:p text:style-name="artikel_kop_titel"><text:span text:style-name="artikel_kop_label"/> <text:span text:style-name="artikel_kop_nr">9.1.2</text:span> Vaste toetsingskaders</text:p>
                <text:p text:style-name="al">Voor de behandeling en beoordeling van aanvragen worden vaste toetsingskaders gehanteerd. Dit betreft zowel wettelijke kaders als lokale en regionale verordeningen en beleidsregels zoals vastgelegd in bijlage 13.2.</text:p>
              </text:section>
              <text:section text:name="artikel_id1-3-2-2-9-3-4" text:style-name="artikel">
                <text:p text:style-name="artikel_kop_titel"><text:span text:style-name="artikel_kop_label"/> <text:span text:style-name="artikel_kop_nr">9.1.3</text:span> Intrekken ongebruikte vergunningen</text:p>
                <text:p text:style-name="al">Hiervoor wordt de beleidsregel Intrekking omgevingsvergunningen De Ronde Venen 2023 gehanteerd.</text:p>
                <text:p text:style-name="al"/>
              </text:section>
            </text:section>
            <text:section text:name="paragraaf_id1-3-2-2-9-4" text:style-name="paragraaf">
              <text:p text:style-name="paragraaf_kop"><text:span text:style-name="label"/> <text:span text:style-name="nr">9.2</text:span> Nalevingsstrategie</text:p>
              <text:section text:name="artikel_id1-3-2-2-9-4-2" text:style-name="artikel">
                <text:p text:style-name="artikel_kop_titel"><text:span text:style-name="artikel_kop_label"/> <text:span text:style-name="artikel_kop_nr">9.2.1</text:span> Persoonlijk gesprek</text:p>
                <text:p text:style-name="al">De gemeente hecht waarde aan het (persoonlijke) contact met inwoners, ondernemers en belanghebbenden. De gesprekken worden gebruikt om een goed beeld te krijgen van de initiatieven en activiteiten die men binnen de gemeente wil realiseren. Tijdens de gesprekken wordt open, duidelijk en transparant gecommuniceerd over de wenselijkheid en haalbaarheid van plannen. De gemeente denkt mee over mogelijke problemen en probeert hierbij een faciliterende houding aan te nemen. Daarbij worden de Dienstverleningsprincipes in acht genomen.</text:p>
                <text:p text:style-name="al"/>
                <text:p text:style-name="al">In handhavingszaken tracht de gemeente ook in persoonlijk overleg met de overtreder, tenzij er sprake is van bijzondere en/of spoedeisende omstandigheden. Dit heeft als doel om:</text:p>
                <text:p text:style-name="al"/>
                <text:list text:style-name="id1-3-2-2-9-4-2-6">
                  <text:list-item text:style-override="id1-3-2-2-9-4-2-6-1">
                    <text:number>•</text:number>
                    <text:p text:style-name="al">De juiste verwachtingen te wekken.</text:p>
                  </text:list-item>
                  <text:list-item text:style-override="id1-3-2-2-9-4-2-6-2">
                    <text:number>•</text:number>
                    <text:p text:style-name="al">Mogelijke knelpunten (inhoudelijk en/of in het proces) te bespreken.</text:p>
                  </text:list-item>
                  <text:list-item text:style-override="id1-3-2-2-9-4-2-6-3">
                    <text:number>•</text:number>
                    <text:p text:style-name="al">Duidelijkheid te geven over het gevoerde beleid.</text:p>
                  </text:list-item>
                  <text:list-item text:style-override="id1-3-2-2-9-4-2-6-4">
                    <text:number>•</text:number>
                    <text:p text:style-name="al">Duidelijkheid te geven over legalisatiemogelijkheden.</text:p>
                  </text:list-item>
                  <text:list-item text:style-override="id1-3-2-2-9-4-2-6-5">
                    <text:number>•</text:number>
                    <text:p text:style-name="al">Partijen bij elkaar te brengen (bij verzoeken om handhaving).</text:p>
                  </text:list-item>
                  <text:list-item text:style-override="id1-3-2-2-9-4-2-6-6">
                    <text:number>•</text:number>
                    <text:p text:style-name="al">Juridische procedures te voorkomen.</text:p>
                  </text:list-item>
                </text:list>
              </text:section>
              <text:section text:name="artikel_id1-3-2-2-9-4-3" text:style-name="artikel">
                <text:p text:style-name="artikel_kop_titel"><text:span text:style-name="artikel_kop_label"/> <text:span text:style-name="artikel_kop_nr">9.2.2</text:span> Eenvoud</text:p>
                <text:p text:style-name="al">Eenvoud moet ervoor zorgen dat de werkwijze en processen van de gemeente helder en toegankelijk zijn. Dit betekent bijvoorbeeld dat wetten en regels niet onnodig ingewikkeld worden gemaakt. Het gebruik (waar kan) van begrijpelijke taal (B1) speelt hierin een cruciale rol. Daarnaast is het belangrijk dat producten en diensten gemakkelijk te vinden zijn op de website, zodat inwoners zonder moeite hun weg kunnen vinden. </text:p>
                <text:p text:style-name="al"/>
              </text:section>
            </text:section>
            <text:section text:name="paragraaf_id1-3-2-2-9-5" text:style-name="paragraaf">
              <text:p text:style-name="paragraaf_kop"><text:span text:style-name="label"/> <text:span text:style-name="nr">9.3</text:span> Toezichtstrategie</text:p>
              <text:section text:name="artikel_id1-3-2-2-9-5-2" text:style-name="artikel">
                <text:p text:style-name="artikel_kop_titel"><text:span text:style-name="artikel_kop_label"/> <text:span text:style-name="artikel_kop_nr">9.3.1</text:span> Controleren met elkaar</text:p>
                <text:p text:style-name="al">Waar mogelijk wordt integraal toezicht uitgevoerd. Dit betekent dat bij controles gebruik wordt gemaakt van andere actoren om expertises te bundelen en complexe situaties minder complex te maken. De gemeente speelt hierin een actieve rol door vooraf te beoordelen of andere belanghebbenden kunnen aansluiten bij de uitvoering van het toezicht.</text:p>
              </text:section>
              <text:section text:name="artikel_id1-3-2-2-9-5-3" text:style-name="artikel">
                <text:p text:style-name="artikel_kop_titel"><text:span text:style-name="artikel_kop_label"/> <text:span text:style-name="artikel_kop_nr">9.3.2</text:span> Controleren na elkaar:</text:p>
                <text:p text:style-name="al">Wanneer controles na elkaar worden uitgevoerd dient er op een integrale manier een vorm van informatiedeling plaats te vinden. Dit heeft als voordeel dat toezicht verspreid wordt over een langere periode. De gemeente speelt hier een actieve rol in door het hebben van afstemmingsgesprekken met partners die een toezichthoudende rol uitvoeren. </text:p>
              </text:section>
              <text:section text:name="artikel_id1-3-2-2-9-5-4" text:style-name="artikel">
                <text:p text:style-name="artikel_kop_titel"><text:span text:style-name="artikel_kop_label"/> <text:span text:style-name="artikel_kop_nr">9.3.3</text:span> Controleren voor elkaar</text:p>
                <text:p text:style-name="al">Wanneer de situatie zich hiervoor leent, kan één toezichthouder een integrale rol op zich nemen om bijvoorbeeld ook het toezicht van een andere instantie uit te voeren. Dit geldt uitsluitend voor de minder complexe dossiers.</text:p>
              </text:section>
              <text:section text:name="artikel_id1-3-2-2-9-5-5" text:style-name="artikel">
                <text:p text:style-name="artikel_kop_titel"><text:span text:style-name="artikel_kop_label"/> <text:span text:style-name="artikel_kop_nr">9.3.4</text:span> Signaleren voor elkaar</text:p>
                <text:p text:style-name="al">De toezichthouder neemt tijdens de controle een actieve rol op zich om ook de ogen en oren te zijn voor andere beleidsvelden en/of bestuursorganen. Op deze manier kunnen signalen worden doorgegeven aan partners, die deze vervolgens vanuit hun expertise verder kunnen oppakken.</text:p>
              </text:section>
              <text:section text:name="artikel_id1-3-2-2-9-5-6" text:style-name="artikel">
                <text:p text:style-name="artikel_kop_titel"><text:span text:style-name="artikel_kop_label"/> <text:span text:style-name="artikel_kop_nr">9.3.5</text:span> ‘Slim’ toezicht</text:p>
                <text:p text:style-name="al">De slimme toezichthouder binnen de gemeente maakt gebruik van innovatieve programma’s, handreikingen en hulpmiddelen die beschikbaar zijn. Daarnaast vervult de toezichthouder de taak met inachtneming van de prioritering om dossiers te creëren die (bestuurlijk) draagvlak hebben. Zo blijft toezicht effectief en efficiënt wat moet resulteren in dat de toezichthouder betere resultaten kan behalen.</text:p>
              </text:section>
              <text:section text:name="artikel_id1-3-2-2-9-5-7" text:style-name="artikel">
                <text:p text:style-name="artikel_kop_titel"><text:span text:style-name="artikel_kop_label"/> <text:span text:style-name="artikel_kop_nr">9.3.6</text:span> Routinematig toezicht</text:p>
                <text:p text:style-name="al">Onder routinematig toezicht wordt verstaan het periodiek en planmatig controleren van naleving van wet- en regelgeving bij organisaties, bedrijven of locaties. Routinematig toezicht wordt gehouden indien er een omgevingsvergunning aanwezig is. De controlefrequentie wordt bepaald aan de hand van de prioritering. Onderstaande tabel beschrijf de controlefrequentie tijdens de bouwfase van de vergunning. De bouwfase is de periode nadat er een start bouwmelding is ingediend. Onderstaande tabel beschrijft de controlefrequentie, wanneer er een omgevingsvergunning is verleend:</text:p>
                <text:p text:style-name="al"/>
                <text:section text:name="table_id1-3-2-2-9-5-7-4" text:style-name="table">
                  <text:p text:style-name="table_top"/>
                  <table:table table:style-name="tgroup">
                    <table:table-column table:style-name="id1-3-2-2-9-5-7-4-1-1"/>
                    <table:table-column table:style-name="id1-3-2-2-9-5-7-4-1-2"/>
                    <table:table-row table:style-name="row">
                      <table:table-cell table:style-name="cell_frame_all" table:number-rows-spanned="1" table:number-columns-spanned="1">
                        <text:p text:style-name="table_al">
                          <text:span text:style-name="nadrukvet">Prioriteitsklasse</text:span>
                        </text:p>
                      </table:table-cell>
                      <table:table-cell table:style-name="cell_frame_all" table:number-rows-spanned="1" table:number-columns-spanned="1">
                        <text:p text:style-name="table_al">
                          <text:span text:style-name="nadrukvet">Controlefrequentie</text:span>
                        </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Steekproefsgewijs</text:p>
                      </table:table-cell>
                    </table:table-row>
                    <table:table-row table:style-name="row">
                      <table:table-cell table:style-name="cell_frame_all" table:number-rows-spanned="1" table:number-columns-spanned="1">
                        <text:p text:style-name="table_al">Gemiddeld</text:p>
                      </table:table-cell>
                      <table:table-cell table:style-name="cell_frame_all" table:number-rows-spanned="1" table:number-columns-spanned="1">
                        <text:p text:style-name="table_al">3 tot 5 controles</text:p>
                      </table:table-cell>
                    </table:table-row>
                    <table:table-row table:style-name="row">
                      <table:table-cell table:style-name="cell_frame_all" table:number-rows-spanned="1" table:number-columns-spanned="1">
                        <text:p text:style-name="table_al">Hoog/zeer hoog</text:p>
                      </table:table-cell>
                      <table:table-cell table:style-name="cell_frame_all" table:number-rows-spanned="1" table:number-columns-spanned="1">
                        <text:p text:style-name="table_al">5 tot 10 controles</text:p>
                      </table:table-cell>
                    </table:table-row>
                  </table:table>
                  <text:p text:style-name="table_bottom"/>
                </text:section>
                <text:p text:style-name="al">De toezichtsmatrix voor vergunninggebonden toezicht is opgenomen in bijlage 13.3.</text:p>
                <text:p text:style-name="al"/>
                <text:p text:style-name="al">Voor een melder is iedere melding of ieder handhavingsverzoek belangrijk. Om deze reden streeft de gemeente ernaar om elke melding of elk handhavingsverzoek binnen één week in behandeling te nemen. Soms is dit door een groot aantal meldingen tegelijkertijd niet mogelijk, en moeten er meldingen en handhavingsverzoeken in de werkvoorraad blijven staan. In dat geval worden de volgende termijnen gehanteerd:</text:p>
                <text:p text:style-name="al"/>
                <text:section text:name="table_id1-3-2-2-9-5-7-9" text:style-name="table">
                  <text:p text:style-name="table_top"/>
                  <table:table table:style-name="tgroup">
                    <table:table-column table:style-name="id1-3-2-2-9-5-7-9-1-1"/>
                    <table:table-column table:style-name="id1-3-2-2-9-5-7-9-1-2"/>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Termijn</text:span>
                        </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Binnen 4 weken</text:p>
                      </table:table-cell>
                    </table:table-row>
                    <table:table-row table:style-name="row">
                      <table:table-cell table:style-name="cell_frame_all" table:number-rows-spanned="1" table:number-columns-spanned="1">
                        <text:p text:style-name="table_al">Matig</text:p>
                      </table:table-cell>
                      <table:table-cell table:style-name="cell_frame_all" table:number-rows-spanned="1" table:number-columns-spanned="1">
                        <text:p text:style-name="table_al">Binnen 3 weken</text:p>
                      </table:table-cell>
                    </table:table-row>
                    <table:table-row table:style-name="row">
                      <table:table-cell table:style-name="cell_frame_all" table:number-rows-spanned="1" table:number-columns-spanned="1">
                        <text:p text:style-name="table_al">Hoog</text:p>
                      </table:table-cell>
                      <table:table-cell table:style-name="cell_frame_all" table:number-rows-spanned="1" table:number-columns-spanned="1">
                        <text:p text:style-name="table_al">Binnen 2 weken</text:p>
                      </table:table-cell>
                    </table:table-row>
                    <table:table-row table:style-name="row">
                      <table:table-cell table:style-name="cell_frame_all" table:number-rows-spanned="1" table:number-columns-spanned="1">
                        <text:p text:style-name="table_al">Zeer hoog</text:p>
                      </table:table-cell>
                      <table:table-cell table:style-name="cell_frame_all" table:number-rows-spanned="1" table:number-columns-spanned="1">
                        <text:p text:style-name="table_al">Binnen 1 week</text:p>
                      </table:table-cell>
                    </table:table-row>
                  </table:table>
                  <text:p text:style-name="table_bottom"/>
                </text:section>
                <text:p text:style-name="al">De frequentie van toezicht naar aanleiding van meldingen is, zowel bij vergunninggebonden als niet-vergunninggebonden toezicht, ongeacht de prioritering, minimaal eenmaal. Wanneer er sprake is van een handhavingsverzoek, wordt de toezichtfrequentie verhoogd naar driemaal. Afhankelijk van de bewijslast kan er meer of minder toezicht plaatsvinden.</text:p>
                <text:p text:style-name="al"/>
              </text:section>
            </text:section>
            <text:section text:name="paragraaf_id1-3-2-2-9-6" text:style-name="paragraaf">
              <text:p text:style-name="paragraaf_kop"><text:span text:style-name="label"/> <text:span text:style-name="nr">9.4</text:span> Sanctiestrategie</text:p>
              <text:section text:name="artikel_id1-3-2-2-9-6-2" text:style-name="artikel">
                <text:p text:style-name="artikel_kop_titel"><text:span text:style-name="artikel_kop_label"/> <text:span text:style-name="artikel_kop_nr">9.4.1</text:span> Aanspreken/informeren:</text:p>
                <text:p text:style-name="al">De dienstverleningsprincipes gelden ook tijdens het handhaven. Een belangrijke stap is het aanspreken van degene die een onrechtmatige daad begaat om te informeren hoe dit is ontstaan en hoe het opgelost kan worden. Daarnaast omvat het informeren ook een duidelijke beschrijving van de consequenties bij het niet herstellen van de onrechtmatige situatie naar een rechtmatige situatie. </text:p>
              </text:section>
              <text:section text:name="artikel_id1-3-2-2-9-6-3" text:style-name="artikel">
                <text:p text:style-name="artikel_kop_titel"><text:span text:style-name="artikel_kop_label"/> <text:span text:style-name="artikel_kop_nr">9.4.2</text:span> Waarschuwen:</text:p>
                <text:p text:style-name="al">Hoewel de ‘waarschuwing’ niet als instrument wordt beschreven in de Awb, wordt het wel gebruikt door de gemeente De Ronde Venen. Dit komt doordat de gemeente sterk gelooft in het herstellen van onrechtmatige situaties zonder direct gebruik te hoeven maken van de herstelsancties die in de Awb zijn opgenomen. Het waarschuwen wordt ingezet als eerste stap om de pleger van de onrechtmatige daad ‘officieel’ te laten weten dat de gemeente, indien de onrechtmatige daad binnen 1 jaar na vaststelling opnieuw plaatsvindt, wél zal overgaan tot het toepassen van de herstelsancties uit de Awb.</text:p>
              </text:section>
              <text:section text:name="artikel_id1-3-2-2-9-6-4" text:style-name="artikel">
                <text:p text:style-name="artikel_kop_titel"><text:span text:style-name="artikel_kop_label"/> <text:span text:style-name="artikel_kop_nr">9.4.3</text:span> Handhaafbare regels:</text:p>
                <text:p text:style-name="al">Wanneer de gemeente regels, voorschriften en/of maatwerkvoorschriften stelt aan een beschikking, moeten deze concreet zijn voor de gebruiker en toepasbaar om handhavend op te treden bij overtredingen. Handhaafbare regels zijn concreet en niet vatbaar voor meerdere interpretaties. Toezicht en handhaving stemmen dit proactief en reactief af met vergunningverlening.</text:p>
              </text:section>
              <text:section text:name="artikel_id1-3-2-2-9-6-5" text:style-name="artikel">
                <text:p text:style-name="artikel_kop_titel"><text:span text:style-name="artikel_kop_label"/> <text:span text:style-name="artikel_kop_nr">9.4.4</text:span> Landelijke Handhavingsstrategie Omgevingsrecht:</text:p>
                <text:p text:style-name="al">De LHSO is een instrument dat landelijk door handhavingsorganisaties wordt gebruikt om te bepalen wanneer ingrijpen nodig is op basis van constateringen. Deze strategie zorgt voor een uniforme aanpak in de manier waarop instanties reageren op overtredingen die tijdens het toezicht worden ontdekt.</text:p>
                <text:p text:style-name="al"/>
                <text:p text:style-name="al">De LHSO richt zich niet op het toezicht zelf, zoals prioriteiten of de manier waarop toezicht wordt gehouden. De strategie heeft wel invloed op de gedoogstrategie. Dit betekent dat de LHSO erkent dat er situaties kunnen zijn waarin bestuursrechtelijke handhaving niet noodzakelijk is. Dit staat echter niet in de weg aan mogelijke strafvervolging door het Openbaar Ministerie (OM).</text:p>
                <text:p text:style-name="al"/>
                <text:p text:style-name="al">Hoe de LHSO wordt toegepast is beschreven onder 10.3.4. De inhoudelijke toelichting op de LHSO is te lezen in: <text:a xlink:href="https://iplo.nl/regelgeving/instrumenten/vergunningverlening-toezicht-handhaving/landelijke-handhavingsstrategie-omgevingsrecht/" xlink:type="simple"><text:span text:style-name="nadrukondlijn">Landelijke Handhavingsstrategie Omgevingsrecht (LHSO) | Informatiepunt Leefomgeving</text:span></text:a></text:p>
                <text:p text:style-name="al"/>
              </text:section>
            </text:section>
            <text:section text:name="paragraaf_id1-3-2-2-9-7" text:style-name="paragraaf">
              <text:p text:style-name="paragraaf_kop"><text:span text:style-name="label"/> <text:span text:style-name="nr">9.5</text:span> Gedoogstrategie</text:p>
              <text:section text:name="artikel_id1-3-2-2-9-7-2" text:style-name="artikel">
                <text:p text:style-name="artikel_kop_titel"><text:span text:style-name="artikel_kop_label"/> <text:span text:style-name="artikel_kop_nr">9.5.1</text:span> Landelijk kader en jurisprudentie</text:p>
                <text:p text:style-name="al">De nota ‘Gedogen in Nederland’ vormt het landelijke kader voor gedogen en blijft volledig van kracht binnen het omgevingsrecht. De Ronde Venen heeft zich aan dit landelijke kader gecommitteerd. Het uitgangspunt is dat overtredingen worden hersteld. Dit betekent dat er in principe geen ruimte is voor passieve of permanente gedoogsituaties. Een gedoogsituatie is doorgaans tijdelijk, omdat het handelen binnen afzienbare tijd stopt of omdat het waarschijnlijk is dat er een vergunning zal worden verleend. Er bestaan echter ook gedoogsituaties die niet tijdelijk zijn. Het landelijke kader geeft in dit verband aan dat de omvang en/of duur zoveel mogelijk beperkt moet worden.</text:p>
              </text:section>
              <text:section text:name="artikel_id1-3-2-2-9-7-3" text:style-name="artikel">
                <text:p text:style-name="artikel_kop_titel"><text:span text:style-name="artikel_kop_label"/> <text:span text:style-name="artikel_kop_nr">9.5.2</text:span> Overgang en overmacht</text:p>
                <text:p text:style-name="al">Dit betreft onverwachte situaties (zoals calamiteiten) die niet voor legalisatie in aanmerking komen, maar waarbij de overtreder geen blaam treft. In dergelijke gevallen kan het nodig zijn om een tijdelijke gedooghouding van de overtreding in overweging te nemen, gebaseerd op een belangenafweging. Daarnaast kan er gedoogd worden wanneer er sprake is van legalisering.</text:p>
              </text:section>
            </text:section>
            <text:p text:style-name="hoofdstuk_bottom"/>
          </text:section>
          <text:section text:name="hoofdstuk_id1-3-2-2-10" text:style-name="hoofdstuk">
            <text:p text:style-name="hoofdstuk_kop"><text:span text:style-name="label"/> <text:span text:style-name="nr">10.</text:span> Werkwijzen</text:p>
            <text:section text:name="artikel_id1-3-2-2-10-2" text:style-name="artikel">
              <text:p text:style-name="artikel_kop_titel"><text:span text:style-name="artikel_kop_label"/> <text:span text:style-name="artikel_kop_nr"/> </text:p>
              <text:p text:style-name="al">De werkprocessen binnen het VTH-domein zoals vastgelegd in het VTH-zaaksysteem zijn beschreven in hoofdstuk 11. Aanvullend zijn de handelingswijzen van uitvoerende medewerkers opgenomen. Deze geven inzicht in de praktische uitvoering van de processtappen en maken zichtbaar hoe de formeel vastgelegde processen in de praktijk worden toegepast. Op deze manier wordt binnen de organisatie gewerkt met een eenduidige en zorgvuldige werkwijze, waarbij de kwaliteit, continuïteit en overdraagbaarheid van kennis zijn geborgd.</text:p>
              <text:p text:style-name="al"/>
            </text:section>
            <text:section text:name="paragraaf_id1-3-2-2-10-3" text:style-name="paragraaf">
              <text:p text:style-name="paragraaf_kop"><text:span text:style-name="label"/> <text:span text:style-name="nr">10.1</text:span> Werkwijzen vergunningen</text:p>
              <text:section text:name="structuurtekst_id1-3-2-2-10-3-2" text:style-name="structuurtekst">
                <text:p text:style-name="al">Een vergunningaanvraag komt binnen in het zaaksysteem. De casemanager start met het doorlopen van een checklist zoals is opgenomen in het zaaksysteem. Deze checklist dient als eerste controle om te beoordelen of de aanvraag klaar is voor publicatie. De casemanager voert hierbij de volgende handelingen uit:</text:p>
                <text:p text:style-name="al"/>
                <text:list text:style-name="id1-3-2-2-10-3-2-3">
                  <text:list-item text:style-override="id1-3-2-2-10-3-2-3-1">
                    <text:number>•</text:number>
                    <text:p text:style-name="al">Controleren of de gegevens van de aanvrager volledig en correct zijn.</text:p>
                  </text:list-item>
                  <text:list-item text:style-override="id1-3-2-2-10-3-2-3-2">
                    <text:number>•</text:number>
                    <text:p text:style-name="al">Beoordelen of de omgeving en locatie van het project juist zijn ingetekend.</text:p>
                  </text:list-item>
                  <text:list-item text:style-override="id1-3-2-2-10-3-2-3-3">
                    <text:number>•</text:number>
                    <text:p text:style-name="al">Verifiëren of de geometrie van het bouwproject klopt en overeenkomt met de aanvraag.</text:p>
                  </text:list-item>
                  <text:list-item text:style-override="id1-3-2-2-10-3-2-3-4">
                    <text:number>•</text:number>
                    <text:p text:style-name="al">Controleren of de titel correct is opgenomen.</text:p>
                  </text:list-item>
                </text:list>
                <text:p text:style-name="al">Na deze controle verstuurt de casemanager een ontvangstbevestiging naar de aanvrager. Vervolgens worden de betrokkenen en belanghebbenden in kaart gebracht. </text:p>
                <text:p text:style-name="al"/>
                <text:p text:style-name="al">Na ontvangst van een vergunningaanvraag via het zaaksysteem, beoordeelt de casemanager of alle benodigde documenten aanwezig zijn in relatie tot de aangevraagde activiteit. Dit kunnen uiteenlopende stukken zijn, zoals constructietekeningen, situatietekeningen, onderzoeksrapporten, verzoekformulier(en), etc..</text:p>
                <text:p text:style-name="al"/>
                <text:p text:style-name="al">Indien blijkt dat bepaalde gegevens ontbreken, wordt via een standaardformat in het zaaksysteem een verzoek tot aanvulling verstuurd aan de aanvrager.</text:p>
                <text:p text:style-name="al"/>
                <text:p text:style-name="al">Bij het opvragen van aanvullende informatie wordt de behandeltermijn opgeschort met maximaal 4 weken (28 dagen). </text:p>
                <text:p text:style-name="al"/>
                <text:p text:style-name="al">Indien de gevraagde informatie niet binnen de gestelde termijn wordt aangeleverd, besluit de casemanager om de aanvraag niet verder in behandeling te nemen.</text:p>
                <text:p text:style-name="al"/>
                <text:p text:style-name="al">Na de initiële documentcontrole beoordeelt de casemanager of de aanvraag voldoet aan het geldende wet- en regelgeving zoals bijvoorbeeld het bestemmingsplan. Hierbij wordt dan gekeken of de aangevraagde activiteit past binnen de planologische kaders. Dit is afhankelijk van het type project (bijvoorbeeld wonen of bedrijfsmatig) en of het gaat om een hoofdgebouw of bijgebouw. Indien de aanvraag niet volledig voldoet, kan de casemanager een verzoek tot aanpassing doen richting de aanvrager. </text:p>
                <text:p text:style-name="al"/>
                <text:p text:style-name="al">Vervolgens zet de casemanager adviezen uit bij relevante (interne) partijen, zoals verkeer, welstand, ODU, VRU, enzovoort. Voor het uitbrengen van deze adviezen geldt een standaardtermijn van twee weken. Adviesgevers toetsen de aanvraag aan het geldende beleid en brengen op basis daarvan hun advies uit aan de casemanager.</text:p>
                <text:p text:style-name="al"/>
                <text:p text:style-name="al">Na afloop van deze termijn controleert de casemanager of de adviezen akkoord zijn en of er eventueel aanvullende gegevens nodig zijn. Indien dit het geval is, wordt via het zaaksysteem opnieuw een verzoek tot aanvulling gedaan aan de aanvrager.</text:p>
                <text:p text:style-name="al"/>
                <text:p text:style-name="al">Wanneer alle gevraagde gegevens compleet zijn en de adviezen akkoord bevonden, stelt de casemanager de vergunning op. Deze conceptvergunning wordt vervolgens aangeboden voor collegiale toetsing, waarbij een collega de inhoud controleert op juistheid en volledigheid.</text:p>
                <text:p text:style-name="al"/>
                <text:p text:style-name="al">Na deze toetsing worden de leges geaccordeerd. Zodra dit is afgerond, wordt het besluit verstuurd naar de aanvrager en gepubliceerd conform de geldende procedures.</text:p>
                <text:p text:style-name="al"/>
                <text:p text:style-name="al">Tot slot worden de ketenpartners geïnformeerd over het besluit en wordt het besluit verwerkt in de Basisregistratie Adressen en Gebouwen.</text:p>
              </text:section>
              <text:section text:name="artikel_id1-3-2-2-10-3-3" text:style-name="artikel">
                <text:p text:style-name="artikel_kop_titel"><text:span text:style-name="artikel_kop_label"/> <text:span text:style-name="artikel_kop_nr">10.1.1</text:span> Vergunningverlening en meldingen via het Digitaal Stelsel Ow (DSO)</text:p>
                <text:p text:style-name="al">Vergunningaanvragen en meldingen met betrekking tot de Ow worden ontvangen via het DSO. Het VTH-systeem is gepeld aan het DSO. Milieuvergunningen en meldingen worden rechtstreeks doorgestuurd naar de ODU. Via de samenwerkingsmodule kan worden samengewerkt met ketenpartners bij aanvragen waarvoor bijvoorbeeld een advies nodig is. Initiatiefnemers kunnen verschillende soorten verzoeken indienen via het DSO. Verschillende verzoeken zijn vastgesteld voor de Ow, zoals:</text:p>
                <text:p text:style-name="al"/>
                <text:list text:style-name="id1-3-2-2-10-3-3-4">
                  <text:list-item text:style-override="id1-3-2-2-10-3-3-4-1">
                    <text:number>•</text:number>
                    <text:p text:style-name="al">aanvraag vergunning;</text:p>
                  </text:list-item>
                  <text:list-item text:style-override="id1-3-2-2-10-3-3-4-2">
                    <text:number>•</text:number>
                    <text:p text:style-name="al">aanvraag conceptverzoek;</text:p>
                  </text:list-item>
                  <text:list-item text:style-override="id1-3-2-2-10-3-3-4-3">
                    <text:number>•</text:number>
                    <text:p text:style-name="al">melding;</text:p>
                  </text:list-item>
                  <text:list-item text:style-override="id1-3-2-2-10-3-3-4-4">
                    <text:number>•</text:number>
                    <text:p text:style-name="al">informatieverzoek;</text:p>
                  </text:list-item>
                  <text:list-item text:style-override="id1-3-2-2-10-3-3-4-5">
                    <text:number>•</text:number>
                    <text:p text:style-name="al">melding ongewoon voorval.</text:p>
                  </text:list-item>
                </text:list>
                <text:p text:style-name="al">Voor zover niet wettelijk voorgeschreven, kan de gemeente vragen en aanvraagvereisten zelf bepalen/aanpassen met toepasbare regels in het DSO.</text:p>
              </text:section>
              <text:section text:name="artikel_id1-3-2-2-10-3-4" text:style-name="artikel">
                <text:p text:style-name="artikel_kop_titel"><text:span text:style-name="artikel_kop_label"/> <text:span text:style-name="artikel_kop_nr">10.1.2</text:span> Opties initiatiefnemer voor vergunningaanvraag</text:p>
                <text:p text:style-name="al">Voor het aanvragen van een vergunning heeft de initiatiefnemer opties om de haalbaarheid van de aanvraag te toetsen. Dit kan in een informatievraag en vooroverleg. Het vooroverleg wordt gebruikt om gegevens en bescheiden te verzamelen die nodig zijn om de formele aanvraag voor te bereiden. Het vooroverleg ziet de gemeente De Ronde Venen als een belangrijk instrument om de formele vergunningsprocedure soepeler, sneller en efficiënter te doorlopen. Tijdens het vooroverleg kunnen potentiële knelpunten gesignaleerd en (mogelijk) opgelost worden. </text:p>
                <text:p text:style-name="al"/>
                <text:p text:style-name="al">Het informatieverzoek is de voorloper op het vooroverleg. Het informatieverzoek is een informele manier om zicht te krijgen of het project haalbaar is. </text:p>
              </text:section>
              <text:section text:name="artikel_id1-3-2-2-10-3-5" text:style-name="artikel">
                <text:p text:style-name="artikel_kop_titel"><text:span text:style-name="artikel_kop_label"/> <text:span text:style-name="artikel_kop_nr">10.1.3</text:span> Procedure</text:p>
                <text:p text:style-name="al">Na het indienen van de volledige aanvraag heeft het bestuursorgaan 8 weken voor de inhoudelijke behandeling van de aanvraag. Dit is geen fatale termijn, maar een termijn van orde. De procedure kan met 6 weken worden verlengd tot maximaal 14 weken. Wanneer de aanvraag niet compleet is, kan het bestuursorgaan een verzoek om aanvulling doen, waarbij de behandelingstermijn wordt opgeschort (volgens de Algemene wet bestuursrecht) totdat de aanvulling is ontvangen. De aanvrager kan meerdere activiteiten tegelijk (meervoudige aanvraag) indienen. In principe geldt dan voor alle aanvragen de standaardprocedure van 8 weken, tenzij anders vermeld. Bij een meervoudige aanvraag bepaalt de activiteit met de zwaarste procedure de toe te passen procedure.</text:p>
              </text:section>
              <text:section text:name="artikel_id1-3-2-2-10-3-6" text:style-name="artikel">
                <text:p text:style-name="artikel_kop_titel"><text:span text:style-name="artikel_kop_label"/> <text:span text:style-name="artikel_kop_nr">10.1.4</text:span> Uitgebreide procedure</text:p>
                <text:p text:style-name="al">In een aantal gevallen kan de uitgebreide procedure van toepassing zijn. Dit betreft:</text:p>
                <text:list text:style-name="id1-3-2-2-10-3-6-3">
                  <text:list-item text:style-override="id1-3-2-2-10-3-6-3-1">
                    <text:number>1.</text:number>
                    <text:p text:style-name="al">In de Ow aangewezen gevallen;</text:p>
                    <text:list text:style-name="id1-3-2-2-10-3-6-3-1-3">
                      <text:list-item text:style-override="id1-3-2-2-10-3-6-3-1-3-1">
                        <text:number>•</text:number>
                        <text:p text:style-name="al">Activiteiten die betrekking hebben op internationaalrechtelijke en Europese verplichtingen, en milieubelastende activiteiten waarvoor de IPPC-richtlijn geldt;</text:p>
                      </text:list-item>
                      <text:list-item text:style-override="id1-3-2-2-10-3-6-3-1-3-2">
                        <text:number>•</text:number>
                        <text:p text:style-name="al">Situaties waarbij sprake is van een m.e.r.-plichtig besluit of waarvoor een passende beoordeling noodzakelijk is;</text:p>
                      </text:list-item>
                      <text:list-item text:style-override="id1-3-2-2-10-3-6-3-1-3-3">
                        <text:number>•</text:number>
                        <text:p text:style-name="al">Een rijksmonumentenactiviteit;</text:p>
                      </text:list-item>
                      <text:list-item text:style-override="id1-3-2-2-10-3-6-3-1-3-4">
                        <text:number>•</text:number>
                        <text:p text:style-name="al">Een Natura 2000-activiteit.</text:p>
                      </text:list-item>
                    </text:list>
                  </text:list-item>
                  <text:list-item text:style-override="id1-3-2-2-10-3-6-3-2">
                    <text:number>2.</text:number>
                    <text:p text:style-name="al">Activiteiten die aanzienlijke gevolgen hebben of kunnen hebben voor de fysieke leefomgeving en waartegen naar verwachting verschillende belanghebbenden bedenkingen zullen hebben. In dat geval kan het bevoegd gezag de uitgebreide procedure van toepassing verklaren (artikel 16.65, lid 4 Ow), of kan de initiatiefnemer verzoeken om de toepassing van de uitgebreide procedure (artikel 16.65, lid 1, onder a Ow);</text:p>
                  </text:list-item>
                  <text:list-item text:style-override="id1-3-2-2-10-3-6-3-3">
                    <text:number>3.</text:number>
                    <text:p text:style-name="al">Op verzoek of met instemming van de aanvrager.</text:p>
                  </text:list-item>
                </text:list>
                <text:p text:style-name="al">Los van de wettelijk vastgelegde gevallen waarbij de uitgebreide procedure van toepassing is, heeft de gemeente ook de bevoegdheid om in bepaalde gevallen de uitgebreide procedure van toepassing te verklaren (punt 2). Op basis van artikel 16.65, lid 1 Ow mag de gemeente op verzoek of met instemming van de aanvrager deze procedure toepassen. Op basis van artikel 16.65, lid 4 Ow mag het college dit ook zelf doen als het plan aanzienlijke gevolgen heeft en er naar verwachting meerdere bedenkingen zijn. Voorafgaand aan dit besluit mag de aanvrager hierover zijn zienswijze kenbaar maken. Afhankelijk van de beantwoording van deze zienswijze wordt uiteindelijk besloten welke procedure van toepassing is.</text:p>
                <text:p text:style-name="al"/>
                <text:p text:style-name="al">Binnen de gemeente heeft de uitgebreide procedure de voorkeur bij vergunningen waarvoor raadsadvies verplicht is (volgende ). Dit is echter niet in alle gevallen af te dwingen. De gevallen waarbij raadsadvies binnen onze gemeente vereist is, betreffen vaak aanvragen met maatschappelijke en ruimtelijke impact. Alle partijen zijn in zo’n geval gebaat bij een goede voorbereiding. De gemeente bespreekt dan de voordelen van de uitgebreide procedure met de aanvrager. Als de indiener instemt met de uitgebreide procedure, zal deze procedure gevolgd worden.</text:p>
              </text:section>
              <text:section text:name="artikel_id1-3-2-2-10-3-7" text:style-name="artikel">
                <text:p text:style-name="artikel_kop_titel"><text:span text:style-name="artikel_kop_label"/> <text:span text:style-name="artikel_kop_nr">10.1.5</text:span> Raadsadvies</text:p>
                <text:p text:style-name="al">Op basis van artikel 16.15a, lid b, onder 1 van de Ow mag de gemeenteraad gevallen van BOPA’s aanwijzen waarvoor het college (bindend) advies moet vragen aan de gemeenteraad. Dit heeft de gemeenteraad van De Ronde Venen op 27 januari 2022 gedaan door de "Lijst van gevallen waarin advies van de gemeenteraad verplicht is" vast te stellen.</text:p>
                <text:p text:style-name="al">Het advies van de gemeenteraad is in deze gevallen bindend. Dit betekent dat het college het advies van de raad moet opvolgen. Het college legt dus voor vergunningverlening het initiatief voor aan de gemeenteraad. De raad geeft vervolgens een gemotiveerd advies over het wel of niet verlenen van de omgevingsvergunning.</text:p>
              </text:section>
              <text:section text:name="artikel_id1-3-2-2-10-3-8" text:style-name="artikel">
                <text:p text:style-name="artikel_kop_titel"><text:span text:style-name="artikel_kop_label"/> <text:span text:style-name="artikel_kop_nr">10.1.6</text:span> Advies bij ander bevoegd gezag</text:p>
                <text:p text:style-name="al">Bij meervoudige aanvragen kan sprake zijn van magneetactiviteiten. Deze activiteiten hebben als het ware een magnetische werking en bepalen welk bestuursorgaan het bevoegd gezag is. Dit geldt in situaties waarbij één van de activiteiten niet door de gemeente kan worden behandeld. De andere activiteiten in de vergunningaanvraag worden dan meegestuurd naar het andere bevoegde gezag (de provincie of het Rijk).</text:p>
                <text:p text:style-name="al"/>
                <text:p text:style-name="al">Bij activiteiten waarvoor de provincie of het Rijk bevoegd gezag is, wordt het college om advies gevraagd. Dit betreft activiteiten waarvoor het college oorspronkelijk bevoegd gezag zou zijn geweest.</text:p>
                <text:p text:style-name="al"/>
                <text:p text:style-name="al">Bij meervoudige aanvragen wordt het college dus om advies gevraagd met instemming. Het college ontvangt hiervoor een voorgenomen beslissing (ontwerpbesluit) en moet daarover binnen vier weken advies uitbrengen.</text:p>
                <text:p text:style-name="al"/>
                <text:p text:style-name="al">Bij enkelvoudige aanvragen geldt dit niet, omdat dan het bevoegd gezag (de gemeente) zelf beslist op de aanvraag. </text:p>
              </text:section>
              <text:section text:name="artikel_id1-3-2-2-10-3-9" text:style-name="artikel">
                <text:p text:style-name="artikel_kop_titel"><text:span text:style-name="artikel_kop_label"/> <text:span text:style-name="artikel_kop_nr">10.1.7</text:span> Werkwijze vooroverleg</text:p>
                <text:p text:style-name="al">Een vooroverleg komt binnen via het zaaksysteem en wordt daar geregistreerd. De casemanager controleert of de aangeleverde gegevens volledig en correct zijn. Vervolgens wordt een ontvangstbevestiging verstuurd aan de initiatiefnemer. Vooroverleggen worden niet gepubliceerd.</text:p>
                <text:p text:style-name="al"/>
                <text:p text:style-name="al">Daarna beoordeelt de casemanager de inhoud van het vooroverleg en bepaalt of het initiatief eenvoudig kan worden afgehandeld, door bijvoorbeeld een telefoontje. Indien het complexer is, wordt het initiatief geagendeerd voor de intaketafel. De intaketafel is een eerste moment van gezamenlijke beoordeling, waarin wordt gekeken of het initiatief kansrijk is.</text:p>
                <text:p text:style-name="al"/>
                <text:p text:style-name="al">Tijdens de intaketafel worden opmerkingen verzameld en wordt bepaald wie bij het vervolg betrokken moet worden. De intaketafel bestaat uit vertegenwoordigers van Ruimtelijke Ordening (RO) en vergunningverlening, en beoordeelt het initiatief op inhoudelijke en bestuurlijke haalbaarheid.</text:p>
                <text:p text:style-name="al"/>
                <text:p text:style-name="al">Na de intaketafel zet de casemanager adviesvragen uit bij relevante disciplines. Zodra alle adviezen en aanvullende informatie zijn verzameld en het plan voldoende duidelijk is, beoordeelt de casemanager of het initiatief kansrijk is. Bij een positieve beoordeling wordt een brief verstuurd waarin staat dat het plan kansrijk en mogelijk is, inclusief voorwaarden en aandachtspunten.</text:p>
                <text:p text:style-name="al"/>
                <text:p text:style-name="al">Een vooroverleg kan plaatsvinden op basis van een schetsontwerp en dient als eerste toetsmoment. Als het plan voldoende informatie bevat, stelt de casemanager een afrondingsbrief op. Hoe vollediger het plan, hoe beter het plan besproken kan worden. Na afhandeling worden de leges geaccordeerd en wordt de afrondingsbrief verstuurd. In deze brief staan de voorwaarden, en aandachtspunten voor de initiatiefnemer, om de vergunningaanvraag in te dienen.</text:p>
                <text:p text:style-name="al"/>
                <text:p text:style-name="al">Indien sprake is van bestuurlijke gevoeligheid, kan er een Raadsinformatiebrief (RIB) worden opgesteld. In alle gevallen bevat het vooroverleg de kanttekening dat het uiteindelijke plan niet gegarandeerd gerealiseerd kan worden.</text:p>
              </text:section>
              <text:section text:name="artikel_id1-3-2-2-10-3-10" text:style-name="artikel">
                <text:p text:style-name="artikel_kop_titel"><text:span text:style-name="artikel_kop_label"/> <text:span text:style-name="artikel_kop_nr">10.1.8</text:span> Prioritair werken</text:p>
                <text:p text:style-name="al">Zoals beschreven in hoofdstuk 9.1 vergunningstrategie wordt de werkwijze waarop aanvragen worden beoordeeld bepaald aan de hand van de prioritering. In de prioritering worden de scores; laag, middel, hoog en zeer hoog gebruikt. Hoe dit van impact is op de wijze van toetsen zal hieronder verder toegelicht worden:</text:p>
                <text:p text:style-name="al"/>
                <text:p text:style-name="al">
                <text:span text:style-name="nadrukcur">Laag:</text:span> Toetsen op uitgangspunten (toetsen op de aanwezigheid en compleetheid van de technische informatie). Gecontroleerd wordt of de globale uitgangspunten op de aangeleverde stukken in voldoende mate en in samenhang zijn weergegeven. De vergunningverlener bepaalt op basis van ervaring het oordeel over de betreffende aspecten. Constructie- en brandveiligheid worden volledig getoetst.</text:p>
                <text:p text:style-name="al"/>
                <text:p text:style-name="al">
                <text:span text:style-name="nadrukcur">Middel:</text:span> Toetsen op ‘Middel’ (toetsen of de uitgangspunten van de betreffende aspecten conform de daarvoor gestelde normen zijn aangevraagd). Gecontroleerd wordt of de uitgangpunten op de aangeleverde stukken voor het betreffende aspect de juiste vorm hebben en of de uitkomsten plausibel zijn. Van deze aspecten worden de uitgangspunten gecontroleerd. Constructie- en brandveiligheid worden volledig getoetst.</text:p>
                <text:p text:style-name="al"/>
                <text:p text:style-name="al">
                <text:span text:style-name="nadrukcur">Hoog:</text:span> Het toetsen van een aspect op ‘Middel’ aangevuld met een inhoudelijke toets van de belangrijkste representatieve onderdelen door middel van een controle van de berekeningen of het zelfstandig narekenen ervan (Laag). Gecontroleerd wordt of de uitgangspunten de juiste vorm hebben en of de uitkomsten plausibel zijn. Tevens worden de belangrijkste berekeningen gecontroleerd, dan wel nagerekend. De vergunningverlener bepaalt op basis van zijn ervaring welk aspecten inhoudelijk volledig worden getoetst, bijvoorbeeld door een schaduwberekening uit te voeren of het geheel doorlopen van ingediende berekening(en). Constructie- en brandveiligheid worden volledig getoetst.</text:p>
                <text:p text:style-name="al"/>
                <text:p text:style-name="al">
                <text:span text:style-name="nadrukcur">Zeer hoog:</text:span> Grondig toetsen (volledige toetsing op alle onderdelen). Alle aspecten van de aanvraag worden volledig getoetst en beoordeeld.</text:p>
                <text:p text:style-name="al"/>
                <text:p text:style-name="al">Belangrijk op te merken is dat er los van de prioritering en afhankelijk van de aanvraag extra aspecten getoetst kunnen worden. Dit alles wordt gedaan met oog op het beschermen van de fysieke leefomgeving.</text:p>
              </text:section>
              <text:section text:name="artikel_id1-3-2-2-10-3-11" text:style-name="artikel">
                <text:p text:style-name="artikel_kop_titel"><text:span text:style-name="artikel_kop_label"/> <text:span text:style-name="artikel_kop_nr">10.1.9</text:span> Werkwijze bij intrekken ongebruikte vergunningen</text:p>
                <text:p text:style-name="al">Indien het termijn van een jaar is verstreken controleert de toezichthouder of de bouw nog niet is gestart, in uitvoering is, of reeds gereed. Indien er nog niet gestart is of het nog bezig is. Dan neemt de toezichthouder contact op met de vergunningverlener om te achterhalen of er nog gebruik gemaakt gaat worden van de vergunning. </text:p>
                <text:p text:style-name="al"/>
                <text:p text:style-name="al">Als de vergunninghouder aangeeft in de toekomst alsnog gebruik te willen maken van de vergunning, kan de toezichthouder instemmen met een verlenging van de instandhouding. Deze verlenging wordt alleen verleend als er voldoende objectieve informatie, zoals bouwplannen beschikbaar zijn waaruit blijkt dat de uitvoering binnen de verlengingstermijn zal plaatsvinden. De maximale verlenging bedraagt één jaar en wordt schriftelijk bevestigd.</text:p>
                <text:p text:style-name="al"/>
                <text:p text:style-name="al">Wanneer blijkt dat de vergunninghouder geen gebruik meer zal maken van de vergunning, of wanneer de verlengingstermijn is verstreken zonder dat de bouw is gestart, draagt de toezichthouder het dossier over aan de casemanager. De casemanager stelt vervolgens een ontwerpbesluit tot intrekking op en stuurt dit naar de vergunninghouder. Deze krijgt vier weken de gelegenheid om een zienswijze in te dienen. Na afloop van deze termijn stelt de casemanager een definitief besluit op, waarbij eventuele zienswijzen worden meegenomen in de afweging.</text:p>
                <text:p text:style-name="al"/>
                <text:p text:style-name="al">Indien er geen zienswijze is ingediend, of als de zienswijze geen aanleiding geeft tot wijziging van het besluit, wordt het ontwerpbesluit omgezet in een definitief besluit tot intrekking. Mocht de zienswijze wel aanleiding geven tot verlenging van de instandhouding, dan wordt dit schriftelijk bevestigd aan de vergunninghouder, met een nieuwe termijn van maximaal één jaar.</text:p>
                <text:p text:style-name="al"/>
                <text:p text:style-name="al">Tot slot wordt het definitieve besluit verzonden aan de vergunninghouder en bekendgemaakt op de voorgeschreven wijze.</text:p>
              </text:section>
              <text:section text:name="artikel_id1-3-2-2-10-3-12" text:style-name="artikel">
                <text:p text:style-name="artikel_kop_titel"><text:span text:style-name="artikel_kop_label"/> <text:span text:style-name="artikel_kop_nr">10.1.10</text:span> Vaste toetsingskaders voor meldingen en vergunningen</text:p>
                <text:p text:style-name="al">Aangevraagde vergunningen en ingediende meldingen worden binnen het proces van vergunningverlening (hoofdstuk 11.1) getoetst aan wet- en regelgeving. Bij het beoordelen van meldingen betreft dit het proces <text:span text:style-name="nadrukcur">‘inhoudelijk behandelen’</text:span> en bij vergunningsaanvragen betreft dit <text:span text:style-name="nadrukcur">‘toetsen op regelgeving’</text:span>. Het toetsen aan wet- en regelgeving wordt gedaan aan de hand van verschillende landelijke, regionale en lokale wet- en regelgevingen.</text:p>
                <text:p text:style-name="al"/>
                <text:p text:style-name="al">De landelijke wet- en regelgeving bestaat uit de Ow en de Ob, waarin onder andere regels zijn opgenomen over bij welke activiteiten een vergunning moet worden aangevraagd of een melding moet worden ingediend.</text:p>
                <text:p text:style-name="al"/>
                <text:p text:style-name="al">De provincie Utrecht kan daarnaast wet- en regelgeving opstellen waaraan aanvragen en meldingen moeten worden getoetst. Dit betreft de regionale wet- en regelgeving.</text:p>
                <text:p text:style-name="al"/>
                <text:p text:style-name="al">Lokaal kan de gemeente eveneens verschillende verordeningen en beleidsregels vaststellen die als toetsingskader gelden voor het beoordelen van aanvragen en meldingen.</text:p>
                <text:p text:style-name="al"/>
                <text:p text:style-name="al">In beginsel worden meldingen beoordeeld volgens de toetsintensiteit die hoort bij een lage prioriteit. Indien een melding wordt ingediend of informatie wordt verstrekt over een activiteit die in de prioriteitenlijst een andere prioriteit heeft, dan wordt dat onderdeel beoordeeld conform de bijbehorende toetsintensiteit.</text:p>
                <text:p text:style-name="al"/>
                <text:p text:style-name="al">Deze wet- en regelgevingen vormen gezamenlijk het kader met criteria die worden gebruikt bij het beoordelen van -en beslissen op- aanvragen om omgevingsvergunningen en bij het beoordelen van meldingen. Een uitwerking van dit toetsingskader is opgenomen in bijlage 10.1.</text:p>
                <text:p text:style-name="al"/>
              </text:section>
            </text:section>
            <text:section text:name="paragraaf_id1-3-2-2-10-4" text:style-name="paragraaf">
              <text:p text:style-name="paragraaf_kop"><text:span text:style-name="label"/> <text:span text:style-name="nr">10.2</text:span> Werkwijzen toezicht</text:p>
              <text:section text:name="structuurtekst_id1-3-2-2-10-4-2" text:style-name="structuurtekst">
                <text:p text:style-name="al">Toezicht houdt in dat wordt gecontroleerd of wettelijke voorschriften worden nageleefd. Er zijn twee hoofdtypen van toezicht: nalevingstoezicht en opsporing. Nalevingstoezicht betreft de werkzaamheden die de gemeente uitvoert om te controleren of regels worden gevolgd. Opsporing omvat activiteiten die gericht zijn op het vaststellen of er sprake is van een onrechtmatige situatie, gebaseerd op een redelijk vermoeden. Deze twee vormen kunnen worden aangeduid als structureel (nalevingstoezicht) of reactief (opsporing).</text:p>
                <text:p text:style-name="al"/>
                <text:p text:style-name="al">Nalevingstoezicht omvat controle op vergunningen en meldingen, thematische controles tijdens de gebruiksfase, en projectmatig toezicht op bestaande situaties en surveillance. Toezicht naar aanleiding van klachten en incidentmeldingen, ook wel niet-routinematig toezicht genoemd, kan zowel onder nalevingstoezicht als onder opsporing vallen, afhankelijk van de aard van de klacht of melding. </text:p>
                <text:p text:style-name="al"/>
                <text:p text:style-name="al">Naast het uitvoeren van toezicht binnen hun eigen vakgebied hebben toezichthouders ook een signalerende functie. Dit houdt in dat zij, indien nodig, overtredingen kunnen rapporteren die buiten hun specialisme vallen, waardoor zij als ogen en oren voor andere vakgebieden fungeren.</text:p>
              </text:section>
              <text:section text:name="artikel_id1-3-2-2-10-4-3" text:style-name="artikel">
                <text:p text:style-name="artikel_kop_titel"><text:span text:style-name="artikel_kop_label"/> <text:span text:style-name="artikel_kop_nr">10.2.1</text:span> Voorbereiden en uitvoeren van toezicht</text:p>
                <text:p text:style-name="al">Het voorbereiden van toezicht is als procedure opgenomen in het zaaksysteem. Hierbij wordt onderscheid gemaakt tussen vergunninggebonden toezicht en niet vergunninggebonden toezicht. Beide vragen om een andere voorbereiding en uitvoering. Door wie de controle is uitgevoerd, datum, tijd en de gesproken betrokkene zullen altijd worden opgenomen.</text:p>
                <text:p text:style-name="al"/>
                <text:list text:style-name="id1-3-2-2-10-4-3-4">
                  <text:list-item text:style-override="id1-3-2-2-10-4-3-4-1">
                    <text:number>•</text:number>
                    <text:p text:style-name="al">Vergunninggebonden:</text:p>
                  </text:list-item>
                </text:list>
                <text:p text:style-name="al">Wanneer een vergunning is verleend, wordt hiervoor een controlezaak aangemaakt. De eerste stap van de toezichthouder is het doornemen van de vergunning en de bijbehorende documenten, zoals bouwtekeningen. Indien aanvullende gegevens of bescheiden nodig zijn, neemt de toezichthouder contact op met de betrokken persoon.</text:p>
                <text:p text:style-name="al"/>
                <text:p text:style-name="al">Bij een startbouwmelding beoordeelt de toezichthouder, op basis van de risicomatrix, welke onderdelen gecontroleerd moeten worden en met welke diepgang op basis van de prioritering. Tijdens de controle worden de bevindingen vastgelegd in de betreffende zaak. Hierbij worden de datum vermeld en foto’s toegevoegd met de bijbehorende bevindingen. Indien er afwijkingen worden geconstateerd, wordt dit besproken met de afdeling Vergunningverlening. Afhankelijk van de mogelijkheden tot legalisatie wordt of een bouwstop opgelegd of worden aanvullende bescheiden opgevraagd.</text:p>
                <text:p text:style-name="al"/>
                <text:p text:style-name="al">Verplichtingen worden altijd schriftelijk vastgelegd, gedeeld met de aanvrager en als bijlage toegevoegd in het zaaksysteem.</text:p>
                <text:p text:style-name="al"/>
                <text:p text:style-name="al">Indien hercontrole nodig is, wordt deze altijd uitgevoerd.</text:p>
                <text:p text:style-name="al"/>
                <text:p text:style-name="al">Wanneer alles gereed is en conform de vergunning is uitgevoerd, wordt dit gemeld bij de BAG en wordt het bouwwerk vrijgegeven voor gebruik. Indien er niet conform de vergunning is gebouwd zal er gehandhaafd worden.</text:p>
                <text:list text:style-name="id1-3-2-2-10-4-3-14">
                  <text:list-item text:style-override="id1-3-2-2-10-4-3-14-1">
                    <text:number>•</text:number>
                    <text:p text:style-name="al">Niet vergunninggebonden toezicht:</text:p>
                  </text:list-item>
                </text:list>
                <text:p text:style-name="al">Indien toezicht wordt uitgevoerd op een niet-vergunninggebonden situatie, start de toezichthouder met een gedegen voorbereiding van de controle. Hierbij worden relevante gegevens geanalyseerd, waaronder (eventuele) eerdere meldingen, (eventuele) lopende procedures en (eventuele) informatie vanuit andere disciplines.</text:p>
                <text:p text:style-name="al"/>
                <text:p text:style-name="al">De toezichthouder beschikt over diverse instrumenten om voorafgaand aan de controle informatie te verzamelen. Hierbij wordt gebruikgemaakt van systemen zoals luchtfoto’s, Basisregistratie Personen (BRP), Kamer van Koophandel (KvK), GIS-Stroomlijn en andere relevante bronnen.</text:p>
                <text:p text:style-name="al"/>
                <text:p text:style-name="al">De toezichthouder toetst vooraf de feitelijke situatie aan de geldende wettelijke kaders, zoals vastgelegd in het omgevingsplan, de Ow en overige relevante regelgeving. </text:p>
                <text:p text:style-name="al"/>
                <text:p text:style-name="al">De verzamelde informatie wordt verwerkt in de controlezaak, aangevuld met constateringen, onderbouwd met bevindingen, visuele ondersteuning (zoals luchtfoto’s) en toepasselijke regelgeving. Als laatste stap van de voorbereiding worden de belanghebbende(n) geïnformeerd. </text:p>
                <text:p text:style-name="al"/>
                <text:p text:style-name="al">Tijdens het locatiebezoek voert de toezichthouder de controle uit. Hierbij worden de eerder geformuleerde constateringen systematisch doorlopen en afgehandeld. Indien de controle zonder medewerking van de betrokkene kan plaatsvinden, wordt deze doorgaans onaangekondigd uitgevoerd. De toezichthouder streeft ernaar om de betrokkene op locatie of achteraf te spreken over de controle.</text:p>
                <text:p text:style-name="al"/>
                <text:p text:style-name="al">Na afloop van het controlebezoek worden de bevindingen geformaliseerd, zodat waarnemingen, notities en constateringen aan de hand van foto’s overzichtelijk zijn opgenomen in de rapportage. Hierbij worden tevens eventuele verzwarende omstandigheden vastgelegd die aanleiding kunnen geven tot een zwaardere sanctie. Op basis van deze gegevens wordt de handhavingsstrategie (LHSO) bepaald.</text:p>
                <text:p text:style-name="al"/>
                <text:p text:style-name="al">Wanneer de controle volledig is afgerond, vindt een collegiale toetsing plaats door de handhavingsjurist. Afhankelijk van de gekozen handhavingsstrategie wordt de zaak, indien nodig, overgedragen aan de handhavingsjurist voor verdere afhandeling binnen het handhavingstraject. </text:p>
              </text:section>
              <text:section text:name="artikel_id1-3-2-2-10-4-4" text:style-name="artikel">
                <text:p text:style-name="artikel_kop_titel"><text:span text:style-name="artikel_kop_label"/> <text:span text:style-name="artikel_kop_nr">10.2.2</text:span> Zaak overdragen aan de jurist</text:p>
                <text:p text:style-name="al">Uitvoeren van toezicht en handhaving zijn vaak processen die in elkaar verweven zijn. Dit is niet in alle gevallen want het kan ook separaat van elkaar worden uitgevoerd. Hoe de verwevenheid in elkaar zit is als volgt:</text:p>
                <text:list text:style-name="id1-3-2-2-10-4-4-3">
                  <text:list-item text:style-override="id1-3-2-2-10-4-4-3-1">
                    <text:number>•</text:number>
                    <text:p text:style-name="al">Een melding of handhavingsverzoek komt binnen bij de jurist.</text:p>
                    <text:p text:style-name="al">In het zaaksysteem van de jurist wordt een deelproces aangemaakt dat op naam van de toezichthouder komt te staan. Wanneer de toezichthouder de controle heeft uitgevoerd en dit rapporteert in het zaaksysteem, wordt de zaak automatisch terug overgedragen aan de jurist.</text:p>
                  </text:list-item>
                  <text:list-item text:style-override="id1-3-2-2-10-4-4-3-2">
                    <text:number>•</text:number>
                    <text:p text:style-name="al">De toezichthouder doet een ambtshalve melding.</text:p>
                    <text:p text:style-name="al">Eén keer per week vindt er een clusteroverleg plaats met de toezichthouders en handhavingsjuristen. Tijdens dit overleg bespreekt de toezichthouder de zaken die ambtshalve zijn geconstateerd. Er wordt dan ook besproken of het een zaak is voor de juristen of voor de toezichthouders. Hoewel deze scheiding niet altijd scherp te maken is, worden zaken doorgaans overgedragen aan juristen wanneer een bestuursrechtelijke maatregel, zoals een LOD, moet worden opgelegd.</text:p>
                  </text:list-item>
                  <text:list-item text:style-override="id1-3-2-2-10-4-4-3-3">
                    <text:number>•</text:number>
                    <text:p text:style-name="al">Indien er niet conform de vergunning is gebouwd en handhaving noodzakelijk is, vult de toezichthouder een standaard sjabloon in. Hierin worden zaken als datum, foto’s, constateringen en juridische bepalingen opgenomen, zodat de jurist de handhavingsprocedure kan starten.</text:p>
                  </text:list-item>
                </text:list>
              </text:section>
              <text:section text:name="artikel_id1-3-2-2-10-4-5" text:style-name="artikel">
                <text:p text:style-name="artikel_kop_titel"><text:span text:style-name="artikel_kop_label"/> <text:span text:style-name="artikel_kop_nr">10.2.3</text:span> Afstemming VRU en gemeente bij handhaving</text:p>
                <text:p text:style-name="al">De VRU voert periodieke controles uit op bestaande bouwwerken binnen de gemeente.</text:p>
                <text:p text:style-name="al"/>
                <text:p text:style-name="al">Indien bij deze controles overtredingen worden geconstateerd, geeft de VRU een waarschuwing. Daarbij wordt vermeld dat bij herhaalde constatering de gemeente wordt ingeschakeld om handhavend op te treden.</text:p>
                <text:p text:style-name="al"/>
                <text:p text:style-name="al">Het advies van de VRU wordt als zwaarwegend betrokken bij de besluitvorming, maar is niet bindend. De gemeente behoudt, als bevoegd gezag, de verantwoordelijkheid om een zelfstandig besluit te nemen over het al dan niet inzetten van handhavende maatregelen. Daarbij vindt een belangenafweging plaats, waarbij onder meer de toepasselijke algemene beginselen van behoorlijk bestuur, zoals het evenredigheidsbeginsel, worden betrokken en bijvoorbeeld de gedoogstrategie zoals opgenomen in deze U&amp;H-strategie. Op basis van deze afweging kan in bijzondere gevallen gemotiveerd worden afgezien van handhavend optreden.</text:p>
                <text:p text:style-name="al"/>
                <text:p text:style-name="al">De samenwerking verloopt via de samenwerkingsmodule in het zaaksysteem. </text:p>
              </text:section>
              <text:section text:name="artikel_id1-3-2-2-10-4-6" text:style-name="artikel">
                <text:p text:style-name="artikel_kop_titel"><text:span text:style-name="artikel_kop_label"/> <text:span text:style-name="artikel_kop_nr">10.2.4</text:span> Rapportage</text:p>
                <text:p text:style-name="al">De resultaten van een controle worden gedocumenteerd in een uniform constateringsrapport via de uniforme werkprocessen in het zaaksysteem. In dit rapport wordt, afhankelijk van het type controle, doorgaans vermeld wie de controle heeft uitgevoerd, waar en wanneer deze plaatsvond, wat de aanleiding was, met wie is gesproken, welke bevoegdheden zijn ingezet, wat er feitelijk is waargenomen, bevindingen o.b.v. stappenplan LHSO of er sprake is van een overtreding en welke vervolgstappen eventueel nodig zijn. De Coördinator Toezicht en Handhaving ziet toe op uniforme registratie hiervan. </text:p>
              </text:section>
              <text:section text:name="artikel_id1-3-2-2-10-4-7" text:style-name="artikel">
                <text:p text:style-name="artikel_kop_titel"><text:span text:style-name="artikel_kop_label"/> <text:span text:style-name="artikel_kop_nr">10.2.5</text:span> Prioritair toezicht: Meldingen/klachten</text:p>
                <text:p text:style-name="al">Klachtentoezicht vindt plaats naar aanleiding van een klacht of melding van burgers/bedrijven (extern) of van andere afdelingen/collega’s/bestuur (intern). Klachten en meldingen kunnen per telefoon, schriftelijk of via de website van de gemeente binnenkomen. Milieuklachten kunnen worden gemeld via de website van de ODU. Milieuklachten worden in principe door de ODU afgehandeld.</text:p>
                <text:p text:style-name="al"/>
                <text:p text:style-name="al">In het kader van de U&amp;H-strategie is slechts sprake van een klacht als de klacht betrekking heeft op een taak uit het omgevingsrecht, bijvoorbeeld een klacht over illegale bouw door de buren of een klacht over stankoverlast door een bedrijf. Klachten over (het functioneren van) ambtenaren en/of klachten over de gemeentelijke organisatie vallen hier dus niet onder. Hiervoor geldt namelijk een aparte klachtenregeling op grond van de Awb.</text:p>
                <text:p text:style-name="al"/>
                <text:p text:style-name="al">Bij de beoordeling van een klacht wordt ten eerste vastgesteld of de betreffende klacht niet moet worden opgevat als een verzoek om handhaving. Bestaat er onduidelijkheid over de aard van de klacht, dan wordt altijd contact gezocht met de klager om vast te stellen hoe de klacht moet worden opgevat en hoe deze vervolgens moet worden afgehandeld.</text:p>
                <text:p text:style-name="al"/>
                <text:p text:style-name="al">De werkwijze die wordt toegepast, is dat bij het binnenkomen van een klacht of melding er tijd wordt ingepland binnen de gestelde termijn waarin de toezichthouder de controle uitvoert. Het is belangrijk om op te merken dat in bepaalde gevallen kan worden afgeweken van de prioriteit die aan het betreffende taakonderdeel is toegekend. Klachten of meldingen waarbij sprake lijkt te zijn van direct gevaar en/of een onveilige situatie worden altijd direct behandeld, ook wanneer het om een anonieme melding of klacht gaat.</text:p>
                <text:p text:style-name="al"/>
              </text:section>
            </text:section>
            <text:section text:name="paragraaf_id1-3-2-2-10-5" text:style-name="paragraaf">
              <text:p text:style-name="paragraaf_kop"><text:span text:style-name="label"/> <text:span text:style-name="nr">10.3</text:span> Werkwijzen handhaving</text:p>
              <text:section text:name="structuurtekst_id1-3-2-2-10-5-2" text:style-name="structuurtekst">
                <text:p text:style-name="al">Reeds is beschreven dat de gemeente De Ronde Venen zich heeft gecommitteerd aan de LHSO. Om hier op een zo juist en effectief mogelijke manier gebruik van te maken zijn er werkwijzen beschreven die zorgdragen voor een daadkrachtige handhaving. </text:p>
                <text:p text:style-name="al"/>
                <text:p text:style-name="al">Handhaving kan ingezet worden wanneer een onrechtmatige situatie herstelt moet worden naar een rechtmatige situatie middels het opleggen van (herstel)sancties. Dit kan gedaan worden door gebruik te maken van de bestuurlijke herstelsancties en de strafrechtelijke punitieve sancties. </text:p>
                <text:p text:style-name="al"/>
                <text:p text:style-name="al">Als uitgangspunt geldt dat wanneer één overtreder meerdere verschillende overtredingen begaat, tegen elke overtreding een afzonderlijke bestuursrechtelijke maatregel wordt ingezet.</text:p>
              </text:section>
              <text:section text:name="artikel_id1-3-2-2-10-5-3" text:style-name="artikel">
                <text:p text:style-name="artikel_kop_titel"><text:span text:style-name="artikel_kop_label"/> <text:span text:style-name="artikel_kop_nr">10.3.1</text:span> Bestuursrecht en/of strafrecht in de LHSO</text:p>
                <text:p text:style-name="al">In hoofdstuk 4.3 van de LHSO is de interventiematrix opgenomen, waarin ook strafrechtelijke maatregelen zijn verwerkt. Om de samenwerking met ketenpartners goed vorm te geven, heeft de gemeente De Ronde Venen afstemmingsgesprekken gevoerd met de politie en het OM. In eerste instantie zijn gesprekken gevoerd met het basisteam Stichtse Vecht/De Ronde Venen. Naar aanleiding van deze gesprekken heeft de gemeente een memo opgesteld, die via de politie is voorgelegd aan het OM. De officier van justitie heeft vervolgens overleg gevoerd met de gebiedsofficier om te beoordelen of de door de gemeente gevraagde inzet aansluit bij de prioriteiten van het OM en de politie.</text:p>
                <text:p text:style-name="al"/>
                <text:p text:style-name="al">Uit deze gesprekken blijkt dat politie en OM geen prioriteit toekennen aan overtredingen van Ow-bepalingen die in de Wet Economische Delicten (WED) zijn opgenomen, maar uitsluitend aan overtredingen die zijn vastgelegd in het Wetboek van Strafrecht.</text:p>
                <text:p text:style-name="al"/>
                <text:p text:style-name="al">Wanneer de gemeente een onomkeerbare overtreding constateert (categorie 4 ‘gevolgen’ van de basisinterventiematrix), wordt:</text:p>
                <text:list text:style-name="id1-3-2-2-10-5-3-7">
                  <text:list-item text:style-override="id1-3-2-2-10-5-3-7-1">
                    <text:number>•</text:number>
                    <text:p text:style-name="al">Bij heterdaad: direct de politie ingeschakeld.</text:p>
                  </text:list-item>
                  <text:list-item text:style-override="id1-3-2-2-10-5-3-7-2">
                    <text:number>•</text:number>
                    <text:p text:style-name="al">Bij niet-heterdaad: aangifte gedaan bij de politie.</text:p>
                  </text:list-item>
                </text:list>
                <text:p text:style-name="al">Daarnaast is in het kader van het landelijke programma Veilige Publieke Taak (VPT), dat gericht is op het waarborgen van een veilige en integere taakuitvoering door medewerkers met een publieke functie, benadrukt dat de opsporing van deze daders een hoge prioriteit heeft voor de politie en OM.</text:p>
                <text:p text:style-name="al"/>
                <text:p text:style-name="al">Indien toezichthouders van de gemeente worden belemmerd in hun taakuitvoering, kunnen zij:</text:p>
                <text:list text:style-name="id1-3-2-2-10-5-3-11">
                  <text:list-item text:style-override="id1-3-2-2-10-5-3-11-1">
                    <text:number>•</text:number>
                    <text:p text:style-name="al">Een last onder dwangsom opleggen (zoals opgenomen in bijlage 13.1).</text:p>
                  </text:list-item>
                  <text:list-item text:style-override="id1-3-2-2-10-5-3-11-2">
                    <text:number>•</text:number>
                    <text:p text:style-name="al">De politie inschakelen voor strafrechtelijke vervolging.</text:p>
                  </text:list-item>
                </text:list>
              </text:section>
              <text:section text:name="artikel_id1-3-2-2-10-5-4" text:style-name="artikel">
                <text:p text:style-name="artikel_kop_titel"><text:span text:style-name="artikel_kop_label"/> <text:span text:style-name="artikel_kop_nr">10.3.2</text:span> Handhavingsverzoek</text:p>
                <text:p text:style-name="al">Zodra een verzoek binnenkomt, vindt een eerste controle plaats om te beoordelen of het verzoek compleet is en voldoet aan de basisvoorwaarden, zoals: naam en adres van de indiener, ondertekening en een duidelijke omschrijving van het verzoek.</text:p>
                <text:p text:style-name="al">Na deze controle wordt een ontvangstbevestiging verstuurd.</text:p>
                <text:p text:style-name="al"/>
                <text:p text:style-name="al">Vervolgens vindt een informeel overleg plaats met de verzoeker om meer inzicht te krijgen in het ingediende verzoek en om mogelijke informele oplossingsrichtingen te bespreken.</text:p>
                <text:p text:style-name="al"/>
                <text:p text:style-name="al">Daarna volgt een gesprek met de betrokkene tegen wie het handhavingsverzoek is ingediend.</text:p>
                <text:p text:style-name="al"/>
                <text:p text:style-name="al">Vervolgens wordt een controlebezoek ingepland voor de toezichthouder.</text:p>
                <text:p text:style-name="al"/>
                <text:p text:style-name="al">Op basis van de verzamelde gegevens kan het nodig zijn om aanvullende adviezen op te vragen bij partners, zoals Verkeer, Vergunningen, ODU, VRU, enzovoort.</text:p>
                <text:p text:style-name="al"/>
                <text:p text:style-name="al">Vervolgens wordt bepaald of het verzoek wordt toegewezen. Indien tijdens de behandeling blijkt dat het handhavingsverzoek niet gegrond is, wordt de indiener voorgesteld het verzoek in te trekken. Wanneer de indiener dit niet doet, wordt een besluit genomen om het verzoek niet in behandeling te nemen.</text:p>
                <text:p text:style-name="al"/>
                <text:p text:style-name="al">Indien het verzoek gegrond is en er geen bereidheid bestaat om het op informele wijze op te lossen, wordt een vervolgzaak aangemaakt ter voorbereiding van een handhavingsbesluit.</text:p>
              </text:section>
              <text:section text:name="artikel_id1-3-2-2-10-5-5" text:style-name="artikel">
                <text:p text:style-name="artikel_kop_titel"><text:span text:style-name="artikel_kop_label"/> <text:span text:style-name="artikel_kop_nr">10.3.3</text:span> Begunstigingstermijnen</text:p>
                <text:p text:style-name="al">Een dwangsom wordt pas verbeurd of bestuursdwang mag pas worden toegepast nadat de overtreder de gelegenheid heeft gehad zelf de geëigende maatregelen te treffen om de overtreding ongedaan te maken.</text:p>
                <text:p text:style-name="al"/>
                <text:p text:style-name="al">De begunstigingstermijn moet zo worden gekozen dat de overtreder voldoende tijd heeft om de overtreding ongedaan te maken of ongedaan te laten maken. De begunstigingstermijn moet concreet omschreven zijn. ‘Zo spoedig mogelijk’ en dergelijke zijn niet toegelaten. De begunstigingstermijn moet zo kort mogelijk zijn, maar niet onredelijk kort. Dit betekent dat de begunstigingstermijn dient overeen te komen met de termijn waarbinnen het voor de overtreder fysiek, bij een voortvarende aanpak, mogelijk is de strijdigheid ongedaan te maken. Een voortvarende aanpak betekent dat sneller doorgewerkt moet worden dan bij reguliere uitvoering, vooral als de overtreding nogal wat hinder, gevaar of schade tot gevolg heeft. Een begunstigingstermijn is niet noodzakelijk indien de overtreder onmiddellijk tot naleving van de voor hem geldende verplichtingen in staat is.</text:p>
                <text:p text:style-name="al"/>
                <text:p text:style-name="al">Een begunstigingstermijn mag korter zijn dan de termijn voor bezwaar en beroep. Indien er mogelijk op korte termijn concreet zicht op legalisatie ontstaat, mag de termijn hier niet aan worden gepeld. De suggestie mag niet ontstaan dat de overtreder het recht krijgt om ‘nog even door te gaan’. Hierbij moet ook bedacht worden dat bij een voornemen tot het opleggen van een last onder dwangsom in feite ook al een begunstigingstermijn is gegeven, waarmee een eventuele eerdere gedoogsituatie is afgebouwd. Tot dusver worden begunstigingstermijnen op verzoek verlengd tot na de beslissing op bezwaar en de uitspraak op beroep. Het verlengen van de begunstigingstermijn tot na de uitspraak op beroep wordt redelijk geacht. Tenzij er zeer dringende belangen zijn (zoals een brandgevaarlijke situatie), is het verstandig te wachten tot de rechtbank een uitspraak heeft gedaan over een handhavingsbeschikking. Handhavend optreden, zoals het innen van een dwangsom of het toepassen van bestuursdwang, terwijl er nog geen duidelijk rechterlijk oordeel is, brengt risico’s met zich mee. De beschikking van het college kan namelijk vernietigd worden, waardoor schadevergoeding moet worden betaald of reeds geïnde dwangsommen met rente moeten worden terugbetaald.</text:p>
                <text:p text:style-name="al"/>
                <text:p text:style-name="al">In gevallen waarin een overtreding niet is beëindigd tijdens een lopende hoger beroepsprocedure, kan een herhaalde last onder dwangsom worden opgelegd. Hierbij wordt de begunstigingstermijn niet meer op verzoek van de overtreder verlengd. Hoewel de Raad van State in sommige gevallen een rechtbankuitspraak vernietigt, komt dit relatief zelden voor.</text:p>
                <text:p text:style-name="al"/>
                <text:p text:style-name="al">Bovenstaande wordt als beleidslijn gehanteerd dat de begunstigingstermijn (op verzoek) verlengd wordt tot zes weken na de uitspraak van de rechtbank. Indien nodig kan deze termijn nog iets langer gesteld worden. Tevens wordt als beleidslijn gehanteerd om bij een verzoek om daarna – tot na de uitspraak in de bodemprocedure van de Raad van State - de begunstigingstermijn te verlengen, dit verzoek af te wijzen.</text:p>
              </text:section>
              <text:section text:name="artikel_id1-3-2-2-10-5-6" text:style-name="artikel">
                <text:p text:style-name="artikel_kop_titel"><text:span text:style-name="artikel_kop_label"/> <text:span text:style-name="artikel_kop_nr">10.3.4</text:span> Werkwijze LHSO</text:p>
                <text:p text:style-name="al">De methode die volgens de hoofdstuk 4 LHSO beschreven staat om te komen tot een passende interventie, is in de gemeente ingebed binnen de bestaande processen en applicaties. Het zaaksysteem biedt handvatten voor de handhaver om tijdens het uitvoeren van het proces gegevens en bescheiden in te vullen die het stappenplan volgen, waardoor de gemeente de LHSO passend heeft gemaakt binnen de staande organisatie om zo de essentie van de LHSO te waarborgen. Afhankelijk van de score in de matrix van de LHSO zijn verschillende interventiemaatregelen toepasbaar. </text:p>
                <text:p text:style-name="al"/>
                <text:p text:style-name="al">De mogelijkheid tot bestuurlijke boete wordt niet toegepast. </text:p>
              </text:section>
              <text:section text:name="artikel_id1-3-2-2-10-5-7" text:style-name="artikel">
                <text:p text:style-name="artikel_kop_titel"><text:span text:style-name="artikel_kop_label"/> <text:span text:style-name="artikel_kop_nr">10.3.5</text:span> Overtredingen (eigen)overheidsinstantie</text:p>
                <text:p text:style-name="al">De verwachting is dat de gemeente en andere overheidsorganen zich houden aan alle geldende regelgeving. Een publieke organisatie heeft een voorbeeldfunctie en wordt verondersteld kennis te hebben van de relevante wet- en regelgeving. Vanuit VTH wordt gebruikgemaakt van de signalerende taak om een afdeling te wijzen op een overtreding, of op een situatie waarin een overtreding mogelijk plaatsvindt. Dit geldt ook voor signalen binnen de eigen organisatie. Indien een overtreding niet wordt beëindigd, zal handhavend worden opgetreden.</text:p>
                <text:p text:style-name="al"/>
                <text:p text:style-name="al">In eerste instantie wordt gekozen voor korte interne routes om snel tot resultaat te komen, namelijk beëindiging van de overtreding. Indien daar aanleiding toe is, kan worden gekozen voor de bestuurlijke route.</text:p>
                <text:p text:style-name="al"/>
                <text:p text:style-name="al">In onderstaande tabel is weergegeven hoe de basisroute verloopt. Indien het gaat om een andere overheidsorgaan waar de samenstelling anders is, wordt gekozen voor de meest aanverwante functies dan wel personen. </text:p>
                <text:p text:style-name="al"/>
                <text:section text:name="table_id1-3-2-2-10-5-7-8" text:style-name="table">
                  <text:p text:style-name="table_top"/>
                  <table:table table:style-name="tgroup">
                    <table:table-column table:style-name="id1-3-2-2-10-5-7-8-1-1"/>
                    <table:table-column table:style-name="id1-3-2-2-10-5-7-8-1-2"/>
                    <table:table-column table:style-name="id1-3-2-2-10-5-7-8-1-3"/>
                    <table:table-column table:style-name="id1-3-2-2-10-5-7-8-1-4"/>
                    <table:table-row table:style-name="row">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Omschrijving actie</text:span>
                        </text:p>
                      </table:table-cell>
                      <table:table-cell table:style-name="cell_frame_all" table:number-rows-spanned="1" table:number-columns-spanned="1">
                        <text:p text:style-name="table_al">
                          <text:span text:style-name="nadrukvet">Product</text:span>
                        </text:p>
                      </table:table-cell>
                      <table:table-cell table:style-name="cell_frame_all" table:number-rows-spanned="1" table:number-columns-spanned="1">
                        <text:p text:style-name="table_al">
                          <text:span text:style-name="nadrukvet">Bijzonderheden</text:span>
                        </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Constateren overtreding</text:p>
                      </table:table-cell>
                      <table:table-cell table:style-name="cell_frame_all" table:number-rows-spanned="1" table:number-columns-spanned="1">
                        <text:p text:style-name="table_al">Control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Waarschuwen en afspreken vervolgstappen</text:p>
                      </table:table-cell>
                      <table:table-cell table:style-name="cell_frame_all" table:number-rows-spanned="1" table:number-columns-spanned="1">
                        <text:p text:style-name="table_al">Constateringsbrief met beschrijving overtreding, eventuele legalisatiemogelijkheden en begunstigingstermijn</text:p>
                      </table:table-cell>
                      <table:table-cell table:style-name="cell_frame_all" table:number-rows-spanned="1" table:number-columns-spanned="1">
                        <text:p text:style-name="table_al">De brief en het contact wordt gericht aan de teamleider of manager van de afdeling</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Uitvoeren hercontrole</text:p>
                      </table:table-cell>
                      <table:table-cell table:style-name="cell_frame_all" table:number-rows-spanned="1" table:number-columns-spanned="1">
                        <text:p text:style-name="table_al">Controleren of de overtreding is beëindig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Opnieuw afspreken</text:p>
                      </table:table-cell>
                      <table:table-cell table:style-name="cell_frame_all" table:number-rows-spanned="1" table:number-columns-spanned="1">
                        <text:p text:style-name="table_al">Tweede constateringsbrief met de mogelijkheid om een zienswijze te gev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5</text:span>
                        </text:p>
                      </table:table-cell>
                      <table:table-cell table:style-name="cell_frame_all" table:number-rows-spanned="1" table:number-columns-spanned="1">
                        <text:p text:style-name="table_al">Zienswijze horen</text:p>
                      </table:table-cell>
                      <table:table-cell table:style-name="cell_frame_all" table:number-rows-spanned="1" table:number-columns-spanned="1">
                        <text:p text:style-name="table_al">Zienswijze</text:p>
                      </table:table-cell>
                      <table:table-cell table:style-name="cell_frame_all" table:number-rows-spanned="1" table:number-columns-spanned="1">
                        <text:p text:style-name="table_al">Door betreffende teamleider of afdelingsmanager</text:p>
                      </table:table-cell>
                    </table:table-row>
                    <table:table-row table:style-name="row">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Opstellen definitieve brief</text:p>
                      </table:table-cell>
                      <table:table-cell table:style-name="cell_frame_all" table:number-rows-spanned="1" table:number-columns-spanned="1">
                        <text:p text:style-name="table_al">Derde brief met reactie op de zienswijz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7</text:span>
                        </text:p>
                      </table:table-cell>
                      <table:table-cell table:style-name="cell_frame_all" table:number-rows-spanned="1" table:number-columns-spanned="1">
                        <text:p text:style-name="table_al">Uitvoeren hercontrole</text:p>
                      </table:table-cell>
                      <table:table-cell table:style-name="cell_frame_all" table:number-rows-spanned="1" table:number-columns-spanned="1">
                        <text:p text:style-name="table_al">Controleren of de overtreding is beëindig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8</text:span>
                        </text:p>
                      </table:table-cell>
                      <table:table-cell table:style-name="cell_frame_all" table:number-rows-spanned="1" table:number-columns-spanned="1">
                        <text:p text:style-name="table_al">Rapporteren bevindingen aan gemeentesecretaris</text:p>
                      </table:table-cell>
                      <table:table-cell table:style-name="cell_frame_all" table:number-rows-spanned="1" table:number-columns-spanned="1">
                        <text:p text:style-name="table_al">Rapportage, informatiegesprek en vervolgstap besprek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9</text:span>
                        </text:p>
                      </table:table-cell>
                      <table:table-cell table:style-name="cell_frame_all" table:number-rows-spanned="1" table:number-columns-spanned="1">
                        <text:p text:style-name="table_al">Informeren college van B&amp;W</text:p>
                      </table:table-cell>
                      <table:table-cell table:style-name="cell_frame_all" table:number-rows-spanned="1" table:number-columns-spanned="1">
                        <text:p text:style-name="table_al">Rapportage</text:p>
                      </table:table-cell>
                      <table:table-cell table:style-name="cell_frame_all" table:number-rows-spanned="1" table:number-columns-spanned="1"/>
                    </table:table-row>
                  </table:table>
                  <text:p text:style-name="table_bottom"/>
                </text:section>
                <text:p text:style-name="al"/>
              </text:section>
            </text:section>
            <text:section text:name="paragraaf_id1-3-2-2-10-6" text:style-name="paragraaf">
              <text:p text:style-name="paragraaf_kop"><text:span text:style-name="label"/> <text:span text:style-name="nr">10.4</text:span> Werkwijzen gedogen</text:p>
              <text:section text:name="structuurtekst_id1-3-2-2-10-6-2" text:style-name="structuurtekst">
                <text:p text:style-name="al">Wanneer aan de gestelde voorwaarden uit de gedoogstrategie is voldaan en een situatie in aanmerking komt voor gedogen, wordt dit vastgelegd in een gedoogbeslissing. Deze beslissing wordt zorgvuldig voorbereid en onderbouwd. Het voornemen om te gedogen wordt, indien mogelijk, gepubliceerd en in concept ter inzage gelegd, zodat belanghebbenden hun zienswijze kunnen indienen. Deze zienswijzen worden meegenomen in een zorgvuldige belangenafweging, waarna het bevoegde bestuursorgaan besluit om wel of niet te gedogen. In de gedoogbeslissing kunnen voorwaarden worden opgenomen ter bescherming van het algemeen belang.</text:p>
                <text:p text:style-name="al"/>
                <text:p text:style-name="al">Er kunnen situaties zijn waarin het acceptabel of zelfs noodzakelijk is om af te zien van bestuursrechtelijke handhaving. Dit staat los van eventuele strafvervolging door het OM. Niet handhaven betekend niet dat er gedoogd wordt. Situaties kunnen afhankelijk van de inzet binnen de toepasbare capaciteit niet altijd opgepakt worden. De gemeente gedoogd enkel wanneer er een gedoogbeschikking is.</text:p>
              </text:section>
              <text:section text:name="artikel_id1-3-2-2-10-6-3" text:style-name="artikel">
                <text:p text:style-name="artikel_kop_titel"><text:span text:style-name="artikel_kop_label"/> <text:span text:style-name="artikel_kop_nr">10.4.1</text:span> Wraken</text:p>
                <text:p text:style-name="al">Wanneer vanwege een prioriteitstelling niet direct wordt gehandhaafd en niet wordt gedoogd, wordt gekozen voor wraken. Wraken is een vorm van uitgestelde handhaving. Hierbij wordt een wrakingsbrief gestuurd, wat geen besluit is in de zin van de Awb. Met een wrakingsbrief wordt de overtreder geïnformeerd dat het college zich het recht voorbehoudt om op een later tijdstip handhavend op te treden tegen de geconstateerde overtreding als de overtreder deze zelf niet opheft. Wraking wordt vooral toegepast bij overtredingen met een lage prioriteit.</text:p>
              </text:section>
            </text:section>
            <text:p text:style-name="hoofdstuk_bottom"/>
          </text:section>
          <text:section text:name="hoofdstuk_id1-3-2-2-11" text:style-name="hoofdstuk">
            <text:p text:style-name="hoofdstuk_kop"><text:span text:style-name="label"/> <text:span text:style-name="nr">11.</text:span> Werkprocessen</text:p>
            <text:section text:name="artikel_id1-3-2-2-11-2" text:style-name="artikel">
              <text:p text:style-name="artikel_kop_titel"><text:span text:style-name="artikel_kop_label"/> <text:span text:style-name="artikel_kop_nr"/> </text:p>
              <text:p text:style-name="al">De werkprocessen binnen het VTH-domein zijn op proces- en actieniveau vastgelegd in het VTH-zaaksysteem. In dit hoofdstuk zijn deze processen beschreven en wordt inzicht gegeven in de formele stappen binnen de uitvoering.</text:p>
              <text:p text:style-name="al"/>
            </text:section>
            <text:section text:name="paragraaf_id1-3-2-2-11-3" text:style-name="paragraaf">
              <text:p text:style-name="paragraaf_kop"><text:span text:style-name="label"/> <text:span text:style-name="nr">11.1</text:span> Vergunningverlening</text:p>
              <text:section text:name="artikel_id1-3-2-2-11-3-2" text:style-name="artikel">
                <text:p text:style-name="artikel_kop_titel"><text:span text:style-name="artikel_kop_label"/> <text:span text:style-name="artikel_kop_nr">11.1.1</text:span> Vooroverleg</text:p>
                <text:section text:name="table_id1-3-2-2-11-3-2-2" text:style-name="table">
                  <text:p text:style-name="table_top"/>
                  <table:table table:style-name="tgroup">
                    <table:table-column table:style-name="id1-3-2-2-11-3-2-2-1-1"/>
                    <table:table-column table:style-name="id1-3-2-2-11-3-2-2-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1" table:number-columns-spanned="1">
                        <text:p text:style-name="table_al">
                          <text:span text:style-name="nadrukvet">Zaak starten</text:span>
                        </text:p>
                      </table:table-cell>
                      <table:table-cell table:style-name="cell_frame_all" table:number-rows-spanned="1" table:number-columns-spanned="1">
                        <text:p text:style-name="table_al">Product registreren en gegevens controleren</text:p>
                      </table:table-cell>
                    </table:table-row>
                    <table:table-row table:style-name="row">
                      <table:table-cell table:style-name="cell_frame_all" table:number-rows-spanned="3" table:number-columns-spanned="1">
                        <text:p text:style-name="table_al">
                          <text:span text:style-name="nadrukvet">Intake</text:span>
                        </text:p>
                      </table:table-cell>
                      <table:table-cell table:style-name="cell_frame_all" table:number-rows-spanned="1" table:number-columns-spanned="1">
                        <text:p text:style-name="table_al">Zaakbehandelaar en team bepalen</text:p>
                      </table:table-cell>
                    </table:table-row>
                    <table:table-row table:style-name="row">
                      <table:table-cell table:style-name="cell_frame_all" table:number-rows-spanned="1" table:number-columns-spanned="1">
                        <text:p text:style-name="table_al">Zaakbehandelende organisatie bepalen</text:p>
                      </table:table-cell>
                    </table:table-row>
                    <table:table-row table:style-name="row">
                      <table:table-cell table:style-name="cell_frame_all" table:number-rows-spanned="1" table:number-columns-spanned="1">
                        <text:p text:style-name="table_al">Ontvangstbevestiging generen, definitief maken en versturen</text:p>
                      </table:table-cell>
                    </table:table-row>
                    <table:table-row table:style-name="row">
                      <table:table-cell table:style-name="cell_frame_all" table:number-rows-spanned="15" table:number-columns-spanned="1">
                        <text:p text:style-name="table_al">
                          <text:span text:style-name="nadrukvet">Inhoudelijk behandelen</text:span>
                        </text:p>
                      </table:table-cell>
                      <table:table-cell table:style-name="cell_frame_all" table:number-rows-spanned="1" table:number-columns-spanned="1">
                        <text:p text:style-name="table_al">Voorbereiden en agenderen intaketafel</text:p>
                      </table:table-cell>
                    </table:table-row>
                    <table:table-row table:style-name="row">
                      <table:table-cell table:style-name="cell_frame_all" table:number-rows-spanned="1" table:number-columns-spanned="1">
                        <text:p text:style-name="table_al">Verwerken resultaat intaketafel</text:p>
                      </table:table-cell>
                    </table:table-row>
                    <table:table-row table:style-name="row">
                      <table:table-cell table:style-name="cell_frame_all" table:number-rows-spanned="1" table:number-columns-spanned="1">
                        <text:p text:style-name="table_al">Volledigheid verzoek controleren</text:p>
                      </table:table-cell>
                    </table:table-row>
                    <table:table-row table:style-name="row">
                      <table:table-cell table:style-name="cell_frame_all" table:number-rows-spanned="1" table:number-columns-spanned="1">
                        <text:p text:style-name="table_al">Verzoek aanvullende informatie genereren</text:p>
                      </table:table-cell>
                    </table:table-row>
                    <table:table-row table:style-name="row">
                      <table:table-cell table:style-name="cell_frame_all" table:number-rows-spanned="1" table:number-columns-spanned="1">
                        <text:p text:style-name="table_al">Advies vragen </text:p>
                      </table:table-cell>
                    </table:table-row>
                    <table:table-row table:style-name="row">
                      <table:table-cell table:style-name="cell_frame_all" table:number-rows-spanned="1" table:number-columns-spanned="1">
                        <text:p text:style-name="table_al">Adviezen ontvangen</text:p>
                      </table:table-cell>
                    </table:table-row>
                    <table:table-row table:style-name="row">
                      <table:table-cell table:style-name="cell_frame_all" table:number-rows-spanned="1" table:number-columns-spanned="1">
                        <text:p text:style-name="table_al">Voorbereiden en agenderen omgevingstafel</text:p>
                      </table:table-cell>
                    </table:table-row>
                    <table:table-row table:style-name="row">
                      <table:table-cell table:style-name="cell_frame_all" table:number-rows-spanned="1" table:number-columns-spanned="1">
                        <text:p text:style-name="table_al">Verwerken resultaat omgevingstafel</text:p>
                      </table:table-cell>
                    </table:table-row>
                    <table:table-row table:style-name="row">
                      <table:table-cell table:style-name="cell_frame_all" table:number-rows-spanned="1" table:number-columns-spanned="1">
                        <text:p text:style-name="table_al">Verzoek bespreken met portefeuillehouder</text:p>
                      </table:table-cell>
                    </table:table-row>
                    <table:table-row table:style-name="row">
                      <table:table-cell table:style-name="cell_frame_all" table:number-rows-spanned="1" table:number-columns-spanned="1">
                        <text:p text:style-name="table_al">Leges berekenen, factuur klaarzetten en volgende taak toewijzen aan Frontoffice </text:p>
                      </table:table-cell>
                    </table:table-row>
                    <table:table-row table:style-name="row">
                      <table:table-cell table:style-name="cell_frame_all" table:number-rows-spanned="1" table:number-columns-spanned="1">
                        <text:p text:style-name="table_al">Afrondingsbrief vooroverleg genereren </text:p>
                      </table:table-cell>
                    </table:table-row>
                    <table:table-row table:style-name="row">
                      <table:table-cell table:style-name="cell_frame_all" table:number-rows-spanned="1" table:number-columns-spanned="1">
                        <text:p text:style-name="table_al">Collegiale toets</text:p>
                      </table:table-cell>
                    </table:table-row>
                    <table:table-row table:style-name="row">
                      <table:table-cell table:style-name="cell_frame_all" table:number-rows-spanned="1" table:number-columns-spanned="1">
                        <text:p text:style-name="table_al">Afrondingsbrief definitief maken, versturen en invullen omgevingsdossier </text:p>
                      </table:table-cell>
                    </table:table-row>
                    <table:table-row table:style-name="row">
                      <table:table-cell table:style-name="cell_frame_all" table:number-rows-spanned="1" table:number-columns-spanned="1">
                        <text:p text:style-name="table_al">Raadsinfo nota opstellen</text:p>
                      </table:table-cell>
                    </table:table-row>
                    <table:table-row table:style-name="row">
                      <table:table-cell table:style-name="cell_frame_all" table:number-rows-spanned="1" table:number-columns-spanned="1">
                        <text:p text:style-name="table_al">Bespreken vervolgprocedure met initiatiefnemer</text:p>
                      </table:table-cell>
                    </table:table-row>
                    <table:table-row table:style-name="row">
                      <table:table-cell table:style-name="cell_frame_all" table:number-rows-spanned="1" table:number-columns-spanned="1">
                        <text:p text:style-name="table_al">
                          <text:span text:style-name="nadrukvet">Zaak afronden</text:span>
                        </text:p>
                      </table:table-cell>
                      <table:table-cell table:style-name="cell_frame_all" table:number-rows-spanned="1" table:number-columns-spanned="1">
                        <text:p text:style-name="table_al">Resultaat invullen</text:p>
                      </table:table-cell>
                    </table:table-row>
                  </table:table>
                  <text:p text:style-name="table_bottom"/>
                </text:section>
              </text:section>
              <text:section text:name="artikel_id1-3-2-2-11-3-3" text:style-name="artikel">
                <text:p text:style-name="artikel_kop_titel"><text:span text:style-name="artikel_kop_label"/> <text:span text:style-name="artikel_kop_nr">11.1.2</text:span> Melding (activiteit) behandelen</text:p>
                <text:section text:name="table_id1-3-2-2-11-3-3-2" text:style-name="table">
                  <text:p text:style-name="table_top"/>
                  <table:table table:style-name="tgroup">
                    <table:table-column table:style-name="id1-3-2-2-11-3-3-2-1-1"/>
                    <table:table-column table:style-name="id1-3-2-2-11-3-3-2-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3" table:number-columns-spanned="1">
                        <text:p text:style-name="table_al">
                          <text:span text:style-name="nadrukvet">Zaak starten</text:span>
                        </text:p>
                      </table:table-cell>
                      <table:table-cell table:style-name="cell_frame_all" table:number-rows-spanned="1" table:number-columns-spanned="1">
                        <text:p text:style-name="table_al">Product registreren</text:p>
                      </table:table-cell>
                    </table:table-row>
                    <table:table-row table:style-name="row">
                      <table:table-cell table:style-name="cell_frame_all" table:number-rows-spanned="1" table:number-columns-spanned="1">
                        <text:p text:style-name="table_al">Behandelaar toewijzen</text:p>
                      </table:table-cell>
                    </table:table-row>
                    <table:table-row table:style-name="row">
                      <table:table-cell table:style-name="cell_frame_all" table:number-rows-spanned="1" table:number-columns-spanned="1">
                        <text:p text:style-name="table_al">Beoordelen bevoegd gezag</text:p>
                      </table:table-cell>
                    </table:table-row>
                    <table:table-row table:style-name="row">
                      <table:table-cell table:style-name="cell_frame_all" table:number-rows-spanned="5" table:number-columns-spanned="1">
                        <text:p text:style-name="table_al">
                          <text:span text:style-name="nadrukvet">Inhoudelijke beoordeling</text:span>
                        </text:p>
                      </table:table-cell>
                      <table:table-cell table:style-name="cell_frame_all" table:number-rows-spanned="1" table:number-columns-spanned="1">
                        <text:p text:style-name="table_al">Beoordelen volledigheid en inhoud</text:p>
                      </table:table-cell>
                    </table:table-row>
                    <table:table-row table:style-name="row">
                      <table:table-cell table:style-name="cell_frame_all" table:number-rows-spanned="1" table:number-columns-spanned="1">
                        <text:p text:style-name="table_al">Toetsen van de inhoud</text:p>
                      </table:table-cell>
                    </table:table-row>
                    <table:table-row table:style-name="row">
                      <table:table-cell table:style-name="cell_frame_all" table:number-rows-spanned="1" table:number-columns-spanned="1">
                        <text:p text:style-name="table_al">Indien nodig: verzoek tot aanvulling genereren</text:p>
                      </table:table-cell>
                    </table:table-row>
                    <table:table-row table:style-name="row">
                      <table:table-cell table:style-name="cell_frame_all" table:number-rows-spanned="1" table:number-columns-spanned="1">
                        <text:p text:style-name="table_al">Indien nodig: toetsen aanvullingen</text:p>
                      </table:table-cell>
                    </table:table-row>
                    <table:table-row table:style-name="row">
                      <table:table-cell table:style-name="cell_frame_all" table:number-rows-spanned="1" table:number-columns-spanned="1">
                        <text:p text:style-name="table_al">Collegiale toets</text:p>
                      </table:table-cell>
                    </table:table-row>
                    <table:table-row table:style-name="row">
                      <table:table-cell table:style-name="cell_frame_all" table:number-rows-spanned="4" table:number-columns-spanned="1">
                        <text:p text:style-name="table_al">
                          <text:span text:style-name="nadrukvet">Zaak afronden</text:span>
                        </text:p>
                      </table:table-cell>
                      <table:table-cell table:style-name="cell_frame_all" table:number-rows-spanned="1" table:number-columns-spanned="1">
                        <text:p text:style-name="table_al">Terugkoppeling aan indiener verzenden</text:p>
                      </table:table-cell>
                    </table:table-row>
                    <table:table-row table:style-name="row">
                      <table:table-cell table:style-name="cell_frame_all" table:number-rows-spanned="1" table:number-columns-spanned="1">
                        <text:p text:style-name="table_al">Omgevingsdossier koppelen</text:p>
                      </table:table-cell>
                    </table:table-row>
                    <table:table-row table:style-name="row">
                      <table:table-cell table:style-name="cell_frame_all" table:number-rows-spanned="1" table:number-columns-spanned="1">
                        <text:p text:style-name="table_al">Optioneel: vervolgzaak aanmaken (controle uitvoeren)</text:p>
                      </table:table-cell>
                    </table:table-row>
                    <table:table-row table:style-name="row">
                      <table:table-cell table:style-name="cell_frame_all" table:number-rows-spanned="1" table:number-columns-spanned="1">
                        <text:p text:style-name="table_al">Publicatie maken en publiceren</text:p>
                      </table:table-cell>
                    </table:table-row>
                  </table:table>
                  <text:p text:style-name="table_bottom"/>
                </text:section>
              </text:section>
              <text:section text:name="artikel_id1-3-2-2-11-3-4" text:style-name="artikel">
                <text:p text:style-name="artikel_kop_titel"><text:span text:style-name="artikel_kop_label"/> <text:span text:style-name="artikel_kop_nr">11.1.3</text:span> Aanvraag beschikking behandelen</text:p>
                <text:section text:name="table_id1-3-2-2-11-3-4-2" text:style-name="table">
                  <text:p text:style-name="table_top"/>
                  <table:table table:style-name="tgroup">
                    <table:table-column table:style-name="id1-3-2-2-11-3-4-2-1-1"/>
                    <table:table-column table:style-name="id1-3-2-2-11-3-4-2-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1" table:number-columns-spanned="1">
                        <text:p text:style-name="table_al">
                          <text:span text:style-name="nadrukvet">Zaak starten</text:span>
                        </text:p>
                      </table:table-cell>
                      <table:table-cell table:style-name="cell_frame_all" table:number-rows-spanned="1" table:number-columns-spanned="1">
                        <text:p text:style-name="table_al">Product registreren en gegevens controleren</text:p>
                      </table:table-cell>
                    </table:table-row>
                    <table:table-row table:style-name="row">
                      <table:table-cell table:style-name="cell_frame_all" table:number-rows-spanned="7" table:number-columns-spanned="1">
                        <text:p text:style-name="table_al">
                          <text:span text:style-name="nadrukvet">Intake</text:span>
                        </text:p>
                      </table:table-cell>
                      <table:table-cell table:style-name="cell_frame_all" table:number-rows-spanned="1" table:number-columns-spanned="1">
                        <text:p text:style-name="table_al">Zaakbehandelaar en team bepalen</text:p>
                      </table:table-cell>
                    </table:table-row>
                    <table:table-row table:style-name="row">
                      <table:table-cell table:style-name="cell_frame_all" table:number-rows-spanned="1" table:number-columns-spanned="1">
                        <text:p text:style-name="table_al">Zaakbehandelende organisatie bepalen</text:p>
                      </table:table-cell>
                    </table:table-row>
                    <table:table-row table:style-name="row">
                      <table:table-cell table:style-name="cell_frame_all" table:number-rows-spanned="1" table:number-columns-spanned="1">
                        <text:p text:style-name="table_al">Informeren BAG</text:p>
                      </table:table-cell>
                    </table:table-row>
                    <table:table-row table:style-name="row">
                      <table:table-cell table:style-name="cell_frame_all" table:number-rows-spanned="1" table:number-columns-spanned="1">
                        <text:p text:style-name="table_al">Ontvangstbevestiging versturen</text:p>
                      </table:table-cell>
                    </table:table-row>
                    <table:table-row table:style-name="row">
                      <table:table-cell table:style-name="cell_frame_all" table:number-rows-spanned="1" table:number-columns-spanned="1">
                        <text:p text:style-name="table_al">Juiste procedure bepalen </text:p>
                      </table:table-cell>
                    </table:table-row>
                    <table:table-row table:style-name="row">
                      <table:table-cell table:style-name="cell_frame_all" table:number-rows-spanned="1" table:number-columns-spanned="1">
                        <text:p text:style-name="table_al">Aanvraag publiceren </text:p>
                      </table:table-cell>
                    </table:table-row>
                    <table:table-row table:style-name="row">
                      <table:table-cell table:style-name="cell_frame_all" table:number-rows-spanned="1" table:number-columns-spanned="1">
                        <text:p text:style-name="table_al">Procedurebevestiging genereren en versturen.</text:p>
                      </table:table-cell>
                    </table:table-row>
                    <table:table-row table:style-name="row">
                      <table:table-cell table:style-name="cell_frame_all" table:number-rows-spanned="9" table:number-columns-spanned="1">
                        <text:p text:style-name="table_al">
                          <text:span text:style-name="nadrukvet">Toetsen op regelgeving</text:span>
                        </text:p>
                      </table:table-cell>
                      <table:table-cell table:style-name="cell_frame_all" table:number-rows-spanned="1" table:number-columns-spanned="1">
                        <text:p text:style-name="table_al">Aanvraag op volledigheid controleren </text:p>
                      </table:table-cell>
                    </table:table-row>
                    <table:table-row table:style-name="row">
                      <table:table-cell table:style-name="cell_frame_all" table:number-rows-spanned="1" table:number-columns-spanned="1">
                        <text:p text:style-name="table_al">Verzoek om aanvulling genereren</text:p>
                      </table:table-cell>
                    </table:table-row>
                    <table:table-row table:style-name="row">
                      <table:table-cell table:style-name="cell_frame_all" table:number-rows-spanned="1" table:number-columns-spanned="1">
                        <text:p text:style-name="table_al">Bepalen coördinatie samenhangend besluit</text:p>
                      </table:table-cell>
                    </table:table-row>
                    <table:table-row table:style-name="row">
                      <table:table-cell table:style-name="cell_frame_all" table:number-rows-spanned="1" table:number-columns-spanned="1">
                        <text:p text:style-name="table_al">Controleer of er een omgevingsdossier bestaat of maak er een.</text:p>
                      </table:table-cell>
                    </table:table-row>
                    <table:table-row table:style-name="row">
                      <table:table-cell table:style-name="cell_frame_all" table:number-rows-spanned="1" table:number-columns-spanned="1">
                        <text:p text:style-name="table_al">Advies vragen</text:p>
                      </table:table-cell>
                    </table:table-row>
                    <table:table-row table:style-name="row">
                      <table:table-cell table:style-name="cell_frame_all" table:number-rows-spanned="1" table:number-columns-spanned="1">
                        <text:p text:style-name="table_al">Adviezen ontvangen</text:p>
                      </table:table-cell>
                    </table:table-row>
                    <table:table-row table:style-name="row">
                      <table:table-cell table:style-name="cell_frame_all" table:number-rows-spanned="1" table:number-columns-spanned="1">
                        <text:p text:style-name="table_al">Bepalen termijn verlengen en document genereren, definitief maken en versturen</text:p>
                      </table:table-cell>
                    </table:table-row>
                    <table:table-row table:style-name="row">
                      <table:table-cell table:style-name="cell_frame_all" table:number-rows-spanned="1" table:number-columns-spanned="1">
                        <text:p text:style-name="table_al">Inhoudelijk beoordelen </text:p>
                      </table:table-cell>
                    </table:table-row>
                    <table:table-row table:style-name="row">
                      <table:table-cell table:style-name="cell_frame_all" table:number-rows-spanned="1" table:number-columns-spanned="1">
                        <text:p text:style-name="table_al">Bepalen besluitvorming aanhouden</text:p>
                      </table:table-cell>
                    </table:table-row>
                    <table:table-row table:style-name="row">
                      <table:table-cell table:style-name="cell_frame_all" table:number-rows-spanned="4" table:number-columns-spanned="1">
                        <text:p text:style-name="table_al">
                          <text:span text:style-name="nadrukvet">Beschikking opstellen</text:span>
                        </text:p>
                      </table:table-cell>
                      <table:table-cell table:style-name="cell_frame_all" table:number-rows-spanned="1" table:number-columns-spanned="1">
                        <text:p text:style-name="table_al">Zienswijzen ontvangen</text:p>
                      </table:table-cell>
                    </table:table-row>
                    <table:table-row table:style-name="row">
                      <table:table-cell table:style-name="cell_frame_all" table:number-rows-spanned="1" table:number-columns-spanned="1">
                        <text:p text:style-name="table_al">Zienswijzen beoordelen </text:p>
                      </table:table-cell>
                    </table:table-row>
                    <table:table-row table:style-name="row">
                      <table:table-cell table:style-name="cell_frame_all" table:number-rows-spanned="1" table:number-columns-spanned="1">
                        <text:p text:style-name="table_al">Leges berekenen, factuur klaarzetten en volgende taak toewijzen aan Frontoffice </text:p>
                      </table:table-cell>
                    </table:table-row>
                    <table:table-row table:style-name="row">
                      <table:table-cell table:style-name="cell_frame_all" table:number-rows-spanned="1" table:number-columns-spanned="1">
                        <text:p text:style-name="table_al">Beschikking genereren </text:p>
                      </table:table-cell>
                    </table:table-row>
                    <table:table-row table:style-name="row">
                      <table:table-cell table:style-name="cell_frame_all" table:number-rows-spanned="2" table:number-columns-spanned="1">
                        <text:p text:style-name="table_al">
                          <text:span text:style-name="nadrukvet">Beschikking vaststellen</text:span>
                        </text:p>
                      </table:table-cell>
                      <table:table-cell table:style-name="cell_frame_all" table:number-rows-spanned="1" table:number-columns-spanned="1">
                        <text:p text:style-name="table_al">Collegiale toets definitieve beschikking</text:p>
                      </table:table-cell>
                    </table:table-row>
                    <table:table-row table:style-name="row">
                      <table:table-cell table:style-name="cell_frame_all" table:number-rows-spanned="1" table:number-columns-spanned="1">
                        <text:p text:style-name="table_al">Ondertekening teammanager indien nodig</text:p>
                      </table:table-cell>
                    </table:table-row>
                    <table:table-row table:style-name="row">
                      <table:table-cell table:style-name="cell_frame_all" table:number-rows-spanned="7" table:number-columns-spanned="1">
                        <text:p text:style-name="table_al">
                          <text:span text:style-name="nadrukvet">Zaak afronden</text:span>
                        </text:p>
                      </table:table-cell>
                      <table:table-cell table:style-name="cell_frame_all" table:number-rows-spanned="1" table:number-columns-spanned="1">
                        <text:p text:style-name="table_al">Beschikking definitief maken en versturen</text:p>
                      </table:table-cell>
                    </table:table-row>
                    <table:table-row table:style-name="row">
                      <table:table-cell table:style-name="cell_frame_all" table:number-rows-spanned="1" table:number-columns-spanned="1">
                        <text:p text:style-name="table_al">Beschikking publiceren en ter inzage leggen</text:p>
                      </table:table-cell>
                    </table:table-row>
                    <table:table-row table:style-name="row">
                      <table:table-cell table:style-name="cell_frame_all" table:number-rows-spanned="1" table:number-columns-spanned="1">
                        <text:p text:style-name="table_al">BAG deelproces BAG Besluit verwerken PER DIRECT aanmaken </text:p>
                      </table:table-cell>
                    </table:table-row>
                    <table:table-row table:style-name="row">
                      <table:table-cell table:style-name="cell_frame_all" table:number-rows-spanned="1" table:number-columns-spanned="1">
                        <text:p text:style-name="table_al">Bouwkosten boven 50.000: CBS gegevens invullen</text:p>
                      </table:table-cell>
                    </table:table-row>
                    <table:table-row table:style-name="row">
                      <table:table-cell table:style-name="cell_frame_all" table:number-rows-spanned="1" table:number-columns-spanned="1">
                        <text:p text:style-name="table_al">Besluitregistratie invullen/bijwerken in tabblad Besluiten *</text:p>
                      </table:table-cell>
                    </table:table-row>
                    <table:table-row table:style-name="row">
                      <table:table-cell table:style-name="cell_frame_all" table:number-rows-spanned="1" table:number-columns-spanned="1">
                        <text:p text:style-name="table_al">Omgevingsdossiers vigerend maken en ketenpartners informeren </text:p>
                      </table:table-cell>
                    </table:table-row>
                    <table:table-row table:style-name="row">
                      <table:table-cell table:style-name="cell_frame_all" table:number-rows-spanned="1" table:number-columns-spanned="1">
                        <text:p text:style-name="table_al">Resultaat invullen </text:p>
                      </table:table-cell>
                    </table:table-row>
                  </table:table>
                  <text:p text:style-name="table_bottom"/>
                </text:section>
              </text:section>
            </text:section>
            <text:section text:name="paragraaf_id1-3-2-2-11-4" text:style-name="paragraaf">
              <text:p text:style-name="paragraaf_kop"><text:span text:style-name="label"/> <text:span text:style-name="nr">11.2</text:span> Toezicht</text:p>
              <text:section text:name="artikel_id1-3-2-2-11-4-2" text:style-name="artikel">
                <text:p text:style-name="artikel_kop_titel"><text:span text:style-name="artikel_kop_label"/> <text:span text:style-name="artikel_kop_nr">11.2.1</text:span> Controle uitvoeren</text:p>
                <text:section text:name="table_id1-3-2-2-11-4-2-2" text:style-name="table">
                  <text:p text:style-name="table_top"/>
                  <table:table table:style-name="tgroup">
                    <table:table-column table:style-name="id1-3-2-2-11-4-2-2-1-1"/>
                    <table:table-column table:style-name="id1-3-2-2-11-4-2-2-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3" table:number-columns-spanned="1">
                        <text:p text:style-name="table_al">
                          <text:span text:style-name="nadrukvet">Zaak starten</text:span>
                        </text:p>
                      </table:table-cell>
                      <table:table-cell table:style-name="cell_frame_all" table:number-rows-spanned="1" table:number-columns-spanned="1">
                        <text:p text:style-name="table_al">Product registreren en pel juiste team en toezichthouder</text:p>
                      </table:table-cell>
                    </table:table-row>
                    <table:table-row table:style-name="row">
                      <table:table-cell table:style-name="cell_frame_all" table:number-rows-spanned="1" table:number-columns-spanned="1">
                        <text:p text:style-name="table_al">Controleer of controlebezoek gepland is via het omgevingsdossier</text:p>
                      </table:table-cell>
                    </table:table-row>
                    <table:table-row table:style-name="row">
                      <table:table-cell table:style-name="cell_frame_all" table:number-rows-spanned="1" table:number-columns-spanned="1">
                        <text:p text:style-name="table_al">Controleer tabblad Omgeving en Betrokkenen</text:p>
                      </table:table-cell>
                    </table:table-row>
                    <table:table-row table:style-name="row">
                      <table:table-cell table:style-name="cell_frame_all" table:number-rows-spanned="2" table:number-columns-spanned="1">
                        <text:p text:style-name="table_al">
                          <text:span text:style-name="nadrukvet">Controle voorbereiden</text:span>
                        </text:p>
                      </table:table-cell>
                      <table:table-cell table:style-name="cell_frame_all" table:number-rows-spanned="1" table:number-columns-spanned="1">
                        <text:p text:style-name="table_al">Aanpak bepalen</text:p>
                      </table:table-cell>
                    </table:table-row>
                    <table:table-row table:style-name="row">
                      <table:table-cell table:style-name="cell_frame_all" table:number-rows-spanned="1" table:number-columns-spanned="1">
                        <text:p text:style-name="table_al">Belanghebbenden informeren via telefoon of mail</text:p>
                      </table:table-cell>
                    </table:table-row>
                    <table:table-row table:style-name="row">
                      <table:table-cell table:style-name="cell_frame_all" table:number-rows-spanned="1" table:number-columns-spanned="1">
                        <text:p text:style-name="table_al">
                          <text:span text:style-name="nadrukvet">Controle uitvoeren</text:span>
                        </text:p>
                      </table:table-cell>
                      <table:table-cell table:style-name="cell_frame_all" table:number-rows-spanned="1" table:number-columns-spanned="1">
                        <text:p text:style-name="table_al">Controle uitvoeren</text:p>
                      </table:table-cell>
                    </table:table-row>
                    <table:table-row table:style-name="row">
                      <table:table-cell table:style-name="cell_frame_all" table:number-rows-spanned="4" table:number-columns-spanned="1">
                        <text:p text:style-name="table_al">
                          <text:span text:style-name="nadrukvet">Bevindingen opstellen</text:span>
                        </text:p>
                      </table:table-cell>
                      <table:table-cell table:style-name="cell_frame_all" table:number-rows-spanned="1" table:number-columns-spanned="1">
                        <text:p text:style-name="table_al">Handhavingsstrategieën kiezen (LHSO)</text:p>
                      </table:table-cell>
                    </table:table-row>
                    <table:table-row table:style-name="row">
                      <table:table-cell table:style-name="cell_frame_all" table:number-rows-spanned="1" table:number-columns-spanned="1">
                        <text:p text:style-name="table_al">Controlerapport genereren</text:p>
                      </table:table-cell>
                    </table:table-row>
                    <table:table-row table:style-name="row">
                      <table:table-cell table:style-name="cell_frame_all" table:number-rows-spanned="1" table:number-columns-spanned="1">
                        <text:p text:style-name="table_al">Collegiale toets door handhavingsjurist</text:p>
                      </table:table-cell>
                    </table:table-row>
                    <table:table-row table:style-name="row">
                      <table:table-cell table:style-name="cell_frame_all" table:number-rows-spanned="1" table:number-columns-spanned="1">
                        <text:p text:style-name="table_al">Controlerapport definitief maken</text:p>
                      </table:table-cell>
                    </table:table-row>
                    <table:table-row table:style-name="row">
                      <table:table-cell table:style-name="cell_frame_all" table:number-rows-spanned="5" table:number-columns-spanned="1">
                        <text:p text:style-name="table_al">
                          <text:span text:style-name="nadrukvet">Zaak afronden</text:span>
                        </text:p>
                      </table:table-cell>
                      <table:table-cell table:style-name="cell_frame_all" table:number-rows-spanned="1" table:number-columns-spanned="1">
                        <text:p text:style-name="table_al">Controlebezoek voltooien in het omgevingsdossier</text:p>
                      </table:table-cell>
                    </table:table-row>
                    <table:table-row table:style-name="row">
                      <table:table-cell table:style-name="cell_frame_all" table:number-rows-spanned="1" table:number-columns-spanned="1">
                        <text:p text:style-name="table_al">Constateringen eventueel verwerken naar omgevingsdossier</text:p>
                      </table:table-cell>
                    </table:table-row>
                    <table:table-row table:style-name="row">
                      <table:table-cell table:style-name="cell_frame_all" table:number-rows-spanned="1" table:number-columns-spanned="1">
                        <text:p text:style-name="table_al">Indien van toepassing BAG-medewerker informeren d.m.v. deelproces BAG intake</text:p>
                      </table:table-cell>
                    </table:table-row>
                    <table:table-row table:style-name="row">
                      <table:table-cell table:style-name="cell_frame_all" table:number-rows-spanned="1" table:number-columns-spanned="1">
                        <text:p text:style-name="table_al">Vervolgzaken starten</text:p>
                      </table:table-cell>
                    </table:table-row>
                    <table:table-row table:style-name="row">
                      <table:table-cell table:style-name="cell_frame_all" table:number-rows-spanned="1" table:number-columns-spanned="1">
                        <text:p text:style-name="table_al">Werk Registraties bij en vul zaakresultaat in</text:p>
                      </table:table-cell>
                    </table:table-row>
                  </table:table>
                  <text:p text:style-name="table_bottom"/>
                </text:section>
              </text:section>
            </text:section>
            <text:section text:name="paragraaf_id1-3-2-2-11-5" text:style-name="paragraaf">
              <text:p text:style-name="paragraaf_kop"><text:span text:style-name="label"/> <text:span text:style-name="nr">11.3</text:span> Handhaving</text:p>
              <text:section text:name="artikel_id1-3-2-2-11-5-2" text:style-name="artikel">
                <text:p text:style-name="artikel_kop_titel"><text:span text:style-name="artikel_kop_label"/> <text:span text:style-name="artikel_kop_nr">11.3.1</text:span> Handhavingsbesluit nemen</text:p>
                <text:section text:name="table_id1-3-2-2-11-5-2-2" text:style-name="table">
                  <text:p text:style-name="table_top"/>
                  <table:table table:style-name="tgroup">
                    <table:table-column table:style-name="id1-3-2-2-11-5-2-2-1-1"/>
                    <table:table-column table:style-name="id1-3-2-2-11-5-2-2-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8" table:number-columns-spanned="1">
                        <text:p text:style-name="table_al">
                          <text:span text:style-name="nadrukvet">Handhavingsvoornemen voorleggen</text:span>
                        </text:p>
                      </table:table-cell>
                      <table:table-cell table:style-name="cell_frame_all" table:number-rows-spanned="1" table:number-columns-spanned="1">
                        <text:p text:style-name="table_al">Product registreren en zaak op behandelaar en team zetten</text:p>
                      </table:table-cell>
                    </table:table-row>
                    <table:table-row table:style-name="row">
                      <table:table-cell table:style-name="cell_frame_all" table:number-rows-spanned="1" table:number-columns-spanned="1">
                        <text:p text:style-name="table_al">Adviezen uitzetten via deelproces i.v.m. legalisatie-onderzoek</text:p>
                      </table:table-cell>
                    </table:table-row>
                    <table:table-row table:style-name="row">
                      <table:table-cell table:style-name="cell_frame_all" table:number-rows-spanned="1" table:number-columns-spanned="1">
                        <text:p text:style-name="table_al">Mogelijkheid legalisatie controleren a.h.v. adviezen</text:p>
                      </table:table-cell>
                    </table:table-row>
                    <table:table-row table:style-name="row">
                      <table:table-cell table:style-name="cell_frame_all" table:number-rows-spanned="1" table:number-columns-spanned="1">
                        <text:p text:style-name="table_al">Belangenafweging maken</text:p>
                      </table:table-cell>
                    </table:table-row>
                    <table:table-row table:style-name="row">
                      <table:table-cell table:style-name="cell_frame_all" table:number-rows-spanned="1" table:number-columns-spanned="1">
                        <text:p text:style-name="table_al">Op onevenredigheid controleren</text:p>
                      </table:table-cell>
                    </table:table-row>
                    <table:table-row table:style-name="row">
                      <table:table-cell table:style-name="cell_frame_all" table:number-rows-spanned="1" table:number-columns-spanned="1">
                        <text:p text:style-name="table_al">Voornemen LOD of LOB genereren</text:p>
                      </table:table-cell>
                    </table:table-row>
                    <table:table-row table:style-name="row">
                      <table:table-cell table:style-name="cell_frame_all" table:number-rows-spanned="1" table:number-columns-spanned="1">
                        <text:p text:style-name="table_al">Voornemen collegiaal toetsen</text:p>
                      </table:table-cell>
                    </table:table-row>
                    <table:table-row table:style-name="row">
                      <table:table-cell table:style-name="cell_frame_all" table:number-rows-spanned="1" table:number-columns-spanned="1">
                        <text:p text:style-name="table_al">Voornemen definitief maken, bekendmaken evt. ook bij verzoeker om handhaving</text:p>
                      </table:table-cell>
                    </table:table-row>
                    <table:table-row table:style-name="row">
                      <table:table-cell table:style-name="cell_frame_all" table:number-rows-spanned="5" table:number-columns-spanned="1">
                        <text:p text:style-name="table_al">
                          <text:span text:style-name="nadrukvet">Handhavingsbesluit opstellen</text:span>
                        </text:p>
                      </table:table-cell>
                      <table:table-cell table:style-name="cell_frame_all" table:number-rows-spanned="1" table:number-columns-spanned="1">
                        <text:p text:style-name="table_al">Zienswijzen behandelen</text:p>
                      </table:table-cell>
                    </table:table-row>
                    <table:table-row table:style-name="row">
                      <table:table-cell table:style-name="cell_frame_all" table:number-rows-spanned="1" table:number-columns-spanned="1">
                        <text:p text:style-name="table_al">Verslag zienswijzegesprek genereren en eventueel versturen</text:p>
                      </table:table-cell>
                    </table:table-row>
                    <table:table-row table:style-name="row">
                      <table:table-cell table:style-name="cell_frame_all" table:number-rows-spanned="1" table:number-columns-spanned="1">
                        <text:p text:style-name="table_al">Controle laten uitvoeren via het omgevingsdossier</text:p>
                      </table:table-cell>
                    </table:table-row>
                    <table:table-row table:style-name="row">
                      <table:table-cell table:style-name="cell_frame_all" table:number-rows-spanned="1" table:number-columns-spanned="1">
                        <text:p text:style-name="table_al">Handhavingsbesluit genereren of handhaving stoppen en mededelen</text:p>
                      </table:table-cell>
                    </table:table-row>
                    <table:table-row table:style-name="row">
                      <table:table-cell table:style-name="cell_frame_all" table:number-rows-spanned="1" table:number-columns-spanned="1">
                        <text:p text:style-name="table_al">Handhavingsbesluit of afzien van handhaving collegiaal toetsen</text:p>
                      </table:table-cell>
                    </table:table-row>
                    <table:table-row table:style-name="row">
                      <table:table-cell table:style-name="cell_frame_all" table:number-rows-spanned="1" table:number-columns-spanned="1">
                        <text:p text:style-name="table_al">
                          <text:span text:style-name="nadrukvet">Handhavingsbesluit vaststellen</text:span>
                        </text:p>
                      </table:table-cell>
                      <table:table-cell table:style-name="cell_frame_all" table:number-rows-spanned="1" table:number-columns-spanned="1">
                        <text:p text:style-name="table_al">Handhavingsbesluit of afzien handhaving bekendmaken evt. ook verzoeker</text:p>
                      </table:table-cell>
                    </table:table-row>
                    <table:table-row table:style-name="row">
                      <table:table-cell table:style-name="cell_frame_all" table:number-rows-spanned="4" table:number-columns-spanned="1">
                        <text:p text:style-name="table_al">
                          <text:span text:style-name="nadrukvet">Zaak afronden</text:span>
                        </text:p>
                      </table:table-cell>
                      <table:table-cell table:style-name="cell_frame_all" table:number-rows-spanned="1" table:number-columns-spanned="1">
                        <text:p text:style-name="table_al">Registraties bijwerken en ie naar BAG </text:p>
                      </table:table-cell>
                    </table:table-row>
                    <table:table-row table:style-name="row">
                      <table:table-cell table:style-name="cell_frame_all" table:number-rows-spanned="1" table:number-columns-spanned="1">
                        <text:p text:style-name="table_al">Acties indien er een handhavingsverzoek aan vooraf ging</text:p>
                      </table:table-cell>
                    </table:table-row>
                    <table:table-row table:style-name="row">
                      <table:table-cell table:style-name="cell_frame_all" table:number-rows-spanned="1" table:number-columns-spanned="1">
                        <text:p text:style-name="table_al">Vervolgzaken starten</text:p>
                      </table:table-cell>
                    </table:table-row>
                    <table:table-row table:style-name="row">
                      <table:table-cell table:style-name="cell_frame_all" table:number-rows-spanned="1" table:number-columns-spanned="1">
                        <text:p text:style-name="table_al">Besluitregistratie bijwerken en resultaat invullen</text:p>
                      </table:table-cell>
                    </table:table-row>
                  </table:table>
                  <text:p text:style-name="table_bottom"/>
                </text:section>
              </text:section>
              <text:section text:name="artikel_id1-3-2-2-11-5-3" text:style-name="artikel">
                <text:p text:style-name="artikel_kop_titel"><text:span text:style-name="artikel_kop_label"/> <text:span text:style-name="artikel_kop_nr">11.3.2</text:span> Handhavingsverzoek behandelen</text:p>
                <text:section text:name="table_id1-3-2-2-11-5-3-2" text:style-name="table">
                  <text:p text:style-name="table_top"/>
                  <table:table table:style-name="tgroup">
                    <table:table-column table:style-name="id1-3-2-2-11-5-3-2-1-1"/>
                    <table:table-column table:style-name="id1-3-2-2-11-5-3-2-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3" table:number-columns-spanned="1">
                        <text:p text:style-name="table_al">
                          <text:span text:style-name="nadrukvet">Zaak starten</text:span>
                        </text:p>
                      </table:table-cell>
                      <table:table-cell table:style-name="cell_frame_all" table:number-rows-spanned="1" table:number-columns-spanned="1">
                        <text:p text:style-name="table_al">Product registreren en zaak op behandelaar en team zetten</text:p>
                      </table:table-cell>
                    </table:table-row>
                    <table:table-row table:style-name="row">
                      <table:table-cell table:style-name="cell_frame_all" table:number-rows-spanned="1" table:number-columns-spanned="1">
                        <text:p text:style-name="table_al">Controleer gegevens en pel het omgevingsdossier</text:p>
                      </table:table-cell>
                    </table:table-row>
                    <table:table-row table:style-name="row">
                      <table:table-cell table:style-name="cell_frame_all" table:number-rows-spanned="1" table:number-columns-spanned="1">
                        <text:p text:style-name="table_al">Ontvangstbevestiging genereren, definitief maken en versturen</text:p>
                      </table:table-cell>
                    </table:table-row>
                    <table:table-row table:style-name="row">
                      <table:table-cell table:style-name="cell_frame_all" table:number-rows-spanned="1" table:number-columns-spanned="1">
                        <text:p text:style-name="table_al">
                          <text:span text:style-name="nadrukvet">Intake</text:span>
                        </text:p>
                      </table:table-cell>
                      <table:table-cell table:style-name="cell_frame_all" table:number-rows-spanned="1" table:number-columns-spanned="1">
                        <text:p text:style-name="table_al">Bevoegd gezag bepalen</text:p>
                      </table:table-cell>
                    </table:table-row>
                    <table:table-row table:style-name="row">
                      <table:table-cell table:style-name="cell_frame_all" table:number-rows-spanned="19" table:number-columns-spanned="1">
                        <text:p text:style-name="table_al">
                          <text:span text:style-name="nadrukvet">Behandelen</text:span>
                        </text:p>
                      </table:table-cell>
                      <table:table-cell table:style-name="cell_frame_all" table:number-rows-spanned="1" table:number-columns-spanned="1">
                        <text:p text:style-name="table_al">Volledigheid en ontvankelijkheid (inhoudelijke toets) bepalen</text:p>
                      </table:table-cell>
                    </table:table-row>
                    <table:table-row table:style-name="row">
                      <table:table-cell table:style-name="cell_frame_all" table:number-rows-spanned="1" table:number-columns-spanned="1">
                        <text:p text:style-name="table_al">Overleg met verzoeker en belanghebbende (informeel overleg)</text:p>
                      </table:table-cell>
                    </table:table-row>
                    <table:table-row table:style-name="row">
                      <table:table-cell table:style-name="cell_frame_all" table:number-rows-spanned="1" table:number-columns-spanned="1">
                        <text:p text:style-name="table_al">Genereer gespreksverslag</text:p>
                      </table:table-cell>
                    </table:table-row>
                    <table:table-row table:style-name="row">
                      <table:table-cell table:style-name="cell_frame_all" table:number-rows-spanned="1" table:number-columns-spanned="1">
                        <text:p text:style-name="table_al">Verzoek om aanvulling genereren, definitief maken en versturen</text:p>
                      </table:table-cell>
                    </table:table-row>
                    <table:table-row table:style-name="row">
                      <table:table-cell table:style-name="cell_frame_all" table:number-rows-spanned="1" table:number-columns-spanned="1">
                        <text:p text:style-name="table_al">Controle laten uitvoeren via het omgevingsdossier</text:p>
                      </table:table-cell>
                    </table:table-row>
                    <table:table-row table:style-name="row">
                      <table:table-cell table:style-name="cell_frame_all" table:number-rows-spanned="1" table:number-columns-spanned="1">
                        <text:p text:style-name="table_al">Deelprocessen starten LET OP BAG!</text:p>
                      </table:table-cell>
                    </table:table-row>
                    <table:table-row table:style-name="row">
                      <table:table-cell table:style-name="cell_frame_all" table:number-rows-spanned="1" table:number-columns-spanned="1">
                        <text:p text:style-name="table_al">Intern advies vragen</text:p>
                      </table:table-cell>
                    </table:table-row>
                    <table:table-row table:style-name="row">
                      <table:table-cell table:style-name="cell_frame_all" table:number-rows-spanned="1" table:number-columns-spanned="1">
                        <text:p text:style-name="table_al">Adviezen ontvangen</text:p>
                      </table:table-cell>
                    </table:table-row>
                    <table:table-row table:style-name="row">
                      <table:table-cell table:style-name="cell_frame_all" table:number-rows-spanned="1" table:number-columns-spanned="1">
                        <text:p text:style-name="table_al">Handhavingsverzoek beoordelen</text:p>
                      </table:table-cell>
                    </table:table-row>
                    <table:table-row table:style-name="row">
                      <table:table-cell table:style-name="cell_frame_all" table:number-rows-spanned="1" table:number-columns-spanned="1">
                        <text:p text:style-name="table_al">Bepalen termijn verlengen, genereer document, maak definitief en verstuur</text:p>
                      </table:table-cell>
                    </table:table-row>
                    <table:table-row table:style-name="row">
                      <table:table-cell table:style-name="cell_frame_all" table:number-rows-spanned="1" table:number-columns-spanned="1">
                        <text:p text:style-name="table_al">Besluit termijn verlengen registreren, pel document en pas termijn aan</text:p>
                      </table:table-cell>
                    </table:table-row>
                    <table:table-row table:style-name="row">
                      <table:table-cell table:style-name="cell_frame_all" table:number-rows-spanned="1" table:number-columns-spanned="1">
                        <text:p text:style-name="table_al">Bij geen afwijzing: sla afwijzing-stappen over</text:p>
                      </table:table-cell>
                    </table:table-row>
                    <table:table-row table:style-name="row">
                      <table:table-cell table:style-name="cell_frame_all" table:number-rows-spanned="1" table:number-columns-spanned="1">
                        <text:p text:style-name="table_al">Voornemen bij afwijzen verzoek genereren</text:p>
                      </table:table-cell>
                    </table:table-row>
                    <table:table-row table:style-name="row">
                      <table:table-cell table:style-name="cell_frame_all" table:number-rows-spanned="1" table:number-columns-spanned="1">
                        <text:p text:style-name="table_al">Collegiale toets Voornemen bij afwijzen verzoek</text:p>
                      </table:table-cell>
                    </table:table-row>
                    <table:table-row table:style-name="row">
                      <table:table-cell table:style-name="cell_frame_all" table:number-rows-spanned="1" table:number-columns-spanned="1">
                        <text:p text:style-name="table_al">Voornemen bij afwijzen verzoek definitief maken en versturen</text:p>
                      </table:table-cell>
                    </table:table-row>
                    <table:table-row table:style-name="row">
                      <table:table-cell table:style-name="cell_frame_all" table:number-rows-spanned="1" table:number-columns-spanned="1">
                        <text:p text:style-name="table_al">Zienswijzen ontvangen</text:p>
                      </table:table-cell>
                    </table:table-row>
                    <table:table-row table:style-name="row">
                      <table:table-cell table:style-name="cell_frame_all" table:number-rows-spanned="1" table:number-columns-spanned="1">
                        <text:p text:style-name="table_al">Zienswijzen beoordelen</text:p>
                      </table:table-cell>
                    </table:table-row>
                    <table:table-row table:style-name="row">
                      <table:table-cell table:style-name="cell_frame_all" table:number-rows-spanned="1" table:number-columns-spanned="1">
                        <text:p text:style-name="table_al">Besluit bij afwijzen verzoek of mededeling genereren</text:p>
                      </table:table-cell>
                    </table:table-row>
                    <table:table-row table:style-name="row">
                      <table:table-cell table:style-name="cell_frame_all" table:number-rows-spanned="1" table:number-columns-spanned="1">
                        <text:p text:style-name="table_al">Collegiale toets Besluit afwijzen verzoek</text:p>
                      </table:table-cell>
                    </table:table-row>
                    <table:table-row table:style-name="row">
                      <table:table-cell table:style-name="cell_frame_all" table:number-rows-spanned="2" table:number-columns-spanned="1">
                        <text:p text:style-name="table_al">
                          <text:span text:style-name="nadrukvet">Beschikking vaststellen</text:span>
                        </text:p>
                      </table:table-cell>
                      <table:table-cell table:style-name="cell_frame_all" table:number-rows-spanned="1" table:number-columns-spanned="1">
                        <text:p text:style-name="table_al">Ondertekening teammanager indien nodig</text:p>
                      </table:table-cell>
                    </table:table-row>
                    <table:table-row table:style-name="row">
                      <table:table-cell table:style-name="cell_frame_all" table:number-rows-spanned="1" table:number-columns-spanned="1">
                        <text:p text:style-name="table_al">Besluit afwijzen verzoek definitief maken, bekendmaken en registreren</text:p>
                      </table:table-cell>
                    </table:table-row>
                    <table:table-row table:style-name="row">
                      <table:table-cell table:style-name="cell_frame_all" table:number-rows-spanned="2" table:number-columns-spanned="1">
                        <text:p text:style-name="table_al">
                          <text:span text:style-name="nadrukvet">Zaak afronden</text:span>
                        </text:p>
                      </table:table-cell>
                      <table:table-cell table:style-name="cell_frame_all" table:number-rows-spanned="1" table:number-columns-spanned="1">
                        <text:p text:style-name="table_al">E.v.t.: Vervolgzaak handhavingsbesluit nemen starten en wachten op resultaat daarvan</text:p>
                      </table:table-cell>
                    </table:table-row>
                    <table:table-row table:style-name="row">
                      <table:table-cell table:style-name="cell_frame_all" table:number-rows-spanned="1" table:number-columns-spanned="1">
                        <text:p text:style-name="table_al">Besluitregistratie bijwerken op tabblad Besluiten en resultaat invullen</text:p>
                      </table:table-cell>
                    </table:table-row>
                  </table:table>
                  <text:p text:style-name="table_bottom"/>
                </text:section>
              </text:section>
              <text:section text:name="artikel_id1-3-2-2-11-5-4" text:style-name="artikel">
                <text:p text:style-name="artikel_kop_titel"><text:span text:style-name="artikel_kop_label"/> <text:span text:style-name="artikel_kop_nr">11.3.3</text:span> Melding behandelen</text:p>
                <text:section text:name="table_id1-3-2-2-11-5-4-2" text:style-name="table">
                  <text:p text:style-name="table_top"/>
                  <table:table table:style-name="tgroup">
                    <table:table-column table:style-name="id1-3-2-2-11-5-4-2-1-1"/>
                    <table:table-column table:style-name="id1-3-2-2-11-5-4-2-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2" table:number-columns-spanned="1">
                        <text:p text:style-name="table_al">
                          <text:span text:style-name="nadrukvet">Zaak starten</text:span>
                        </text:p>
                      </table:table-cell>
                      <table:table-cell table:style-name="cell_frame_all" table:number-rows-spanned="1" table:number-columns-spanned="1">
                        <text:p text:style-name="table_al">Product registreren en zaak op behandelaar en team zetten</text:p>
                      </table:table-cell>
                    </table:table-row>
                    <table:table-row table:style-name="row">
                      <table:table-cell table:style-name="cell_frame_all" table:number-rows-spanned="1" table:number-columns-spanned="1">
                        <text:p text:style-name="table_al">Volledigheid registratie controleren en vul relevante tabbladen</text:p>
                      </table:table-cell>
                    </table:table-row>
                    <table:table-row table:style-name="row">
                      <table:table-cell table:style-name="cell_frame_all" table:number-rows-spanned="3" table:number-columns-spanned="1">
                        <text:p text:style-name="table_al">
                          <text:span text:style-name="nadrukvet">Intake</text:span>
                        </text:p>
                      </table:table-cell>
                      <table:table-cell table:style-name="cell_frame_all" table:number-rows-spanned="1" table:number-columns-spanned="1">
                        <text:p text:style-name="table_al">Bevoegd gezag bepalen</text:p>
                      </table:table-cell>
                    </table:table-row>
                    <table:table-row table:style-name="row">
                      <table:table-cell table:style-name="cell_frame_all" table:number-rows-spanned="1" table:number-columns-spanned="1">
                        <text:p text:style-name="table_al">Beoordelen inhoud melding</text:p>
                      </table:table-cell>
                    </table:table-row>
                    <table:table-row table:style-name="row">
                      <table:table-cell table:style-name="cell_frame_all" table:number-rows-spanned="1" table:number-columns-spanned="1">
                        <text:p text:style-name="table_al">Controleren of melding al eerder is gedaan.</text:p>
                      </table:table-cell>
                    </table:table-row>
                    <table:table-row table:style-name="row">
                      <table:table-cell table:style-name="cell_frame_all" table:number-rows-spanned="4" table:number-columns-spanned="1">
                        <text:p text:style-name="table_al">
                          <text:span text:style-name="nadrukvet">Onderzoek uitvoeren</text:span>
                        </text:p>
                      </table:table-cell>
                      <table:table-cell table:style-name="cell_frame_all" table:number-rows-spanned="1" table:number-columns-spanned="1">
                        <text:p text:style-name="table_al">Controle uitvoeren</text:p>
                      </table:table-cell>
                    </table:table-row>
                    <table:table-row table:style-name="row">
                      <table:table-cell table:style-name="cell_frame_all" table:number-rows-spanned="1" table:number-columns-spanned="1">
                        <text:p text:style-name="table_al">Evt mede bevoegde gezagen informeren</text:p>
                      </table:table-cell>
                    </table:table-row>
                    <table:table-row table:style-name="row">
                      <table:table-cell table:style-name="cell_frame_all" table:number-rows-spanned="1" table:number-columns-spanned="1">
                        <text:p text:style-name="table_al">Advies vragen</text:p>
                      </table:table-cell>
                    </table:table-row>
                    <table:table-row table:style-name="row">
                      <table:table-cell table:style-name="cell_frame_all" table:number-rows-spanned="1" table:number-columns-spanned="1">
                        <text:p text:style-name="table_al">Adviezen ontvangen</text:p>
                      </table:table-cell>
                    </table:table-row>
                    <table:table-row table:style-name="row">
                      <table:table-cell table:style-name="cell_frame_all" table:number-rows-spanned="2" table:number-columns-spanned="1">
                        <text:p text:style-name="table_al">
                          <text:span text:style-name="nadrukvet">Zaak afronden</text:span>
                        </text:p>
                      </table:table-cell>
                      <table:table-cell table:style-name="cell_frame_all" table:number-rows-spanned="1" table:number-columns-spanned="1">
                        <text:p text:style-name="table_al">Betrokkenen informeren</text:p>
                      </table:table-cell>
                    </table:table-row>
                    <table:table-row table:style-name="row">
                      <table:table-cell table:style-name="cell_frame_all" table:number-rows-spanned="1" table:number-columns-spanned="1">
                        <text:p text:style-name="table_al">Vervolgzaken starten en resultaat invullen op tabblad algemeen</text:p>
                      </table:table-cell>
                    </table:table-row>
                  </table:table>
                  <text:p text:style-name="table_bottom"/>
                </text:section>
              </text:section>
            </text:section>
            <text:p text:style-name="hoofdstuk_bottom"/>
          </text:section>
          <text:section text:name="hoofdstuk_id1-3-2-2-12" text:style-name="hoofdstuk">
            <text:p text:style-name="hoofdstuk_kop"><text:span text:style-name="label"/> <text:span text:style-name="nr">12.</text:span> Slotbepalingen</text:p>
            <text:section text:name="paragraaf_id1-3-2-2-12-2" text:style-name="paragraaf">
              <text:p text:style-name="paragraaf_kop"><text:span text:style-name="label"/> <text:span text:style-name="nr">12.1</text:span> Bekendmaking</text:p>
              <text:section text:name="structuurtekst_id1-3-2-2-12-2-2" text:style-name="structuurtekst">
                <text:p text:style-name="al">Deze uitvoerings- en handhavingsstrategie wordt op de voorgeschreven wijze bekendgemaakt en treedt in werking op de dag na die van bekendmaking. Het verouderde beleidskader dat is vastgelegd in ‘Uitvoerings- en Handhavingsstrategie 2026’ wordt ingetrokken.</text:p>
                <text:p text:style-name="al"/>
              </text:section>
            </text:section>
            <text:section text:name="paragraaf_id1-3-2-2-12-3" text:style-name="paragraaf">
              <text:p text:style-name="paragraaf_kop"><text:span text:style-name="label"/> <text:span text:style-name="nr">12.2</text:span> Citeertitel</text:p>
              <text:section text:name="structuurtekst_id1-3-2-2-12-3-2" text:style-name="structuurtekst">
                <text:p text:style-name="al">Deze Uitvoerings- en Handhavingsstrategie kan worden aangehaald als <text:span text:style-name="nadrukcur">Uitvoerings- en Handhavingsstrategie 2026.1.</text:span></text:p>
                <text:p text:style-name="al"/>
              </text:section>
            </text:section>
            <text:section text:name="paragraaf_id1-3-2-2-12-4" text:style-name="paragraaf">
              <text:p text:style-name="paragraaf_kop"><text:span text:style-name="label"/> <text:span text:style-name="nr">12.3</text:span> Ondertekening</text:p>
            </text:section>
            <text:p text:style-name="hoofdstuk_bottom"/>
          </text:section>
        </text:section>
        <text:section text:name="regeling-sluiting_id1-3-2-3" text:style-name="regeling-sluiting">
          <text:section text:name="ondertekening_id1-3-2-3-1">
            <text:p><text:span text:style-name="functie">Aldus vastgesteld door burgemeester en wethouders van de gemeente De Ronde Venen, in de vergadering van 31 maart 2026.</text:span></text:p>
            <text:p><text:span text:style-name="functie"/></text:p>
          </text:section>
          <text:section text:name="ondertekening_id1-3-2-3-2">
            <text:p><text:span text:style-name="functie"/></text:p>
            <text:p><text:span text:style-name="functie">De burgemeester,</text:span></text:p>
            <text:p><text:span text:style-name="functie">Rosan Kocken</text:span></text:p>
            <text:p><text:span text:style-name="functie"/></text:p>
          </text:section>
          <text:section text:name="ondertekening_id1-3-2-3-3">
            <text:p><text:span text:style-name="functie"/></text:p>
            <text:p><text:span text:style-name="functie">De secretaris,</text:span></text:p>
            <text:p><text:span text:style-name="functie">Marco Vonk</text:span></text:p>
          </text:section>
        </text:section>
        <text:section text:name="bijlage_id1-3-2-4" text:style-name="bijlage">
          <text:p text:style-name="bijlage_top"/>
          <text:p text:style-name="hoofdstuk_kop"><text:span text:style-name="label"/> <text:span text:style-name="nr">13.</text:span> Bijlagen</text:p>
          <text:p text:style-name="al"/>
          <text:p text:style-name="al">
          <text:span text:style-name="nadrukvet">13.1 Richtlijn dwangsommen en termijnen</text:span>
        </text:p>
          <text:p text:style-name="al"/>
          <text:section text:name="table_id1-3-2-4-5" text:style-name="table">
            <text:p text:style-name="table_top"/>
            <table:table table:style-name="tgroup">
              <table:table-column table:style-name="id1-3-2-4-5-1-1"/>
              <table:table-column table:style-name="id1-3-2-4-5-1-2"/>
              <table:table-column table:style-name="id1-3-2-4-5-1-3"/>
              <table:table-column table:style-name="id1-3-2-4-5-1-4"/>
              <table:table-column table:style-name="id1-3-2-4-5-1-5"/>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Modaliteit</text:span>
                  </text:p>
                </table:table-cell>
                <table:table-cell table:style-name="cell_frame_all" table:number-rows-spanned="1" table:number-columns-spanned="1">
                  <text:p text:style-name="table_al">
                    <text:span text:style-name="nadrukvet">Minimum</text:span>
                  </text:p>
                </table:table-cell>
                <table:table-cell table:style-name="cell_frame_all" table:number-rows-spanned="1" table:number-columns-spanned="1">
                  <text:p text:style-name="table_al">
                    <text:span text:style-name="nadrukvet">Termijn</text:span>
                  </text:p>
                </table:table-cell>
              </table:table-row>
              <table:table-row table:style-name="row">
                <table:table-cell table:style-name="cell_frame_all" table:number-rows-spanned="1" table:number-columns-spanned="1">
                  <text:p text:style-name="table_al">
                    <text:span text:style-name="nadrukvet">Algemeen</text:span>
                  </text:p>
                </table:table-cell>
                <table:table-cell table:style-name="cell_frame_all" table:number-rows-spanned="1" table:number-columns-spanned="1">
                  <text:p text:style-name="table_al">Geen medewerking verlenen aan toezichthouder</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ntbrekende onderzoek</text:p>
                  <text:p text:style-name="table_al">zoals preventieonderzoek,</text:p>
                  <text:p text:style-name="table_al">bodemonderzoek,</text:p>
                  <text:p text:style-name="table_al">energiebesparingsonderzoek,</text:p>
                  <text:p text:style-name="table_al">akoestisch onderzoek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3.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verleggen ontbrekende</text:p>
                  <text:p text:style-name="table_al">gegevens, zoals logboek,</text:p>
                  <text:p text:style-name="table_al">administratie, energienota,</text:p>
                  <text:p text:style-name="table_al">lekdichtheid, registratie,</text:p>
                  <text:p text:style-name="table_al">rapportage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ext:p text:style-name="table_al">
                    <text:span text:style-name="nadrukvet">Brandveiligheid</text:span>
                  </text:p>
                </table:table-cell>
                <table:table-cell table:style-name="cell_frame_all" table:number-rows-spanned="1" table:number-columns-spanned="1">
                  <text:p text:style-name="table_al">Geen melding brandveilig gebruik</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Niet naleven voorschriften of maatwerkvoorschriften brandveilig gebruik</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2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Niet naleven voorschrift omgevingsvergunning voor brandveilig gebruik.</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ntbreken document over adequate toepassing constructieonderdeel.</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3.0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verschrijden totaal onechte en/of ongewenste meldingen brandmeldinstallaties.</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ext:p text:style-name="table_al">
                    <text:span text:style-name="nadrukvet">Aanleggen</text:span>
                  </text:p>
                </table:table-cell>
                <table:table-cell table:style-name="cell_frame_all" table:number-rows-spanned="1" table:number-columns-spanned="1">
                  <text:p text:style-name="table_al">Aanleggen, bouwen of slopen in strijd met (planregels) omgevingsplan</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anleggen zonder of in afwijking van een omgevingsvergunning kwalificatie licht: zoals kabels en leidingen, ophogen etc.</text:p>
                </table:table-cell>
                <table:table-cell table:style-name="cell_frame_all" table:number-rows-spanned="1" table:number-columns-spanned="1">
                  <text:p text:style-name="table_al">ineens </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anleggen zonder of in afwijking van een omgevingsvergunning kwalificatie middel: zoals heiwerkzaamheden, bodem verlagen, gronden afgraven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5.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anleggen zonder of in afwijking van een omgevingsvergunning kwalificatie zwaar: zoals watergangen, oppervlakteverhardingen van wegen, regels t.a.v. archeologie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ext:p text:style-name="table_al">
                    <text:span text:style-name="nadrukvet">Bouwen</text:span>
                  </text:p>
                </table:table-cell>
                <table:table-cell table:style-name="cell_frame_all" table:number-rows-spanned="1" table:number-columns-spanned="1">
                  <text:p text:style-name="table_al">Bouwen zonder of in afwijking van omgevingsvergunning, kwalificatie licht: zoals erfafscheiding, tuinmeubilair, vlaggenmasten, schotelantennes, zonweringen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en zonder of in afwijking van omgevingsvergunning kwalificatie middel: zoals aanbouw aan bestaand hoofdgebouw, bijgebouw, overkapping, paardenbak, regels t.a.v. archeologie, afwijking van vergunning t.a.v. woning/bedrijfsgebouw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en zonder omgevingsvergunning kwalificatie zwaar: zoals een woning, bedrijfsgebouw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en in strijd met het Bbl, kwalificatie licht: zoals technische voorschriften bruikbaarheid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en in strijd met het Bbl, kwalificatie middel: zoals technische voorschriften energiezuinigheid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5.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en in strijd met het Bbl, kwalificatie zwaar: zoals technische voorschriften veiligheid, gezondheid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ext:span text:style-name="nadrukvet">Slopen</text:span>
                  </text:p>
                </table:table-cell>
                <table:table-cell table:style-name="cell_frame_all" table:number-rows-spanned="1" table:number-columns-spanned="1">
                  <text:p text:style-name="table_al">Slopen zonder of in afwijking van omgevingsvergunning of een melding, kwalificatie licht: zoals het slopen van een bijgebouw zonder asbest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Slopen zonder of in afwijking van omgevingsvergunning of een melding, kwalificatie middel: zoals slopen zonder asbest (overig)</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Slopen zonder of in afwijking van omgevingsvergunning of een melding, kwalificatie zwaar: zoals slopen met (waarschijnlijk) asbest</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30.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ext:p text:style-name="table_al">
                    <text:span text:style-name="nadrukvet">Monumenten</text:span>
                  </text:p>
                </table:table-cell>
                <table:table-cell table:style-name="cell_frame_all" table:number-rows-spanned="1" table:number-columns-spanned="1">
                  <text:p text:style-name="table_al">Verandering aan, op, in of bij een monument zonder of in afwijking van een omgevingsvergunning.</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5.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erandering in beschermd stad- en dorpsgezichten zonder of in afwijking van een omgevingsvergunning.</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ext:p text:style-name="table_al">
                    <text:span text:style-name="nadrukvet">Strijdig gebruik</text:span>
                  </text:p>
                </table:table-cell>
                <table:table-cell table:style-name="cell_frame_all" table:number-rows-spanned="1" table:number-columns-spanned="1">
                  <text:p text:style-name="table_al">Gebruik in strijd met omgevingsplan zoals verkeerd gebruik grond/erf, illegale handelingen buitengebied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Strijdig gebruik omgevingsplan: wonen of bedrijfsmatige activiteiten waar niet toegestaan,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10 weken</text:p>
                </table:table-cell>
              </table:table-row>
              <table:table-row table:style-name="row">
                <table:table-cell table:style-name="cell_frame_all" table:number-rows-spanned="1" table:number-columns-spanned="1">
                  <text:p text:style-name="table_al">
                    <text:span text:style-name="nadrukvet">Voorschriften Bbl</text:span>
                  </text:p>
                </table:table-cell>
                <table:table-cell table:style-name="cell_frame_all" table:number-rows-spanned="1" table:number-columns-spanned="1">
                  <text:p text:style-name="table_al">Ontbreken voorzieningen of niet volgens eisen, kwalificatie licht: zoals rookmelder, blustoestel, vluchtrouteaanduiding, zelfsluitende deur,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3.000</text:p>
                </table:table-cell>
                <table:table-cell table:style-name="cell_frame_all" table:number-rows-spanned="1" table:number-columns-spanned="1">
                  <text:p text:style-name="table_al">2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ntbreken voorzieningen of niet volgens eisen, kwalificatie middel: zoals brandweeringang, brandmeldinstallatie, aankleding ruimten, verbindingsweg,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6.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ntbreken voorzieningen of niet volgens eisen, kwalificatie zwaar: zoals ontruimingsinstallatie, bluswatervoorziening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ext:span text:style-name="nadrukvet">Stillegging bouw</text:span>
                  </text:p>
                </table:table-cell>
                <table:table-cell table:style-name="cell_frame_all" table:number-rows-spanned="1" table:number-columns-spanned="1">
                  <text:p text:style-name="table_al">In strijd met stillegging bouw of sloop bouwwerk – bouwen zonder of in afwijking van een omgevingsvergunning (cat. licht): erfafscheiding, tuinmeubilair, vlaggenmasten en soortgelijke bebouwing.</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In strijd met stillegging bouw of sloop bouwwerk – bouwen zonder of in afwijking van een omgevingsvergunning (cat. middel): aanbouw, bijgebouw, overkapping en soortgelijke bebouwing.</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5.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In strijd met stillegging bouw of sloop bouwwerk – bouwen zonder of in afwijking van een omgevingsvergunning (cat. zwaar): nieuwe woning of bedrijfsgebouw en soortgelijke bebouwing.</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Direct</text:p>
                </table:table-cell>
              </table:table-row>
            </table:table>
            <text:p text:style-name="table_bottom"/>
          </text:section>
          <text:p text:style-name="al">
          <text:span text:style-name="nadrukvet">Recidive</text:span>
        </text:p>
          <text:p text:style-name="al"/>
          <text:p text:style-name="al">Na het bereiken van het maximale bedrag kan besloten worden om een nieuwe last onder dwangsom, dan wel een last onder bestuursdwang op te leggen. Indien sprake is van herhaling van een overtreding – door dezelfde overtreder op een bepaald perceel – waarvoor in het verleden (binnen de afgelopen twee jaren) reeds een dwangsombeschikking is afgegeven, wordt de te stellen dwangsom verhoogd met 100%.</text:p>
          <text:p text:style-name="al"/>
          <text:p text:style-name="al">
          <text:span text:style-name="nadrukvet">13.2 Toetsingskader uitvoeringstaken</text:span>
        </text:p>
          <text:p text:style-name="al">De in dit hoofdstuk opgenomen toetsingskaders bij activiteiten zijn richtinggevend, maar niet uitputtend. Bij iedere aanvraag wordt bepaald welk wettelijk en beleidsmatig kader van toepassing is op de specifieke activiteit. Hierdoor kan het voorkomen dat in bepaalde gevallen wordt gewerkt met een ander of aanvullend toetsingskader dan in dit hoofdstuk is beschreven.</text:p>
          <text:p text:style-name="al"/>
          <text:p text:style-name="al">
          <text:span text:style-name="nadrukvet">Beoordelingskader Omgevingswet en Omgevingsbesluit</text:span>
        </text:p>
          <text:p text:style-name="al">De Ow en het Ob vormen samen het landelijke fundament voor het beoordelen en toetsen van aanvragen voor omgevingsvergunningen. Deze regelgeving beschrijft welke algemene voorwaarden gelden voor het indienen van een aanvraag en op welke wijze deze moet worden behandeld. Zo mag een vergunning bijvoorbeeld niet in strijd zijn met het omgevingsplan, moet deze passen binnen de regels voor monumenten en cultureel erfgoed en mag de activiteit geen onaanvaardbare risico’s met zich meebrengen. Deze regelgeving bepaalt daarmee het uniforme kader dat alle bestuursorganen moeten hanteren bij de vergunningverlening.</text:p>
          <text:p text:style-name="al"/>
          <text:p text:style-name="al">
          <text:span text:style-name="nadrukvet">Beoordelingskader Bouwtechnische toetsing</text:span>
        </text:p>
          <text:p text:style-name="al">De bouwtechnische voorschriften zijn vastgelegd in het Bbl. De gemeente beoordeelt de bouwtechnische aspecten van aanvragen voor bouwwerken die niet onder gevolgklasse 1 van de Wkb vallen. De ODU voert deze taken namens de gemeente uit. Bij bouwwerkzaamheden wordt ook de<text:span text:style-name="nadrukcur"> Beleidsregel emissiereductieplicht (stikstof) bij bouw- en sloopwerkzaamheden gemeente De Ronde Venen</text:span>, gehanteerd ter toetsing of de initiatiefnemer adequate maatregelen treft.</text:p>
          <text:p text:style-name="al"/>
          <text:p text:style-name="al">
          <text:span text:style-name="nadrukvet">Beoordelingskader Omgevingsplan</text:span>
        </text:p>
          <text:p text:style-name="al">De gemeente beoordeelt iedere aanvraag voor een omgevingsvergunning aan de hand van de geldende planologische kaders. Deze kaders zijn vastgelegd in het (tijdelijke) omgevingsplan (<text:span text:style-name="nadrukcur">Omgevingsplan gemeente De Ronde Venen</text:span>), waarin onder meer bepalingen staan over bestemmingen, definities, gebruiksregels, bouwregels, afwijkmogelijkheden en overgangsrecht. </text:p>
          <text:p text:style-name="al">Wanneer een initiatief niet past binnen de bestaande planologische regels, kan in bepaalde situaties alsnog medewerking worden verleend. Dit kan bijvoorbeeld door het verlenen van een omgevingsvergunning voor een (buitenplanse) omgevingsplanactiviteit (Opa of Bopa). In dat geval wordt beoordeeld of het plan voldoet aan de uitgangspunten van een goede ruimtelijke ordening. Deze beoordeling vindt plaats aan de hand van gemeentelijk beleid of een ruimtelijke onderbouwing die door de aanvrager is aangeleverd. Wanneer een aanvraag betrekking heeft dat buiten de stedelijke contouren (ook wel ‘rode contouren’) dan wordt er getoetst aan de Omgevingsverordening Provincie Utrecht.</text:p>
          <text:p text:style-name="al"/>
          <text:p text:style-name="al">De <text:span text:style-name="nadrukcur">Leidraad Dakopbouwen De Ronde Venen</text:span> wordt gehanteerd bij de toetsing van dakopbouwen bij grondgebonden rijwoningen.</text:p>
          <text:p text:style-name="al"/>
          <text:p text:style-name="al">Aan het <text:span text:style-name="nadrukcur">Mobiliteits- en Verkeersveiligheidsplan 2023–2030 De Ronde Venen</text:span> wordt getoetst wanneer een activiteit gevolgen heeft voor mobiliteit, verkeersveiligheid of bereikbaarheid.</text:p>
          <text:p text:style-name="al"/>
          <text:p text:style-name="al">Aan de <text:span text:style-name="nadrukcur">Landschapsnota De Ronde Venen 2030</text:span> wordt getoetst wanneer een activiteit invloed heeft op het landschap, de ruimtelijke kwaliteit of de karakteristieke openheid van De Ronde Venen.</text:p>
          <text:p text:style-name="al"/>
          <text:p text:style-name="al">Aan het <text:span text:style-name="nadrukcur">Groenbeleidsplan De Ronde Venen 2017–2040</text:span> wordt getoetst wanneer de activiteit gevolgen heeft voor gemeentelijk groen, zoals bomen, beplanting, groenstructuren of openbare groenzones.</text:p>
          <text:p text:style-name="al"/>
          <text:p text:style-name="al">Het afwegingskader voor de aanleg van grootschalige zonnevelden ligt vast in het <text:span text:style-name="nadrukcur">Beleidsplan Grootschalige Zonnevelden De Ronde Venen 2023.</text:span></text:p>
          <text:p text:style-name="al"/>
          <text:p text:style-name="al">De regels omtrent het voldoen aan de redelijke eisen van welstand zijn opgenomen in Welstand De Ronde Venen.</text:p>
          <text:p text:style-name="al"/>
          <text:p text:style-name="al">
          <text:span text:style-name="nadrukvet">Beoordelingskader Sloop</text:span>
        </text:p>
          <text:p text:style-name="al">Beleidsregel emissiereductieplicht (stikstof) bij bouw- en sloopwerkzaamheden gemeente De Ronde Venen.</text:p>
          <text:p text:style-name="al"/>
          <text:p text:style-name="al">De gemeente heeft de verantwoordelijkheid om de risico’s die kunnen ontstaan bij het slopen van bouwwerken en bij het verwijderen van asbest door particulieren beheersbaar te houden. Voor deze activiteiten geldt een wettelijke meldplicht op basis van het Bbl. Voor particulieren geldt bovendien dat een melding van asbestverwijdering binnen acht dagen voor aanvang moet worden ingediend. Voor de taakuitvoering m.b.t. asbest wordt de <text:span text:style-name="nadrukcur">Beleidsregel Uitvoering-en handhavingstrategie overgedragen milieutaken Regio Utrecht</text:span> gehanteerd. </text:p>
          <text:p text:style-name="al"/>
          <text:p text:style-name="al">Wanneer sloopwerkzaamheden plaatsvinden in een gebied met een archeologische verwachting, bestaat het risico dat archeologische waarden worden aangetast. De initiatiefnemer moet daarom vooraf nagaan in het omgevingsplan of een archeologisch onderzoek nodig is, aangezien de bodem wordt verstoord. Als de geplande werkzaamheden de drempelwaarden overschrijden, moet een erkend archeologisch bureau onderzoek uitvoeren en moet het bijbehorende rapport worden meegestuurd bij de aanvraag van de omgevingsvergunning. Tijdens de uitvoering geldt daarnaast een meldplicht voor toevalsvondsten; bij onverwachte archeologische ontdekkingen moet het werk tijdelijk worden stilgelegd. </text:p>
          <text:p text:style-name="al"/>
          <text:p text:style-name="al">
          <text:span text:style-name="nadrukvet">Beoordelingskader brandveiligheid</text:span>
        </text:p>
          <text:p text:style-name="al">De beoordeling van meldingen voor brandveilig gebruik van alle soorten gebouwen gebeurt aan de hand van de wettelijke eisen, zoals het Bbl en Besluit brandveilig gebruik en basishulpverlening overige plaatsen (Bgbop), waarbij zowel wordt gekeken naar de volledigheid van de melding als naar de inhoudelijke brandveiligheidsaspecten. </text:p>
          <text:p text:style-name="al"/>
          <text:p text:style-name="al">
          <text:span text:style-name="nadrukvet">Beoordelingskader monumenten en archeologie</text:span>
        </text:p>
          <text:p text:style-name="al">Het omgevingsplan bepaalt welke mate van bescherming geldt voor cultureel erfgoed binnen de gemeente. Rijksmonumenten hebben een wettelijke beschermde status op grond van de Erfgoedwet. Bij aanvragen die betrekking hebben op monumenten worden de bouwhistorische en cultuurhistorische aspecten beoordeeld door de gemeentelijke adviescommissie voor ruimtelijke kwaliteit. Daarnaast sluit de gemeente bij de inhoudelijke toetsing aan op het reguliere beoordelingskader bouwen.</text:p>
          <text:p text:style-name="al"/>
          <text:p text:style-name="al">Wanneer bij rijksmonumenten sprake is van ingrijpende ingrepen—zoals reconstructies, grote wijzigingen, herbestemmingen of sloop—wordt aanvullend advies ingewonnen bij de Rijksdienst voor het Cultureel Erfgoed (RCE). Voor vraagstukken op het gebied van archeologie wordt advies gevraagd aan de ODU.</text:p>
          <text:p text:style-name="al"/>
          <text:p text:style-name="al">
          <text:span text:style-name="nadrukvet">Beoordelingskader aanlegactiviteit</text:span>
        </text:p>
          <text:p text:style-name="al">Het omgevingsplan bevat de vergunningplicht en regels voor een aanlegactiviteit. </text:p>
          <text:p text:style-name="al"/>
          <text:p text:style-name="al">
          <text:span text:style-name="nadrukvet">Beoordelingskader het aanleggen of veranderen van een uitrit</text:span>
        </text:p>
          <text:p text:style-name="al">Het omgevingsplan bevat de vergunningplicht en regels voor het aanleggen of veranderen van een uitrit. Het afwegingskader tevens ook vastgelegd in <text:span text:style-name="nadrukcur">Beleidsregels uitwegen de ronde venen 2026</text:span>.</text:p>
          <text:p text:style-name="al"/>
          <text:p text:style-name="al">
          <text:span text:style-name="nadrukvet">Beoordelingskader kappen van bomen en vellen houtopstand</text:span>
        </text:p>
          <text:p text:style-name="al">Het omgevingsplan bevat de vergunningplicht en regels voor het kappen van bomen en vellen van houtopstand. Ook wordt de afweging voor het bepalen of een boom behouden blijft of niet wordt gedaan op basis van de <text:span text:style-name="nadrukcur">Beleidsnotitie omgang met bomen en Lijst waardevolle bomen 2014.</text:span></text:p>
          <text:p text:style-name="al"/>
          <text:p text:style-name="al">
          <text:span text:style-name="nadrukvet">13.3 Toezichtsmatrix</text:span>
        </text:p>
          <text:p text:style-name="al">
          <draw:frame><draw:text-box><text:section text:name="plaatje_id1-3-2-4-60-1" text:style-name="plaatje">
            <text:p text:style-name="illustratie_id1-3-2-4-60-1-1"><draw:frame draw:style-name="illustratie_id1-3-2-4-60-1-1" text:anchor-type="paragraph" svg:width="153mm" svg:height="102.28705440900562mm"><draw:image xlink:href="Pictures/4i08bd0da0-23b5-4989-a8ce-261a727a7afd.png" xlink:type="simple"/></draw:frame></text:p>
          </text:section></draw:text-box></draw:frame>
        </text:p>
          <text:p text:style-name="al"/>
          <text:p text:style-name="al">
          <text:span text:style-name="nadrukvet">13.4 Risicoanalyse</text:span>
        </text:p>
          <text:p text:style-name="al">De risicoanalyse is gebaseerd op een analyse van de problemen die zich kunnen voordoen bij de naleving van het bepaalde bij of krachtens de Omgevingswet. </text:p>
          <text:p text:style-name="al"/>
          <text:p text:style-name="al">In de risicoanalyse is opgenomen hoe groot de kans is dat een risico zich voordoet en wat de mogelijke effecten daarvan zijn op de fysieke leefomgeving. </text:p>
          <text:p text:style-name="al"/>
          <text:p text:style-name="al">Op basis van de risicoanalyse zijn de prioriteiten vastgesteld. Daarbij geldt niet automatisch het uitgangspunt: ‘een hoog risico is een hoge prioriteit’. De prioriteiten zijn door het college vastgesteld en vormen daarmee een bestuurlijke keuze. Deze prioriteiten weerspiegelen een bestuurlijke wens en kunnen daardoor afwijken van de risicoscore.</text:p>
          <text:p text:style-name="al"/>
          <text:p text:style-name="al">De effectscores worden berekend aan de hand van onderstaande onderdelen:</text:p>
          <text:p text:style-name="al"/>
          <text:section text:name="table_id1-3-2-4-71" text:style-name="table">
            <text:p text:style-name="table_top"/>
            <table:table table:style-name="tgroup">
              <table:table-column table:style-name="id1-3-2-4-71-1-1"/>
              <table:table-column table:style-name="id1-3-2-4-71-1-2"/>
              <table:table-column table:style-name="id1-3-2-4-71-1-3"/>
              <table:table-column table:style-name="id1-3-2-4-71-1-4"/>
              <table:table-column table:style-name="id1-3-2-4-71-1-5"/>
              <table:table-column table:style-name="id1-3-2-4-71-1-6"/>
              <table:table-row table:style-name="row">
                <table:table-cell table:style-name="cell_frame_all" table:number-rows-spanned="1" table:number-columns-spanned="6">
                  <text:p text:style-name="table_al">
                    <text:span text:style-name="nadrukvet">Effectscore</text:span>
                  </text:p>
                </table:table-cell>
              </table:table-row>
              <table:table-row table:style-name="row">
                <table:table-cell table:style-name="cell_frame_all" table:number-rows-spanned="2" table:number-columns-spanned="1">
                  <text:p text:style-name="table_al">
                    <text:span text:style-name="nadrukvet">Thema</text:span>
                  </text:p>
                </table:table-cell>
                <table:table-cell table:style-name="cell_frame_all" table:number-rows-spanned="2" table:number-columns-spanned="1">
                  <text:p text:style-name="table_al">Fysieke veiligheid</text:p>
                </table:table-cell>
                <table:table-cell table:style-name="cell_frame_all" table:number-rows-spanned="1" table:number-columns-spanned="1">
                  <text:p text:style-name="table_al">Sociale</text:p>
                </table:table-cell>
                <table:table-cell table:style-name="cell_frame_all" table:number-rows-spanned="1" table:number-columns-spanned="1">
                  <text:p text:style-name="table_al">Natuur/</text:p>
                </table:table-cell>
                <table:table-cell table:style-name="cell_frame_all" table:number-rows-spanned="2" table:number-columns-spanned="1">
                  <text:p text:style-name="table_al">Volksgezondheid</text:p>
                </table:table-cell>
                <table:table-cell table:style-name="cell_frame_all" table:number-rows-spanned="1" table:number-columns-spanned="1">
                  <text:p text:style-name="table_al">Bestuurlijk</text:p>
                </table:table-cell>
              </table:table-row>
              <table:table-row table:style-name="row">
                <table:table-cell table:style-name="cell_frame_all" table:number-rows-spanned="1" table:number-columns-spanned="1">
                  <text:p text:style-name="table_al">kwaliteit</text:p>
                </table:table-cell>
                <table:table-cell table:style-name="cell_frame_all" table:number-rows-spanned="1" table:number-columns-spanned="1">
                  <text:p text:style-name="table_al">stadschoon</text:p>
                </table:table-cell>
                <table:table-cell table:style-name="cell_frame_all" table:number-rows-spanned="1" table:number-columns-spanned="1">
                  <text:p text:style-name="table_al">imago</text:p>
                </table:table-cell>
              </table:table-row>
              <table:table-row table:style-name="row">
                <table:table-cell table:style-name="cell_frame_all" table:number-rows-spanned="1" table:number-columns-spanned="1">
                  <text:p text:style-name="table_al">
                    <text:span text:style-name="nadrukvet">Uitleg</text:span>
                  </text:p>
                </table:table-cell>
                <table:table-cell table:style-name="cell_frame_all" table:number-rows-spanned="1" table:number-columns-spanned="1">
                  <text:p text:style-name="table_al">De mate waarin de veiligheid van de fysieke leefomgeving wordt aangetast voor mens en dier.</text:p>
                </table:table-cell>
                <table:table-cell table:style-name="cell_frame_all" table:number-rows-spanned="1" table:number-columns-spanned="1">
                  <text:p text:style-name="table_al">Dit effect heeft een negatieve invloed op de kwaliteit van de sociale leefomgeving. Denk aan het ontstaan van beperkte/enige/ernstige verloedering van de leefomgeving en/of een beperkte/enige/ernstige groei van het gevoel van onveiligheid.</text:p>
                </table:table-cell>
                <table:table-cell table:style-name="cell_frame_all" table:number-rows-spanned="1" table:number-columns-spanned="1">
                  <text:p text:style-name="table_al">Dit effect heeft een negatieve invloed op de kwaliteit van de natuur-/cultuurhistorische waarden.</text:p>
                </table:table-cell>
                <table:table-cell table:style-name="cell_frame_all" table:number-rows-spanned="1" table:number-columns-spanned="1">
                  <text:p text:style-name="table_al">Dit effect leidt tot situaties waarin het lichamelijk welzijn van mens en dier wordt bedreigd. Denk aan het kunnen ontstaan van tijdelijke/chronische gezondheidsklachten of ernstige ziekten met dodelijke afloop. </text:p>
                </table:table-cell>
                <table:table-cell table:style-name="cell_frame_all" table:number-rows-spanned="1" table:number-columns-spanned="1">
                  <text:p text:style-name="table_al">Imagoschade door een eventuele calamiteit of het in stand houden van een illegale situatie. Dit leidt tot afbreuk aan de geloofwaardigheid, betrouwbaarheid en integriteit van het gemeentebestuur.</text:p>
                </table:table-cell>
              </table:table-row>
              <table:table-row table:style-name="row">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Geen effect</text:p>
                </table:table-cell>
                <table:table-cell table:style-name="cell_frame_all" table:number-rows-spanned="1" table:number-columns-spanned="1">
                  <text:p text:style-name="table_al">Geen effect</text:p>
                </table:table-cell>
                <table:table-cell table:style-name="cell_frame_all" table:number-rows-spanned="1" table:number-columns-spanned="1">
                  <text:p text:style-name="table_al">Geen effect</text:p>
                </table:table-cell>
                <table:table-cell table:style-name="cell_frame_all" table:number-rows-spanned="1" table:number-columns-spanned="1">
                  <text:p text:style-name="table_al">Geen effect</text:p>
                </table:table-cell>
                <table:table-cell table:style-name="cell_frame_all" table:number-rows-spanned="1" table:number-columns-spanned="1">
                  <text:p text:style-name="table_al">Geen effect</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Enige verstoring </text:p>
                </table:table-cell>
                <table:table-cell table:style-name="cell_frame_all" table:number-rows-spanned="1" table:number-columns-spanned="1">
                  <text:p text:style-name="table_al">Enige verstoring </text:p>
                </table:table-cell>
                <table:table-cell table:style-name="cell_frame_all" table:number-rows-spanned="1" table:number-columns-spanned="1">
                  <text:p text:style-name="table_al">Enige verstoring </text:p>
                </table:table-cell>
                <table:table-cell table:style-name="cell_frame_all" table:number-rows-spanned="1" table:number-columns-spanned="1">
                  <text:p text:style-name="table_al">Enige verstoring </text:p>
                </table:table-cell>
                <table:table-cell table:style-name="cell_frame_all" table:number-rows-spanned="1" table:number-columns-spanned="1">
                  <text:p text:style-name="table_al">Nauwelijks aantasting van het imago</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Kortdurende verstoring</text:p>
                </table:table-cell>
                <table:table-cell table:style-name="cell_frame_all" table:number-rows-spanned="1" table:number-columns-spanned="1">
                  <text:p text:style-name="table_al">Kortdurende verstoring</text:p>
                </table:table-cell>
                <table:table-cell table:style-name="cell_frame_all" table:number-rows-spanned="1" table:number-columns-spanned="1">
                  <text:p text:style-name="table_al">Kortdurende verstoring</text:p>
                </table:table-cell>
                <table:table-cell table:style-name="cell_frame_all" table:number-rows-spanned="1" table:number-columns-spanned="1">
                  <text:p text:style-name="table_al">Kortdurende verstoring</text:p>
                </table:table-cell>
                <table:table-cell table:style-name="cell_frame_all" table:number-rows-spanned="1" table:number-columns-spanned="1">
                  <text:p text:style-name="table_al">Lokaal bestuurlijke imagoschade/impact</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Langdurige aantasting </text:p>
                </table:table-cell>
                <table:table-cell table:style-name="cell_frame_all" table:number-rows-spanned="1" table:number-columns-spanned="1">
                  <text:p text:style-name="table_al">Langdurige aantasting </text:p>
                </table:table-cell>
                <table:table-cell table:style-name="cell_frame_all" table:number-rows-spanned="1" table:number-columns-spanned="1">
                  <text:p text:style-name="table_al">Langdurige aantasting </text:p>
                </table:table-cell>
                <table:table-cell table:style-name="cell_frame_all" table:number-rows-spanned="1" table:number-columns-spanned="1">
                  <text:p text:style-name="table_al">Langdurige aantasting </text:p>
                </table:table-cell>
                <table:table-cell table:style-name="cell_frame_all" table:number-rows-spanned="1" table:number-columns-spanned="1">
                  <text:p text:style-name="table_al">Regionaal bestuurlijke imagoschade/impact</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Permanent/onherstelbare schade</text:p>
                </table:table-cell>
                <table:table-cell table:style-name="cell_frame_all" table:number-rows-spanned="1" table:number-columns-spanned="1">
                  <text:p text:style-name="table_al">Permanent/onherstelbare schade</text:p>
                </table:table-cell>
                <table:table-cell table:style-name="cell_frame_all" table:number-rows-spanned="1" table:number-columns-spanned="1">
                  <text:p text:style-name="table_al">Permanent/onherstelbare schade</text:p>
                </table:table-cell>
                <table:table-cell table:style-name="cell_frame_all" table:number-rows-spanned="1" table:number-columns-spanned="1">
                  <text:p text:style-name="table_al">Permanent/onherstelbare schade</text:p>
                </table:table-cell>
                <table:table-cell table:style-name="cell_frame_all" table:number-rows-spanned="1" table:number-columns-spanned="1">
                  <text:p text:style-name="table_al">Landelijke bestuurlijke imagoschade/impact</text:p>
                </table:table-cell>
              </table:table-row>
            </table:table>
            <text:p text:style-name="table_bottom"/>
          </text:section>
          <text:p text:style-name="al"/>
          <text:p text:style-name="al">De kansscores worden berekend volgens onderstaand schema:</text:p>
          <text:p text:style-name="al"/>
          <text:section text:name="table_id1-3-2-4-75" text:style-name="table">
            <text:p text:style-name="table_top"/>
            <table:table table:style-name="tgroup">
              <table:table-column table:style-name="id1-3-2-4-75-1-1"/>
              <table:table-column table:style-name="id1-3-2-4-75-1-2"/>
              <table:table-row table:style-name="row">
                <table:table-cell table:style-name="cell_frame_all" table:number-rows-spanned="1" table:number-columns-spanned="2">
                  <text:p text:style-name="table_al">
                    <text:span text:style-name="nadrukvet">Kanscore</text:span>
                  </text:p>
                </table:table-cell>
              </table:table-row>
              <table:table-row table:style-name="row">
                <table:table-cell table:style-name="cell_frame_all" table:number-rows-spanned="1" table:number-columns-spanned="1">
                  <text:p text:style-name="table_al">
                    <text:span text:style-name="nadrukvet">Uitleg</text:span>
                  </text:p>
                </table:table-cell>
                <table:table-cell table:style-name="cell_frame_all" table:number-rows-spanned="1" table:number-columns-spanned="1">
                  <text:p text:style-name="table_al">Kans dat het (V) voorkomt/kans op slecht (N) naleefgedrag</text:p>
                </table:table-cell>
              </table:table-row>
              <table:table-row table:style-name="row">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V: niet N: nooit</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V: Zeer laag N: Onwaarschijnlijk</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V:incidenteel N: matige kans</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V: Groot N: Groot</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V: Bijna altijd N: Vrijwel zeker </text:p>
                </table:table-cell>
              </table:table-row>
            </table:table>
            <text:p text:style-name="table_bottom"/>
          </text:section>
          <text:p text:style-name="al"/>
          <text:p text:style-name="al">De gemiddelde effectenscore wordt vermenigvuldigd met de kansscore om een risicoscore toe te rekenen aan het geïdentificeerde risico. Hiervoor is onderstaand schema gebruikt:</text:p>
          <text:p text:style-name="al"/>
          <text:section text:name="table_id1-3-2-4-79" text:style-name="table">
            <text:p text:style-name="table_top"/>
            <table:table table:style-name="tgroup">
              <table:table-column table:style-name="id1-3-2-4-79-1-1"/>
              <table:table-column table:style-name="id1-3-2-4-79-1-2"/>
              <table:table-column table:style-name="id1-3-2-4-79-1-3"/>
              <table:table-row table:style-name="row">
                <table:table-cell table:style-name="cell_frame_all" table:number-rows-spanned="1" table:number-columns-spanned="3">
                  <text:p text:style-name="table_al">
                    <text:span text:style-name="nadrukvet">Risicoscore</text:span>
                  </text:p>
                </table:table-cell>
              </table:table-row>
              <table:table-row table:style-name="row">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Geen risico</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Laag risico</text:p>
                </table:table-cell>
                <table:table-cell table:style-name="cell_frame_all" table:number-rows-spanned="1" table:number-columns-spanned="1">
                  <text:p text:style-name="table_al">1 t/m 4</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Matig risico</text:p>
                </table:table-cell>
                <table:table-cell table:style-name="cell_frame_all" table:number-rows-spanned="1" table:number-columns-spanned="1">
                  <text:p text:style-name="table_al">5 t/m 8</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Hoog risico</text:p>
                </table:table-cell>
                <table:table-cell table:style-name="cell_frame_all" table:number-rows-spanned="1" table:number-columns-spanned="1">
                  <text:p text:style-name="table_al">9 t/m 12</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Zeer hoog risico</text:p>
                </table:table-cell>
                <table:table-cell table:style-name="cell_frame_all" table:number-rows-spanned="1" table:number-columns-spanned="1">
                  <text:p text:style-name="table_al">13 t/m 16</text:p>
                </table:table-cell>
              </table:table-row>
            </table:table>
            <text:p text:style-name="table_bottom"/>
          </text:section>
          <text:p text:style-name="al"/>
          <text:p text:style-name="al">In onderstaande risicotabel zijn de verschillende risico’s en scores afgebeeld:</text:p>
          <text:p text:style-name="al"/>
          <text:section text:name="table_id1-3-2-4-83" text:style-name="table">
            <text:p text:style-name="table_top"/>
            <table:table table:style-name="tgroup">
              <table:table-column table:style-name="id1-3-2-4-83-1-1"/>
              <table:table-column table:style-name="id1-3-2-4-83-1-2"/>
              <table:table-column table:style-name="id1-3-2-4-83-1-3"/>
              <table:table-column table:style-name="id1-3-2-4-83-1-4"/>
              <table:table-column table:style-name="id1-3-2-4-83-1-5"/>
              <table:table-column table:style-name="id1-3-2-4-83-1-6"/>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Risico</text:span>
                  </text:p>
                </table:table-cell>
                <table:table-cell table:style-name="cell_frame_all" table:number-rows-spanned="1" table:number-columns-spanned="1">
                  <text:p text:style-name="table_al">
                    <text:span text:style-name="nadrukvet">Gem. effect</text:span>
                  </text:p>
                </table:table-cell>
                <table:table-cell table:style-name="cell_frame_all" table:number-rows-spanned="1" table:number-columns-spanned="1">
                  <text:p text:style-name="table_al">
                    <text:span text:style-name="nadrukvet">Kans</text:span>
                  </text:p>
                </table:table-cell>
                <table:table-cell table:style-name="cell_frame_all" table:number-rows-spanned="1" table:number-columns-spanned="1">
                  <text:p text:style-name="table_al">
                    <text:span text:style-name="nadrukvet">Risicoscore</text:span>
                  </text:p>
                </table:table-cell>
                <table:table-cell table:style-name="cell_frame_all" table:number-rows-spanned="1" table:number-columns-spanned="1">
                  <text:p text:style-name="table_al">
                    <text:span text:style-name="nadrukvet">Risico</text:span>
                  </text:p>
                </table:table-cell>
              </table:table-row>
              <table:table-row table:style-name="row">
                <table:table-cell table:style-name="cell_frame_all" table:number-rows-spanned="8" table:number-columns-spanned="1">
                  <text:p text:style-name="table_al">
                    <text:span text:style-name="nadrukvet">Strijd zonder benodigde vergunning</text:span>
                  </text:p>
                </table:table-cell>
                <table:table-cell table:style-name="cell_frame_all" table:number-rows-spanned="1" table:number-columns-spanned="1">
                  <text:p text:style-name="table_al">Aan-/uit-/bijgebouw, dakkapel, gevelwijziging (geen achtererfgebied)</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Aan-/uit-/bijgebouw, dakkapel, gevelwijziging (achtererfgebied)</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Illegale (ver)bouw maatschappelijke gebouwen; (kinder)dagverblijven, BSO, scholen, zorg</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Illegale (ver)bouw bedrijfspanden</text:p>
                </table:table-cell>
                <table:table-cell table:style-name="cell_frame_all" table:number-rows-spanned="1" table:number-columns-spanned="1">
                  <text:p text:style-name="table_al">1,6</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Illegale (ver)bouw grondgebonden woningen</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Illegale (ver)bouw woningsplitsing, appartementen en kamerverhuur</text:p>
                </table:table-cell>
                <table:table-cell table:style-name="cell_frame_all" table:number-rows-spanned="1" table:number-columns-spanned="1">
                  <text:p text:style-name="table_al">1,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Kappen zonder of in afwijking van de vergunning (melding)</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Bouwwerken geen gebouw zijnde (airco's, schotels, reclame)</text:p>
                </table:table-cell>
                <table:table-cell table:style-name="cell_frame_all" table:number-rows-spanned="1" table:number-columns-spanned="1">
                  <text:p text:style-name="table_al">1,6</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7" table:number-columns-spanned="1">
                  <text:p text:style-name="table_al">
                    <text:span text:style-name="nadrukvet">Gebruik gronden en bouwwerken</text:span>
                  </text:p>
                </table:table-cell>
                <table:table-cell table:style-name="cell_frame_all" table:number-rows-spanned="1" table:number-columns-spanned="1">
                  <text:p text:style-name="table_al">In strijd met bestemmingsplan voor wonen</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In strijd met bestemmingsplan voor kantoor/detailhandel</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In strijd met bestemmingsplan voor horeca/maatschappelijk</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In strijd met bestemming voor bedrijf</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Strijd met verkeers-/groen-/water-/natuur bestemming</text:p>
                </table:table-cell>
                <table:table-cell table:style-name="cell_frame_all" table:number-rows-spanned="1" table:number-columns-spanned="1">
                  <text:p text:style-name="table_al">1,6</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Uitvoeren van een werk/in- of uitrit/verandering weg/kap</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Gebruik in strijd met vergunde afwijking van een bestemmingsplan</text:p>
                </table:table-cell>
                <table:table-cell table:style-name="cell_frame_all" table:number-rows-spanned="1" table:number-columns-spanned="1">
                  <text:p text:style-name="table_al">1,6</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2" table:number-columns-spanned="1">
                  <text:p text:style-name="table_al">
                    <text:span text:style-name="nadrukvet">Staat van bestaande gebouwen en bouwwerken</text:span>
                  </text:p>
                </table:table-cell>
                <table:table-cell table:style-name="cell_frame_all" table:number-rows-spanned="1" table:number-columns-spanned="1">
                  <text:p text:style-name="table_al">Oneigenlijk grondgebruik</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Brandveiligheid</text:p>
                </table:table-cell>
                <table:table-cell table:style-name="cell_frame_all" table:number-rows-spanned="1" table:number-columns-spanned="1">
                  <text:p text:style-name="table_al">2,8</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2" table:number-columns-spanned="1">
                  <text:p text:style-name="table_al">
                    <text:span text:style-name="nadrukvet">Slopen</text:span>
                  </text:p>
                </table:table-cell>
                <table:table-cell table:style-name="cell_frame_all" table:number-rows-spanned="1" table:number-columns-spanned="1">
                  <text:p text:style-name="table_al">Slopen zonder of in afwijking melding of omgevingsvergunning met asbest</text:p>
                </table:table-cell>
                <table:table-cell table:style-name="cell_frame_all" table:number-rows-spanned="1" table:number-columns-spanned="1">
                  <text:p text:style-name="table_al">3,4</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Slopen zonder of in afwijking melding of omgevingsvergunning restant</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4" table:number-columns-spanned="1">
                  <text:p text:style-name="table_al">
                    <text:span text:style-name="nadrukvet">Welstand, monumenten en archeologie</text:span>
                  </text:p>
                </table:table-cell>
                <table:table-cell table:style-name="cell_frame_all" table:number-rows-spanned="1" table:number-columns-spanned="1">
                  <text:p text:style-name="table_al">Wijziging of aantasting monument</text:p>
                </table:table-cell>
                <table:table-cell table:style-name="cell_frame_all" table:number-rows-spanned="1" table:number-columns-spanned="1">
                  <text:p text:style-name="table_al">2,8</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Wijziging beschermd stads- en dorpsgezicht</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Welstandsexcessen</text:p>
                </table:table-cell>
                <table:table-cell table:style-name="cell_frame_all" table:number-rows-spanned="1" table:number-columns-spanned="1">
                  <text:p text:style-name="table_al">2,8</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Archeologiebescherming</text:p>
                </table:table-cell>
                <table:table-cell table:style-name="cell_frame_all" table:number-rows-spanned="1" table:number-columns-spanned="1">
                  <text:p text:style-name="table_al">2,8</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6" table:number-columns-spanned="1">
                  <text:p text:style-name="table_al">
                    <text:span text:style-name="nadrukvet">Aangevraagde en verleende vergunningen onderdeel: wonen, publiek en bedrijf.</text:span>
                  </text:p>
                </table:table-cell>
                <table:table-cell table:style-name="cell_frame_all" table:number-rows-spanned="1" table:number-columns-spanned="1">
                  <text:p text:style-name="table_al">Cat. I dakkapel</text:p>
                </table:table-cell>
                <table:table-cell table:style-name="cell_frame_all" table:number-rows-spanned="1" table:number-columns-spanned="1">
                  <text:p text:style-name="table_al">1,6</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Cat. I &lt;100.000 (eenvoudig)</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Cat. I &lt;100.000 (complex)</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Cat. II 100.000 - 250.000</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Cat. III 250.000 - 1.000.000</text:p>
                </table:table-cell>
                <table:table-cell table:style-name="cell_frame_all" table:number-rows-spanned="1" table:number-columns-spanned="1">
                  <text:p text:style-name="table_al">3,6</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Cat. IV &gt;1.000.000</text:p>
                </table:table-cell>
                <table:table-cell table:style-name="cell_frame_all" table:number-rows-spanned="1" table:number-columns-spanned="1">
                  <text:p text:style-name="table_al">3,6</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2" table:number-columns-spanned="1">
                  <text:p text:style-name="table_al">
                    <text:span text:style-name="nadrukvet">Houtstook</text:span>
                  </text:p>
                </table:table-cell>
                <table:table-cell table:style-name="cell_frame_all" table:number-rows-spanned="1" table:number-columns-spanned="1">
                  <text:p text:style-name="table_al">Overlast houtrook</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Vuur stoken</text:p>
                </table:table-cell>
                <table:table-cell table:style-name="cell_frame_all" table:number-rows-spanned="1" table:number-columns-spanned="1">
                  <text:p text:style-name="table_al">1,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Laag</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2-1-1" style:parent-style-name="Standard">
      <style:paragraph-properties style:line-spacing="0mm" style:text-autospace="none" ofo:line-height="0.001cm"/>
    </style:style>
    <style:style style:family="graphic" style:name="illustratie_id1-3-2-2-1-5-2-2-1-1" style:parent-style-name="Standard">
      <style:graphic-properties style:horizontal-pos="left" style:horizontal-rel="paragraph" style:vertical-pos="top" style:vertical-rel="paragraph" style:wrap="none" ofo:margin-right="3mm"/>
    </style:style>
    <style:style style:family="paragraph" style:name="illustratie_id1-3-2-2-6-2-4-1-1" style:parent-style-name="Standard">
      <style:paragraph-properties style:line-spacing="0mm" style:text-autospace="none" ofo:line-height="0.001cm"/>
    </style:style>
    <style:style style:family="graphic" style:name="illustratie_id1-3-2-2-6-2-4-1-1" style:parent-style-name="Standard">
      <style:graphic-properties style:horizontal-pos="left" style:horizontal-rel="paragraph" style:vertical-pos="top" style:vertical-rel="paragraph" style:wrap="none" ofo:margin-right="3mm"/>
    </style:style>
    <style:style style:family="paragraph" style:name="illustratie_id1-3-2-4-60-1-1" style:parent-style-name="Standard">
      <style:paragraph-properties style:line-spacing="0mm" style:text-autospace="none" ofo:line-height="0.001cm"/>
    </style:style>
    <style:style style:family="graphic" style:name="illustratie_id1-3-2-4-6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257709</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7709</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7709</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De Ronde Venen</meta:user-defined>
    <meta:user-defined meta:name="OVERHEID.Informatietype/DC.type">officiële publicatie</meta:user-defined>
    <meta:user-defined meta:name="OVERHEIDop.Rubriek/DC.type">beleidsregel</meta:user-defined>
    <meta:user-defined meta:name="OVERHEID.Gemeente/DCTERMS.publisher">De Ronde Venen</meta:user-defined>
    <meta:user-defined meta:name="OVERHEID.Gemeente/OVERHEID.authority">De Ronde Venen</meta:user-defined>
    <meta:user-defined meta:name="OVERHEID.TaxonomieBeleidsagendaDecentraal/OVERHEID.category">Openbare orde en veiligheid | Organisatie en beleid</meta:user-defined>
    <meta:user-defined meta:name="DC.source">Onbekend</meta:user-defined>
    <meta:user-defined meta:name="OVERHEIDop.referentienummer">7361227849</meta:user-defined>
    <meta:user-defined meta:name="DCTERMS.alternative">Uitvoerings- en Handhavingsstrategie 2026.1</meta:user-defined>
    <dc:language>nl</dc:language>
    <meta:user-defined meta:name="OVERHEIDop.locatietype/OVERHEIDop.gebiedsmarkering">Gemeente</meta:user-defined>
    <meta:user-defined meta:name="DC.title">Uitvoerings- en Handhavingsstrategie 2026.1</meta:user-defined>
    <meta:user-defined meta:name="DCTERMS.W3CDTF/DCTERMS.available">2026-06-02</meta:user-defined>
    <meta:user-defined meta:name="DCTERMS.W3CDTF/OVERHEIDop.jaargang">2026</meta:user-defined>
    <meta:user-defined meta:name="OVERHEIDop.publicationIssue">257709</meta:user-defined>
    <meta:user-defined meta:name="OVERHEIDop.betreftRegeling">CVDR762295_1</meta:user-defined>
    <meta:user-defined meta:name="xs:date/OVERHEIDop.startdatum">2026-06-03</meta:user-defined>
    <meta:user-defined meta:name="OVERHEIDop.GmbID/DC.identifier">gmb-2026-257709</meta:user-defined>
    <meta:user-defined meta:name="OVERHEIDop.versieInformatie"/>
  </office:meta>
</office:document-meta>
</file>