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IJ-Boysstraat 82 Amsterdam , 1 meter richting no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Groenfra B.V.</text:p>
            <text:p text:style-name="common-al">Zaaknummer: OD2026-0033467</text:p>
            <text:p text:style-name="common-al">DSO nummer: 2026052600629</text:p>
            <text:p text:style-name="common-al">Ontvangstdatum melding: 26-05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209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20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20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4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33467</meta:user-defined>
    <meta:user-defined meta:name="DCTERMS.abstract">G3817-26297 (Nabij IJ-Boysstraat 82,Amsterdam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IJ-Boysstraat 82 Amsterdam , 1 meter richting noorden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209</meta:user-defined>
    <meta:user-defined meta:name="OVERHEIDop.GmbID/DC.identifier">gmb-2026-257209</meta:user-defined>
    <meta:user-defined meta:name="OVERHEIDop.versieInformatie"/>
  </office:meta>
</office:document-meta>
</file>