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eeburgerpad 54 Amsterdam , 15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3160</text:p>
            <text:p text:style-name="common-al">DSO nummer: 2026052201501</text:p>
            <text:p text:style-name="common-al">Ontvangstdatum melding: 22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19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9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3160</meta:user-defined>
    <meta:user-defined meta:name="DCTERMS.abstract">251053960 Zeeburgerpad 55 Amsterdam (O.W.)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eeburgerpad 54 Amsterdam , 15 meter richting westen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190</meta:user-defined>
    <meta:user-defined meta:name="OVERHEIDop.GmbID/DC.identifier">gmb-2026-257190</meta:user-defined>
    <meta:user-defined meta:name="OVERHEIDop.versieInformatie"/>
  </office:meta>
</office:document-meta>
</file>