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Het Laagt 2 Amsterdam , 34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tichting Watermaatschappij Amsterdam</text:p>
            <text:p text:style-name="common-al">Zaaknummer: OD2026-0033126</text:p>
            <text:p text:style-name="common-al">DSO nummer: 2026052201133</text:p>
            <text:p text:style-name="common-al">Ontvangstdatum melding: 22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17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17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17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3126</meta:user-defined>
    <meta:user-defined meta:name="DCTERMS.abstract">01.5386-001 Nieuwe Purmerweg Drainage-Locatie C (Nabij Het Laagt 2, Amsterda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Het Laagt 2 Amsterdam , 34 meter richting noorden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179</meta:user-defined>
    <meta:user-defined meta:name="OVERHEIDop.GmbID/DC.identifier">gmb-2026-257179</meta:user-defined>
    <meta:user-defined meta:name="OVERHEIDop.versieInformatie"/>
  </office:meta>
</office:document-meta>
</file>