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Jan van Galenstraat 241 Amsterdam , 65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Amsterdam</text:p>
            <text:p text:style-name="common-al">Zaaknummer: OD2026-0033026</text:p>
            <text:p text:style-name="common-al">DSO nummer: 2026052200333</text:p>
            <text:p text:style-name="common-al">Ontvangstdatum melding: 22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16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16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16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3026</meta:user-defined>
    <meta:user-defined meta:name="DCTERMS.abstract">Aanleggen natuurvriendelijke oever Erasmuspark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Jan van Galenstraat 241 Amsterdam , 65 meter richting zuide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169</meta:user-defined>
    <meta:user-defined meta:name="OVERHEIDop.GmbID/DC.identifier">gmb-2026-257169</meta:user-defined>
    <meta:user-defined meta:name="OVERHEIDop.versieInformatie"/>
  </office:meta>
</office:document-meta>
</file>