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Nieuwe Herengracht ter hoogte van Jonas Daniël Meijerplein,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In de periode 29 mei 2026 tot en met 1 oktober 2026 moet grondwater, vrijkomend bij ontwatering ten behoeve van het herstellen van een zinker en het  aanpassen van regenwateruitlaten, op de locatie Nieuwe Herengracht ter hoogte van het Jonas Daniël Meijerplein te Amsterdam, worden geloosd op het gemeentelijk vuilwaterriool.  </text:p>
            <text:p text:style-name="common-al">Aanvrager: Stichting Watermaatschappij Amsterdam</text:p>
            <text:p text:style-name="common-al">Zaaknummer: OD2026-0031436</text:p>
            <text:p text:style-name="common-al">DSO nummer: 2026042900127</text:p>
            <text:p text:style-name="common-al">Uitkomst besluit: verleend</text:p>
            <text:p text:style-name="common-al">Datum besluit: 28-05-2026</text:p>
            <text:p text:style-name="common-al">Bezwaar in te dienen tot en met: 09-07-2026</text:p>
            <text:p text:style-name="common-al">Namens: Gemeente Amsterdam</text:p>
            <text:p text:style-name="common-al">Wilt u de gepubliceerde documenten behorende bij deze bekendmaking in zien, klik dan <text:a xlink:href="https://edataloket.odnzkg.nl/?q={%22search%22:%22OD2026-0031436%22,%22aggs%22:{%22odnzkg_zaak_nummer%22:{%22key%22:%22odnzkg_zaak_nummer%22,%22field%22:%22odnzkg.zaak.nummer.keyword%22,%22fields%22:[],%22type%22:%22keyword%22,%22data%22:[%22OD2026-0031436%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6516</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516</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516</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31436</meta:user-defined>
    <meta:user-defined meta:name="DCTERMS.abstract">01.4669 Nieuwe herengracht 2</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Nieuwe Herengracht ter hoogte van Jonas Daniël Meijerplein, Amsterdam</meta:user-defined>
    <meta:user-defined meta:name="DCTERMS.W3CDTF/DCTERMS.available">2026-06-01</meta:user-defined>
    <meta:user-defined meta:name="DCTERMS.W3CDTF/OVERHEIDop.jaargang">2026</meta:user-defined>
    <meta:user-defined meta:name="OVERHEIDop.publicationIssue">256516</meta:user-defined>
    <meta:user-defined meta:name="OVERHEIDop.GmbID/DC.identifier">gmb-2026-256516</meta:user-defined>
    <meta:user-defined meta:name="OVERHEIDop.versieInformatie"/>
  </office:meta>
</office:document-meta>
</file>