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porthal SSGN: IJsbeerstraat 16, 6531PL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pril 2026 ontving de gemeente een sloopmelding voor sporthal SSGN: IJsbeerstraat 16, 6531PL Nijmegen. De melding is geregistreerd onder kenmerk Z2026-00002460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25633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3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3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460</meta:user-defined>
    <meta:user-defined meta:name="DCTERMS.abstract">Betreft: Melding op locatie IJsbeerstraat 16, 6531PL Nijmegen</meta:user-defined>
    <dc:language>nl</dc:language>
    <meta:user-defined meta:name="OVERHEIDop.locatietype/OVERHEIDop.gebiedsmarkering">Vlak</meta:user-defined>
    <meta:user-defined meta:name="DC.title">Melding sporthal SSGN: IJsbeerstraat 16, 6531PL Nijmege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6337</meta:user-defined>
    <meta:user-defined meta:name="OVERHEIDop.GmbID/DC.identifier">gmb-2026-256337</meta:user-defined>
    <meta:user-defined meta:name="OVERHEIDop.versieInformatie"/>
  </office:meta>
</office:document-meta>
</file>