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AM-omgevingsplan hoofdstuk 22f Boerderijweg 2,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Zwartewaterland maken bekend dat het door de gemeenteraad vastgestelde TAM-omgevingsplan hoofdstuk 22f Boerderijweg 2, Hasselt ter inzage ligt.</text:p>
            <text:p text:style-name="common-al">Met dit plan wordt juridisch-planologisch mogelijk gemaakt dat een voormalig agrarisch erf gewijzigd wordt in een woonfunctie. De agrarische bedrijfsgebouwen worden gesloopt en de bestaande bedrijfswoning met karakteristieke schuur wordt gesplitst in 3 aparte woningen.</text:p>
            <text:p text:style-name="common-al">Daarnaast wordt een schuurwoning gebouwd achter op het erf als compensatie in het kader van de KGO regeling.</text:p>
            <text:p text:style-name="common-al">Het vastgestelde TAM-omgevingsplan ligt vanaf 3 juni 2026 gedurende 6 weken ter inzage.</text:p>
            <text:p text:style-name="common-al">Binnen deze termijn kan beroep worden ingesteld bij de Afdeling bestuursrechtspraak van de Raad van State door belanghebbenden.</text:p>
            <text:p text:style-name="common-al">De digitale versie van het vastgestelde TAM-IMRO-omgevingsplan is in te zien via het Omgevingsloket onder Regels op de kaart. Het planidentificatienummer is NL.IMRO.1896.BP0100-VS01.</text:p>
            <text:p text:style-name="common-al">De papieren versie van het vastgestelde plan ligt ter inzage in het gemeentehuis. Inzien kan uitsluitend op afspraak, via telefoonnummer 14038.</text:p>
            <text:p text:style-name="common-al">Let op: het indienen van zienswijzen is niet meer mogelijk, omdat het plan reeds is vastgesteld.</text:p>
            <text:p text:style-name="common-al">Een beroepschrift kan worden gericht aan de Afdeling bestuursrechtspraak van de Raad van State. </text:p>
            <text:p text:style-name="common-al">Het is niet mogelijk beroep per e-mail in te dien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55972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97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97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5/xml/MC-DRP-PlanRuimtelijk-Web-ZM.xml</meta:user-defined>
    <meta:user-defined meta:name="OVERHEID.Gemeente/DC.creator">Zwartewaterland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896.BP0100-VS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TAM-omgevingsplan hoofdstuk 22f Boerderijweg 2, Hasselt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5972</meta:user-defined>
    <meta:user-defined meta:name="OVERHEIDop.GmbID/DC.identifier">gmb-2026-255972</meta:user-defined>
    <meta:user-defined meta:name="OVERHEIDop.versieInformatie"/>
  </office:meta>
</office:document-meta>
</file>