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weede partiële herziening Sasweg 1a/Buitenhaven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Zwartewaterland maken bekend dat het door de gemeenteraad vastgestelde Tweede partiële herziening Sasweg 1a/Buitenhaven 2 ter inzage ligt.</text:p>
            <text:p text:style-name="common-al">Het plan schept het juridisch-planologisch kader voor de bouw van drie stadsvilla’s aan de waterzijde, die qua ontwerp goed aansluiten op hun omgeving.</text:p>
            <text:p text:style-name="common-al">De vastgestelde partiële herziening ligt vanaf 3 juni 2026 gedurende 6 weken ter inzage. Binnen deze termijn kan beroep worden ingesteld bij de Afdeling bestuursrechtspraak van de Raad van State door belanghebbenden.</text:p>
            <text:p text:style-name="common-al">De digitale versie van de vastgestelde partiële herziening is in te zien via het Omgevingsloket onder Regels op de kaart. Het planidentificatienummer is NL.IMRO.1896.BP0091-VS01.</text:p>
            <text:p text:style-name="common-al">De papieren versie van het vastgestelde plan ligt ter inzage in het gemeentehuis. Inzien kan uitsluitend op afspraak, via telefoonnummer 14038.</text:p>
            <text:p text:style-name="common-al">Let op: het indienen van zienswijzen is niet meer mogelijk, omdat het plan reeds is vastgesteld.</text:p>
            <text:p text:style-name="common-al">Een beroepschrift kan worden gericht aan de Afdeling bestuursrechtspraak van de Raad van State. Het is niet mogelijk beroep per e-mail in te 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55961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961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961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5/xml/MC-DRP-PlanRuimtelijk-Web-ZM.xml</meta:user-defined>
    <meta:user-defined meta:name="OVERHEID.Gemeente/DC.creator">Zwartewaterland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896.BP0091-VS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weede partiële herziening Sasweg 1a/Buitenhaven 2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5961</meta:user-defined>
    <meta:user-defined meta:name="OVERHEIDop.GmbID/DC.identifier">gmb-2026-255961</meta:user-defined>
    <meta:user-defined meta:name="OVERHEIDop.versieInformatie"/>
  </office:meta>
</office:document-meta>
</file>