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Brand Dirk Ochsepark, Amsterdam - Plaatsen tijdelijke stroomvoorzie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plaatsen van een tijdelijke stroomvoorziening.</text:p>
            <text:p text:style-name="common-al">Aanvrager: Odido Netherlands B.V.</text:p>
            <text:p text:style-name="common-al">Zaaknummer: OD2026-0006780</text:p>
            <text:p text:style-name="common-al">DSO nummer: 2026012900214</text:p>
            <text:p text:style-name="common-al">Ontvangstdatum melding: 29-01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06780%22,%22aggs%22:%7B%22odnzkg_zaak_nummer%22:%7B%22key%22:%22odnzkg_zaak_nummer%22,%22field%22:%22odnzkg.zaak.nummer.keyword%22,%22fields%22:[],%22type%22:%22keyword%22,%22data%22:[%22OD2026-0006780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579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79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79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06780</meta:user-defined>
    <meta:user-defined meta:name="DCTERMS.abstract">Plaatsen tijdelijkestroomvoorziening Odido L.58480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Brand Dirk Ochsepark, Amsterdam - Plaatsen tijdelijke stroomvoorziening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5793</meta:user-defined>
    <meta:user-defined meta:name="OVERHEIDop.GmbID/DC.identifier">gmb-2026-255793</meta:user-defined>
    <meta:user-defined meta:name="OVERHEIDop.versieInformatie"/>
  </office:meta>
</office:document-meta>
</file>