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Radarweg 60, Amsterdam - Wijzigen laboratoriumruimtes en gevaarlijke stoffen in verpakking die worden opgesl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wijzigen van de laboratoriumruimtes en de gevaarlijke stoffen in verpakking die worden opgeslagen.</text:p>
            <text:p text:style-name="common-al">Aanvrager: Cradle Bio B.V.</text:p>
            <text:p text:style-name="common-al">Zaaknummer hoofdmelding: OD2025-0034250</text:p>
            <text:p text:style-name="common-al">DSO nummer hoofdmelding: 2025111201358</text:p>
            <text:p text:style-name="common-al">Ontvangstdatum hoofdmelding: 12-11-2025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5-0034250%22,%22aggs%22:%7B%22odnzkg_zaak_nummer%22:%7B%22key%22:%22odnzkg_zaak_nummer%22,%22field%22:%22odnzkg.zaak.nummer.keyword%22,%22fields%22:[],%22type%22:%22keyword%22,%22data%22:[%22OD2025-0034250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571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71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71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5-0034250</meta:user-defined>
    <meta:user-defined meta:name="DCTERMS.abstract">Cradle Bio B.V. - melding wijziging laboratori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Radarweg 60, Amsterdam - Wijzigen laboratoriumruimtes en gevaarlijke stoffen in verpakking die worden opgeslagen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5715</meta:user-defined>
    <meta:user-defined meta:name="OVERHEIDop.GmbID/DC.identifier">gmb-2026-255715</meta:user-defined>
    <meta:user-defined meta:name="OVERHEIDop.versieInformatie"/>
  </office:meta>
</office:document-meta>
</file>