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Raamgracht 35G, 1011K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vraag voor een ligplaatsvergunning voor een woonboot</text:p>
            <text:p text:style-name="common-al">Reden: Nieuwe eigenaar </text:p>
            <text:p text:style-name="common-al">Zaakadres: Raamgracht 35G, 1011KJ Amsterdam</text:p>
            <text:p text:style-name="common-al">Datum ontvangst: 22-05-2026</text:p>
            <text:p text:style-name="common-al">Zaaknummer: Z2026-02256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84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84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84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562</meta:user-defined>
    <meta:user-defined meta:name="DCTERMS.abstract">aanvraag voor een ligplaatsvergunning voor een woonboot - LET OP NIEUWE NAAM BOOT</meta:user-defined>
    <dc:language>nl</dc:language>
    <meta:user-defined meta:name="OVERHEIDop.locatietype/OVERHEIDop.gebiedsmarkering">Punt</meta:user-defined>
    <meta:user-defined meta:name="DC.title">Aanvraag ligplaatsvergunning Raamgracht 35G, 1011KJ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849</meta:user-defined>
    <meta:user-defined meta:name="OVERHEIDop.GmbID/DC.identifier">gmb-2026-254849</meta:user-defined>
    <meta:user-defined meta:name="OVERHEIDop.versieInformatie"/>
  </office:meta>
</office:document-meta>
</file>