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op terrein ‘De Groene Zoom’, Tunnel A10 (AXZ), Amsterdam - plaatsen bovengrondse opslagtank voor die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plaatsen van een bovengrondse opslagtank voor de opslag van 2.000 liter diesel op het terrein ‘De Groene Zoom’ voor het project Tunnel A10 (AXZ).</text:p>
            <text:p text:style-name="common-al">Aanvrager: Van Hattum en Blankevoort B.V.</text:p>
            <text:p text:style-name="common-al">Zaaknummer: OD2026-0032771</text:p>
            <text:p text:style-name="common-al">DSO nummer: 2026052100448</text:p>
            <text:p text:style-name="common-al">Ontvangstdatum melding: 21-05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32771%22,%22aggs%22:%7B%22odnzkg_zaak_nummer%22:%7B%22key%22:%22odnzkg_zaak_nummer%22,%22field%22:%22odnzkg.zaak.nummer.keyword%22,%22fields%22:[],%22type%22:%22keyword%22,%22data%22:[%22OD2026-0032771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71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7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7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2771</meta:user-defined>
    <meta:user-defined meta:name="DCTERMS.abstract">Tunnel A10 (AXZ) | Opslaan van diesel in een bovengrondse opslagtank (2.000 liter) | De Groene Z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op terrein ‘De Groene Zoom’, Tunnel A10 (AXZ), Amsterdam - plaatsen bovengrondse opslagtank voor diesel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718</meta:user-defined>
    <meta:user-defined meta:name="OVERHEIDop.GmbID/DC.identifier">gmb-2026-254718</meta:user-defined>
    <meta:user-defined meta:name="OVERHEIDop.versieInformatie"/>
  </office:meta>
</office:document-meta>
</file>