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Jacques Perkstraat 35 Amsterdam , 20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tichting Watermaatschappij Amsterdam</text:p>
            <text:p text:style-name="common-al">Zaaknummer: OD2026-0033086</text:p>
            <text:p text:style-name="common-al">DSO nummer: 2026052100099</text:p>
            <text:p text:style-name="common-al">Ontvangstdatum melding: 22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56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56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56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086</meta:user-defined>
    <meta:user-defined meta:name="DCTERMS.abstract">01.4955-001 Jaques Perkstraat,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Jacques Perkstraat 35 Amsterdam , 20 meter richting westen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567</meta:user-defined>
    <meta:user-defined meta:name="OVERHEIDop.GmbID/DC.identifier">gmb-2026-254567</meta:user-defined>
    <meta:user-defined meta:name="OVERHEIDop.versieInformatie"/>
  </office:meta>
</office:document-meta>
</file>