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Nieuwendammerkade 1 Amsterdam , 170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Ketjen Netherlands B.V.</text:p>
            <text:p text:style-name="common-al">Zaaknummer: OD2026-0032962</text:p>
            <text:p text:style-name="common-al">DSO nummer: 2026052102021</text:p>
            <text:p text:style-name="common-al">Ontvangstdatum melding: 2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55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55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55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2962</meta:user-defined>
    <meta:user-defined meta:name="DCTERMS.abstract">1305938 Ketjen Diverse afsluit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Nieuwendammerkade 1 Amsterdam , 170 meter richting zuiden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551</meta:user-defined>
    <meta:user-defined meta:name="OVERHEIDop.GmbID/DC.identifier">gmb-2026-254551</meta:user-defined>
    <meta:user-defined meta:name="OVERHEIDop.versieInformatie"/>
  </office:meta>
</office:document-meta>
</file>