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rt van der Leeuw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art van der Leeuwstraat ter hoogte van nummer: 1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26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65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7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7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56</meta:user-defined>
    <meta:user-defined meta:name="DCTERMS.abstract">Intrekken- TVM parkeervak,Aart van der Leeuwstraat 1 1064BT, 20260603, Aart van der Leeuwstraat ter hoogte van nummer: 1</meta:user-defined>
    <dc:language>nl</dc:language>
    <meta:user-defined meta:name="OVERHEIDop.locatietype/OVERHEIDop.gebiedsmarkering">Punt</meta:user-defined>
    <meta:user-defined meta:name="DC.title">Besluit apv vergunning Verleend - Aart van der Leeuwstraat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77</meta:user-defined>
    <meta:user-defined meta:name="OVERHEIDop.GmbID/DC.identifier">gmb-2026-254477</meta:user-defined>
    <meta:user-defined meta:name="OVERHEIDop.versieInformatie"/>
  </office:meta>
</office:document-meta>
</file>