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emraadweg ter hoogte van nummer: 533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Objectvergunning, Locatie: Heemraadweg ter hoogte van nummer: 533 in </text:p>
            <text:p text:style-name="common-al">Looptijd :03-06-2026 t/m 15-06-2026</text:p>
            <text:p text:style-name="common-al">Verzonden naar aanvrager op: 27-05-2026</text:p>
            <text:p text:style-name="common-al">Kenmerk gemeente: Z/26/31344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34431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308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08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08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431</meta:user-defined>
    <meta:user-defined meta:name="DCTERMS.abstract">Object,Heemraadweg 533 1382JE, 20260603, Heemraadweg ter hoogte van nummer: 533</meta:user-defined>
    <dc:language>nl</dc:language>
    <meta:user-defined meta:name="OVERHEIDop.locatietype/OVERHEIDop.gebiedsmarkering">Punt</meta:user-defined>
    <meta:user-defined meta:name="DC.title">Besluit apv vergunning Verleend - Heemraadweg ter hoogte van nummer: 533 in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308</meta:user-defined>
    <meta:user-defined meta:name="OVERHEIDop.GmbID/DC.identifier">gmb-2026-254308</meta:user-defined>
    <meta:user-defined meta:name="OVERHEIDop.versieInformatie"/>
  </office:meta>
</office:document-meta>
</file>