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11-4">
      <text:list-level-style-bullet style:num-suffix="" text:bullet-char="​" text:level="1">
        <style:list-level-properties text:min-label-width="10mm"/>
      </text:list-level-style-bullet>
    </text:list-style>
    <text:list-style style:name="id1-3-2-2-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style:style style:family="table-column" style:parent-style-name="colspec" style:name="id1-3-2-2-4-2-6-1-1">
      <style:table-column-properties style:rel-column-width="31*"/>
    </style:style>
    <style:style style:family="table-column" style:parent-style-name="colspec" style:name="id1-3-2-2-4-2-6-1-2">
      <style:table-column-properties style:rel-column-width="31*"/>
    </style:style>
    <style:style style:family="table-column" style:parent-style-name="colspec" style:name="id1-3-2-2-4-2-6-1-3">
      <style:table-column-properties style:rel-column-width="31*"/>
    </style:style>
    <style:style style:family="table-column" style:parent-style-name="colspec" style:name="id1-3-2-2-5-2-4-1-1">
      <style:table-column-properties style:rel-column-width="23*"/>
    </style:style>
    <style:style style:family="table-column" style:parent-style-name="colspec" style:name="id1-3-2-2-5-2-4-1-2">
      <style:table-column-properties style:rel-column-width="23*"/>
    </style:style>
    <style:style style:family="table-column" style:parent-style-name="colspec" style:name="id1-3-2-2-5-2-4-1-3">
      <style:table-column-properties style:rel-column-width="23*"/>
    </style:style>
    <style:style style:family="table-column" style:parent-style-name="colspec" style:name="id1-3-2-2-5-2-4-1-4">
      <style:table-column-properties style:rel-column-width="23*"/>
    </style:style>
    <style:style style:family="table-column" style:parent-style-name="colspec" style:name="id1-3-2-2-6-3-2-2-1-1">
      <style:table-column-properties style:rel-column-width="19*"/>
    </style:style>
    <style:style style:family="table-column" style:parent-style-name="colspec" style:name="id1-3-2-2-6-3-2-2-1-2">
      <style:table-column-properties style:rel-column-width="75*"/>
    </style:style>
    <style:style style:family="table-column" style:parent-style-name="colspec" style:name="id1-3-2-2-6-4-2-1-1-1">
      <style:table-column-properties style:rel-column-width="20*"/>
    </style:style>
    <style:style style:family="table-column" style:parent-style-name="colspec" style:name="id1-3-2-2-6-4-2-1-1-2">
      <style:table-column-properties style:rel-column-width="74*"/>
    </style:style>
    <style:style style:family="table-column" style:parent-style-name="colspec" style:name="id1-3-2-2-7-2-3-1-1">
      <style:table-column-properties style:rel-column-width="20*"/>
    </style:style>
    <style:style style:family="table-column" style:parent-style-name="colspec" style:name="id1-3-2-2-7-2-3-1-2">
      <style:table-column-properties style:rel-column-width="74*"/>
    </style:style>
    <style:style style:family="table-column" style:parent-style-name="colspec" style:name="id1-3-2-2-7-3-3-1-1">
      <style:table-column-properties style:rel-column-width="20*"/>
    </style:style>
    <style:style style:family="table-column" style:parent-style-name="colspec" style:name="id1-3-2-2-7-3-3-1-2">
      <style:table-column-properties style:rel-column-width="74*"/>
    </style:style>
    <style:style style:family="table-column" style:parent-style-name="colspec" style:name="id1-3-2-2-7-4-3-1-1">
      <style:table-column-properties style:rel-column-width="20*"/>
    </style:style>
    <style:style style:family="table-column" style:parent-style-name="colspec" style:name="id1-3-2-2-7-4-3-1-2">
      <style:table-column-properties style:rel-column-width="74*"/>
    </style:style>
    <style:style style:family="table-column" style:parent-style-name="colspec" style:name="id1-3-2-2-7-5-3-1-1">
      <style:table-column-properties style:rel-column-width="20*"/>
    </style:style>
    <style:style style:family="table-column" style:parent-style-name="colspec" style:name="id1-3-2-2-7-5-3-1-2">
      <style:table-column-properties style:rel-column-width="74*"/>
    </style:style>
    <style:style style:family="table-column" style:parent-style-name="colspec" style:name="id1-3-2-2-7-6-3-1-1">
      <style:table-column-properties style:rel-column-width="20*"/>
    </style:style>
    <style:style style:family="table-column" style:parent-style-name="colspec" style:name="id1-3-2-2-7-6-3-1-2">
      <style:table-column-properties style:rel-column-width="74*"/>
    </style:style>
    <style:style style:family="table-column" style:parent-style-name="colspec" style:name="id1-3-2-2-7-7-2-1-1">
      <style:table-column-properties style:rel-column-width="20*"/>
    </style:style>
    <style:style style:family="table-column" style:parent-style-name="colspec" style:name="id1-3-2-2-7-7-2-1-2">
      <style:table-column-properties style:rel-column-width="74*"/>
    </style:style>
    <style:style style:family="table-column" style:parent-style-name="colspec" style:name="id1-3-2-2-7-8-2-1-1">
      <style:table-column-properties style:rel-column-width="20*"/>
    </style:style>
    <style:style style:family="table-column" style:parent-style-name="colspec" style:name="id1-3-2-2-7-8-2-1-2">
      <style:table-column-properties style:rel-column-width="74*"/>
    </style:style>
    <style:style style:family="table-column" style:parent-style-name="colspec" style:name="id1-3-2-2-8-2-3-1-1">
      <style:table-column-properties style:rel-column-width="20*"/>
    </style:style>
    <style:style style:family="table-column" style:parent-style-name="colspec" style:name="id1-3-2-2-8-2-3-1-2">
      <style:table-column-properties style:rel-column-width="74*"/>
    </style:style>
    <style:style style:family="table-column" style:parent-style-name="colspec" style:name="id1-3-2-2-8-3-3-1-1">
      <style:table-column-properties style:rel-column-width="20*"/>
    </style:style>
    <style:style style:family="table-column" style:parent-style-name="colspec" style:name="id1-3-2-2-8-3-3-1-2">
      <style:table-column-properties style:rel-column-width="74*"/>
    </style:style>
    <style:style style:family="table-column" style:parent-style-name="colspec" style:name="id1-3-2-2-8-4-3-1-1">
      <style:table-column-properties style:rel-column-width="20*"/>
    </style:style>
    <style:style style:family="table-column" style:parent-style-name="colspec" style:name="id1-3-2-2-8-4-3-1-2">
      <style:table-column-properties style:rel-column-width="74*"/>
    </style:style>
    <style:style style:family="table-column" style:parent-style-name="colspec" style:name="id1-3-2-2-8-5-2-1-1">
      <style:table-column-properties style:rel-column-width="20*"/>
    </style:style>
    <style:style style:family="table-column" style:parent-style-name="colspec" style:name="id1-3-2-2-8-5-2-1-2">
      <style:table-column-properties style:rel-column-width="74*"/>
    </style:style>
  </office:automatic-styles>
  <office:body>
    <office:text>
      <text:p text:style-name="new_page_staatscourant"/>
      <text:p text:style-name="single-kop-titel">NOTA MINIMAREGELINGEN 2025 -2028, GEMEENTE BRUMMEN</text:p>
      <text:section text:name="regeling_id1-3-2" text:style-name="regeling">
        <text:section text:name="aanhef_id1-3-2-1" text:style-name="aanhef">
          <text:section text:name="preambule_id1-3-2-1-1" text:style-name="preambule">
            <text:p text:style-name="al">Kenmerk Z106024/D448007</text:p>
            <text:p text:style-name="al"/>
            <text:p text:style-name="al">DE RAAD VAN DE GEMEENTE BRUMMEN,</text:p>
            <text:p text:style-name="al"/>
            <text:p text:style-name="al">Gelezen het voorstel van het college van burgemeester en wethouders van 28 november 2024 met kenmerk D448004;</text:p>
            <text:p text:style-name="al"/>
            <text:p text:style-name="al">Gehoord het behandeladvies van het Forum van 04 december 2024;</text:p>
            <text:p text:style-name="al"/>
            <text:p text:style-name="al">HEEFT BESLOTEN:</text:p>
            <text:p text:style-name="al"/>
            <text:list text:style-name="id1-3-2-1-1-11">
              <text:list-item text:style-override="id1-3-2-1-1-11-1">
                <text:number>1.</text:number>
                <text:p text:style-name="al"> De Nota Minimaregelingen 2025 - 2028 (D444999) waarin de minimaregelingen 2025 zijn opgenomen alsmede de routekaart voor een vernieuwd pakket van minimaregelingen voor de periode 2025- 2028 vast te stellen.</text:p>
              </text:list-item>
            </text:list>
            <text:p text:style-name="al"/>
          </text:section>
        </text:section>
        <text:section text:name="regeling-tekst_id1-3-2-2" text:style-name="regeling-tekst">
          <text:section text:name="hoofdstuk_id1-3-2-2-1" text:style-name="hoofdstuk">
            <text:p text:style-name="artikel_kop_titel"><text:span text:style-name="label">Inhoudsopgave</text:span> </text:p>
            <text:section text:name="artikel_id1-3-2-2-1-2" text:style-name="artikel">
              <text:p text:style-name="artikel_kop_titel"><text:span text:style-name="artikel_kop_label"/> <text:span text:style-name="artikel_kop_nr"/> </text:p>
              <text:list text:style-name="id1-3-2-2-1-2-2">
                <text:list-item text:style-override="id1-3-2-2-1-2-2-1">
                  <text:number>1.</text:number>
                  <text:p text:style-name="al"> Inleiding</text:p>
                </text:list-item>
                <text:list-item text:style-override="id1-3-2-2-1-2-2-2">
                  <text:number>2.</text:number>
                  <text:p text:style-name="al"> Andere inkomensregelingen</text:p>
                </text:list-item>
                <text:list-item text:style-override="id1-3-2-2-1-2-2-3">
                  <text:number>3.</text:number>
                  <text:p text:style-name="al"> Inkomensgrenzen en doelgroep</text:p>
                </text:list-item>
                <text:list-item text:style-override="id1-3-2-2-1-2-2-4">
                  <text:number>4.</text:number>
                  <text:p text:style-name="al"> Minimaregelingen 2025 en de routekaart voor een vernieuwd pakket minimaregelingen</text:p>
                </text:list-item>
                <text:list-item text:style-override="id1-3-2-2-1-2-2-5">
                  <text:number>5.</text:number>
                  <text:p text:style-name="al"> Overzicht minimaregelingen 2025 – 2028</text:p>
                </text:list-item>
              </text:list>
              <text:p text:style-name="al"/>
            </text:section>
            <text:p text:style-name="hoofdstuk_bottom"/>
          </text:section>
          <text:section text:name="hoofdstuk_id1-3-2-2-2" text:style-name="hoofdstuk">
            <text:p text:style-name="hoofdstuk_kop"><text:span text:style-name="label">1.</text:span> Inleiding</text:p>
            <text:section text:name="artikel_id1-3-2-2-2-2" text:style-name="artikel">
              <text:p text:style-name="artikel_kop_titel"><text:span text:style-name="artikel_kop_label"/> <text:span text:style-name="artikel_kop_nr"/> </text:p>
              <text:p text:style-name="al">Dit document bestaat uit een overzicht van minimaregelingen 2025 inclusief de routekaart 2025 – 2028 voor vernieuwde regelingen voor inwoners met een laag inkomen van de gemeente Brummen. </text:p>
              <text:p text:style-name="al">Want de gemeente Brummen komt inwoners met een laag inkomen tegemoet met diverse regelingen. </text:p>
              <text:p text:style-name="al"/>
              <text:p text:style-name="al">De regelingen voor minima sluiten aan op de uitgangspunten in de Nota Integraal Armoedebeleid 2025-2028. </text:p>
              <text:p text:style-name="al">Het totale pakket aan minimaregelingen ziet er ten opzichte van 2024 en eerder anders uit. </text:p>
              <text:p text:style-name="al">We willen dat iedere inwoner van de gemeente Brummen zoveel mogelijk mee kan doen en zich kan ontplooien, ook inwoners die geraakt worden door armoede- en schuldenproblematiek. </text:p>
              <text:p text:style-name="al">Met een vernieuwd pakket aan regelingen sluiten we naar verwachting meer aan op de behoefte van inwoners en geven we meer ruimte voor keuzevrijheid. </text:p>
              <text:p text:style-name="al"/>
              <text:p text:style-name="al">We zijn er bovendien scherp op dat het nieuwe pakket aan minimaregelingen:</text:p>
              <text:list text:style-name="id1-3-2-2-2-2-11">
                <text:list-item text:style-override="id1-3-2-2-2-2-11-1">
                  <text:number>a)</text:number>
                  <text:p text:style-name="al"> Duidelijk is beschreven en structureel onder de aandacht wordt gebracht;</text:p>
                </text:list-item>
                <text:list-item text:style-override="id1-3-2-2-2-2-11-2">
                  <text:number>b)</text:number>
                  <text:p text:style-name="al"> Laagdrempelig is aan te vragen, met ondersteuning bij het aanvragen wanneer dat nodig is;</text:p>
                </text:list-item>
                <text:list-item text:style-override="id1-3-2-2-2-2-11-3">
                  <text:number>c)</text:number>
                  <text:p text:style-name="al"> Zo simpel mogelijk is aan te vragen, met alleen de noodzakelijke bewijsstukken, waarbij we uitgaan van vertrouwen.</text:p>
                </text:list-item>
                <text:list-item text:style-override="id1-3-2-2-2-2-11-4">
                  <text:number/>
                  <text:p text:style-name="al"/>
                </text:list-item>
              </text:list>
            </text:section>
            <text:p text:style-name="hoofdstuk_bottom"/>
          </text:section>
          <text:section text:name="hoofdstuk_id1-3-2-2-3" text:style-name="hoofdstuk">
            <text:p text:style-name="hoofdstuk_kop"><text:span text:style-name="label">2.</text:span> Andere inkomensregelingen</text:p>
            <text:section text:name="artikel_id1-3-2-2-3-2" text:style-name="artikel">
              <text:p text:style-name="artikel_kop_titel"><text:span text:style-name="artikel_kop_label"/> <text:span text:style-name="artikel_kop_nr"/> </text:p>
              <text:list text:style-name="id1-3-2-2-3-2-2">
                <text:list-item text:style-override="id1-3-2-2-3-2-2-1">
                  <text:number>a)</text:number>
                  <text:p text:style-name="al"> Bijzondere bijstand: voor inwoners met een laag inkomen die in bijzondere situaties met extra kosten te maken krijgen.</text:p>
                </text:list-item>
                <text:list-item text:style-override="id1-3-2-2-3-2-2-2">
                  <text:number>b)</text:number>
                  <text:p text:style-name="al"> Individuele inkomenstoeslag: voor inwoners die drie jaar achtereen een inkomen hebben dat hoger is dan de participatiewet uitkering.</text:p>
                </text:list-item>
                <text:list-item text:style-override="id1-3-2-2-3-2-2-3">
                  <text:number>c)</text:number>
                  <text:p text:style-name="al"> Individuele studietoeslag: voor studenten die door een beperking niet het minimumloon kunnen verdienen.</text:p>
                </text:list-item>
                <text:list-item text:style-override="id1-3-2-2-3-2-2-4">
                  <text:number>d)</text:number>
                  <text:p text:style-name="al"> Kwijtschelding Diftar en Rioolheffing: voor inwoners met een inkomen tot het sociaal minimum (100%).</text:p>
                </text:list-item>
                <text:list-item text:style-override="id1-3-2-2-3-2-2-5">
                  <text:number>e)</text:number>
                  <text:p text:style-name="al"> Bespaarhulp op Energie: huishoudens met een inkomen tot 150% van het sociaal minimum kunnen gratis advies en gratis producten krijgen van een bespaarhulp om thuis energie te besparen. Deze regeling wordt bekostigd met een vergoeding vanuit het Rijk en loopt door tot en met 2025.</text:p>
                </text:list-item>
              </text:list>
              <text:p text:style-name="al"/>
            </text:section>
            <text:p text:style-name="hoofdstuk_bottom"/>
          </text:section>
          <text:section text:name="hoofdstuk_id1-3-2-2-4" text:style-name="hoofdstuk">
            <text:p text:style-name="hoofdstuk_kop"><text:span text:style-name="label">3.</text:span> Inkomensgrenzen en doelgroep</text:p>
            <text:section text:name="artikel_id1-3-2-2-4-2" text:style-name="artikel">
              <text:p text:style-name="artikel_kop_titel"><text:span text:style-name="artikel_kop_label"/> <text:span text:style-name="artikel_kop_nr"/> </text:p>
              <text:p text:style-name="al">De minimaregelingen zijn er voor inwoners met een laag inkomen. In Nederland kennen we een sociaal minimum. Dit is het minimum bedrag dat iemand ten minste nodig heeft om in levensonderhoud te voorzien. Dit bedrag wordt elk half jaar aangepast. Hoe hoog het bedrag precies is, hangt af van de leeftijd en de gezinssamenstelling. </text:p>
              <text:p text:style-name="al">In deze nota hanteren we soms de inkomensgrenzen 130% en 150% van het sociaal minimum. In andere gevallen hanteren we geen vaste inkomensgrens. </text:p>
              <text:p text:style-name="al">Inwoners in een schuldregeling met een besteedbaar inkomen van 130% en/of 150% van het sociaal minimum komen ook in aanmerking voor de minimaregelingen.</text:p>
              <text:p text:style-name="al"/>
              <text:section text:name="table_id1-3-2-2-4-2-6" text:style-name="table">
                <text:p text:style-name="table_top"/>
                <table:table table:style-name="tgroup">
                  <table:table-column table:style-name="id1-3-2-2-4-2-6-1-1"/>
                  <table:table-column table:style-name="id1-3-2-2-4-2-6-1-2"/>
                  <table:table-column table:style-name="id1-3-2-2-4-2-6-1-3"/>
                  <table:table-row table:style-name="row">
                    <table:table-cell table:style-name="entry" table:number-rows-spanned="1" table:number-columns-spanned="3">
                      <text:p text:style-name="table_al">Netto Inkomensgrenzen per maand <text:span text:style-name="nadrukcur">exclusief vakantiegeld voor inwoners &gt; 18 jaar en &lt; pensioengerechtigde leeftijd</text:span></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130% norm</text:p>
                      <text:p text:style-name="table_al">per 1-7-2024</text:p>
                    </table:table-cell>
                    <table:table-cell table:style-name="entry" table:number-rows-spanned="1" table:number-columns-spanned="1">
                      <text:p text:style-name="table_al">150% norm</text:p>
                      <text:p text:style-name="table_al">per 1-7-2024</text:p>
                    </table:table-cell>
                  </table:table-row>
                  <table:table-row table:style-name="row">
                    <table:table-cell table:style-name="entry" table:number-rows-spanned="1" table:number-columns-spanned="1">
                      <text:p text:style-name="table_al">Alleenstaande (ouder)</text:p>
                    </table:table-cell>
                    <table:table-cell table:style-name="entry" table:number-rows-spanned="1" table:number-columns-spanned="1">
                      <text:p text:style-name="table_al">€ 1.615,94</text:p>
                    </table:table-cell>
                    <table:table-cell table:style-name="entry" table:number-rows-spanned="1" table:number-columns-spanned="1">
                      <text:p text:style-name="table_al">€ 1.864,55</text:p>
                    </table:table-cell>
                  </table:table-row>
                  <table:table-row table:style-name="row">
                    <table:table-cell table:style-name="entry" table:number-rows-spanned="1" table:number-columns-spanned="1">
                      <text:p text:style-name="table_al">Gehuwden/samenwonenden &gt; 21 jaar</text:p>
                    </table:table-cell>
                    <table:table-cell table:style-name="entry" table:number-rows-spanned="1" table:number-columns-spanned="1">
                      <text:p text:style-name="table_al">€ 2.308,48</text:p>
                    </table:table-cell>
                    <table:table-cell table:style-name="entry" table:number-rows-spanned="1" table:number-columns-spanned="1">
                      <text:p text:style-name="table_al">€ 2.663,63</text:p>
                    </table:table-cell>
                  </table:table-row>
                </table:table>
                <text:p text:style-name="table_bottom"/>
              </text:section>
              <text:p text:style-name="al">
              <text:span text:style-name="nadrukcur">Tabel 1 inkomensgrenzen 130% en 150% van het sociaal minimum</text:span>
            </text:p>
              <text:p text:style-name="al"/>
              <text:p text:style-name="al">In de gemeente Brummen leeft in 2024 ongeveer 10,1% van de huishoudens van een inkomen tot 130% van het sociaal minimum. Het gaat om 942 huishoudens: 1435 inwoners, waarvan 215 kinderen . Deze cijfers liggen onder het landelijk gemiddelde van 14,6% van de huishoudens dat leeft van een inkomen tot 130% van het sociaal minimum.</text:p>
              <text:p text:style-name="al"/>
            </text:section>
            <text:p text:style-name="hoofdstuk_bottom"/>
          </text:section>
          <text:section text:name="hoofdstuk_id1-3-2-2-5" text:style-name="hoofdstuk">
            <text:p text:style-name="hoofdstuk_kop"><text:span text:style-name="label">4.</text:span> Minimaregelingen 2025 en de routekaart voor een vernieuwd pakket minimaregelingen</text:p>
            <text:section text:name="artikel_id1-3-2-2-5-2" text:style-name="artikel">
              <text:p text:style-name="artikel_kop_titel"><text:span text:style-name="artikel_kop_label"/> <text:span text:style-name="artikel_kop_nr"/> </text:p>
              <text:p text:style-name="al">Niet alle ambities voor de vernieuwde regelingen kunnen direct ingaan per 1 januari 2025. We hebben te maken met benodigde voorbereidingstijd voor de implementatie en inkoop- en aanbestedingsprocedures. Ook zullen er nog overeenkomsten met externe partijen voor onder andere de collectieve zorgverzekering en de “pas meedoen aan activiteiten en eropuit gaan” moeten worden afgesloten. Ingaande 01 januari 2025 starten we met één nieuwe regeling: een babystartpakket, De andere bestaande minimaregelingen 2024 worden op 01 januari 2025 tijdelijk gecontinueerd. Overeenkomstig de routekaart voor een vernieuwd pakket minimaregelingen zullen de nieuwe regelingen (en het hierdoor vervallen van regelingen) in 2025, 2026 en 2027 worden in- en doorgevoerd. In de routekaart is inzichtelijk wanneer elke regeling wanneer ingaat. Na de routekaart volgt per minimaregeling een toelichting.</text:p>
              <text:p text:style-name="al"/>
              <text:section text:name="table_id1-3-2-2-5-2-4" text:style-name="table">
                <text:p text:style-name="table_top"/>
                <table:table table:style-name="tgroup">
                  <table:table-column table:style-name="id1-3-2-2-5-2-4-1-1"/>
                  <table:table-column table:style-name="id1-3-2-2-5-2-4-1-2"/>
                  <table:table-column table:style-name="id1-3-2-2-5-2-4-1-3"/>
                  <table:table-column table:style-name="id1-3-2-2-5-2-4-1-4"/>
                  <table:table-row table:style-name="row">
                    <table:table-cell table:style-name="entry" table:number-rows-spanned="1" table:number-columns-spanned="1">
                      <text:p text:style-name="table_al">1 januari 2025</text:p>
                    </table:table-cell>
                    <table:table-cell table:style-name="entry" table:number-rows-spanned="1" table:number-columns-spanned="1">
                      <text:p text:style-name="table_al">1 augustus 2025</text:p>
                    </table:table-cell>
                    <table:table-cell table:style-name="entry" table:number-rows-spanned="1" table:number-columns-spanned="1">
                      <text:p text:style-name="table_al">1 januari 2026</text:p>
                    </table:table-cell>
                    <table:table-cell table:style-name="entry" table:number-rows-spanned="1" table:number-columns-spanned="1">
                      <text:p text:style-name="table_al">1 januari 2027</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Nieuwe regeling</text:p>
                    </table:table-cell>
                    <table:table-cell table:style-name="entry" table:number-rows-spanned="1" table:number-columns-spanned="1">
                      <text:p text:style-name="table_al">Nieuwe regelingen</text:p>
                    </table:table-cell>
                    <table:table-cell table:style-name="entry" table:number-rows-spanned="1" table:number-columns-spanned="1">
                      <text:p text:style-name="table_al">Nieuwe regeling</text:p>
                    </table:table-cell>
                    <table:table-cell table:style-name="entry" table:number-rows-spanned="1" table:number-columns-spanned="1">
                      <text:p text:style-name="table_al">Nieuwe regeling</text:p>
                    </table:table-cell>
                  </table:table-row>
                  <table:table-row table:style-name="row">
                    <table:table-cell table:style-name="entry" table:number-rows-spanned="1" table:number-columns-spanned="1">
                      <text:p text:style-name="table_al">Een babystartpakket</text:p>
                    </table:table-cell>
                    <table:table-cell table:style-name="entry" table:number-rows-spanned="1" table:number-columns-spanned="1">
                      <text:p text:style-name="table_al">Kinderen doen mee met Jeugdfonds Sport &amp; Cultuur</text:p>
                      <text:p text:style-name="table_al">
                        <text:span text:style-name="nadrukcur">(hiermee vervallen de regelingen Meedoen met de Club en Zwemdiploma A/B</text:span>
                      </text:p>
                      <text:p text:style-name="table_al"/>
                      <text:p text:style-name="table_al">Een fietsregeling voor volwassenen en kinderen</text:p>
                      <text:p text:style-name="table_al"/>
                    </table:table-cell>
                    <table:table-cell table:style-name="entry" table:number-rows-spanned="1" table:number-columns-spanned="1">
                      <text:p text:style-name="table_al">Een collectieve zorgverzekering</text:p>
                    </table:table-cell>
                    <table:table-cell table:style-name="entry" table:number-rows-spanned="1" table:number-columns-spanned="1">
                      <text:p text:style-name="table_al">Met een pas meedoen aan activiteiten en eropuit gaan</text:p>
                      <text:p text:style-name="table_al">
                        <text:span text:style-name="nadrukcur">(hiermee vervallen de regelingen persoonlijk participatiebudget, fashioncheque, Lidmaatschap BIJ de Bieb)</text:span>
                      </text:p>
                    </table:table-cell>
                  </table:table-row>
                  <table:table-row table:style-name="row">
                    <table:table-cell table:style-name="entry" table:number-rows-spanned="1" table:number-columns-spanned="1">
                      <text:p text:style-name="table_al">Continueren van bestaande regelingen 2024</text:p>
                      <text:p text:style-name="table_al">- Persoonlijk Participatiebudget</text:p>
                      <text:p text:style-name="table_al">- Lidmaatschap BIJ de Bieb</text:p>
                      <text:p text:style-name="table_al">- Fashioncheque</text:p>
                      <text:p text:style-name="table_al">- Meedoen met de Club</text:p>
                      <text:p text:style-name="table_al">- Zwemdiploma A/B</text:p>
                      <text:p text:style-name="table_al">- De Voorzieningenwijzer</text:p>
                      <text:p text:style-name="table_al">- Individueel stimuleringsbudget</text:p>
                      <text:p text:style-name="table_al">- Ouderbijdrage basisschool</text:p>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span text:style-name="nadrukcur">Figuur 1 Routekaart naar een vernieuwd pakket minimaregelingen</text:span>
            </text:p>
              <text:p text:style-name="al"/>
            </text:section>
            <text:p text:style-name="hoofdstuk_bottom"/>
          </text:section>
          <text:section text:name="hoofdstuk_id1-3-2-2-6" text:style-name="hoofdstuk">
            <text:p text:style-name="hoofdstuk_kop"><text:span text:style-name="label">5.</text:span> Overzicht minimaregelingen 2025 - 2028</text:p>
            <text:section text:name="artikel_id1-3-2-2-6-2" text:style-name="artikel">
              <text:p text:style-name="artikel_kop_titel"><text:span text:style-name="artikel_kop_label">Regelingen voor kinderen en volwassenen</text:span> </text:p>
              <text:p text:style-name="al"/>
            </text:section>
            <text:section text:name="paragraaf_id1-3-2-2-6-3" text:style-name="paragraaf">
              <text:p text:style-name="artikel_kop_titel"><text:span text:style-name="label">  1.  Met een pas meedoen aan activiteiten en eropuit gaan (voor kinderen en volwassenen) (nieuwe regeling per 2027)</text:span> </text:p>
              <text:section text:name="structuurtekst_id1-3-2-2-6-3-2" text:style-name="structuurtekst">
                <text:p text:style-name="al"/>
                <text:section text:name="table_id1-3-2-2-6-3-2-2" text:style-name="table">
                  <text:p text:style-name="table_top"/>
                  <table:table table:style-name="tgroup">
                    <table:table-column table:style-name="id1-3-2-2-6-3-2-2-1-1"/>
                    <table:table-column table:style-name="id1-3-2-2-6-3-2-2-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Iedereen kan meedoen. Met een pas kan een inwoners gratis of met korting meedoen aan allerlei activiteiten: sporten, ontspannen, leren en eropuit gaan.</text:p>
                        <text:p text:style-name="table_al"/>
                      </table:table-cell>
                    </table:table-row>
                    <table:table-row table:style-name="row">
                      <table:table-cell table:style-name="entry" table:number-rows-spanned="1" table:number-columns-spanned="1">
                        <text:p text:style-name="table_al">Over de pas</text:p>
                      </table:table-cell>
                      <table:table-cell table:style-name="entry" table:number-rows-spanned="1" table:number-columns-spanned="1">
                        <text:p text:style-name="table_al">Een persoonlijke pas geeft de inwoner duidelijk en laagdrempelig toegang tot regelingen van een gemeente.</text:p>
                        <text:p text:style-name="table_al">Lokale en landelijke partners en bedrijven kunnen gekoppeld worden aan het pas systeem.</text:p>
                        <text:p text:style-name="table_al"/>
                        <text:p text:style-name="table_al">Een aantal gemeenten in onze regio werken met een pas systeem of onderzoeken de invoering van een pas systeem.</text:p>
                        <text:p text:style-name="table_al">Eerste gesprekken over het aansluiten bij dit pas systeem zijn positief. Uitgangspunt is dat lokale partners en lokale bedrijven kunnen deelnemen aan de pas.</text:p>
                        <text:p text:style-name="table_al">Vanwege Europese aanbestedingsvoorwaarden en bestaande contracten is eerder aansluiten dan 2027 niet mogelijk.</text:p>
                        <text:p text:style-name="table_al">Lokaal een pas systeem gaan invoeren is vanwege de aanschaf en uitvoeringskosten niet realistisch.</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 inwoners met een inkomen tot 130% van de bijstandsnorm</text:p>
                        <text:p text:style-name="table_al">- Inwoners met een laag besteedbaar inkomen (lager dan 130% van de bijstandsnorm) in een schuldregelingstraject. </text:p>
                        <text:p text:style-name="table_al"/>
                      </table:table-cell>
                    </table:table-row>
                    <table:table-row table:style-name="row">
                      <table:table-cell table:style-name="entry" table:number-rows-spanned="1" table:number-columns-spanned="1">
                        <text:p text:style-name="table_al">Bedrag vanuit de gemeente op de pas</text:p>
                      </table:table-cell>
                      <table:table-cell table:style-name="entry" table:number-rows-spanned="1" table:number-columns-spanned="1">
                        <text:p text:style-name="table_al">- 0 t/m 12 jaar: € 50 (overeenkomstig bedrag bestaande regeling Fashioncheque)</text:p>
                        <text:p text:style-name="table_al">- 13 t/m 17 jaar: € 75 (overeenkomstig bedrag bestaande regeling Fashioncheque)</text:p>
                        <text:p text:style-name="table_al">- 18 jaar en ouder: € 240 (overeenkomstig bedragen bestaande regelingen Participatiebudget en Lidmaatschap BIJ de Bieb)</text:p>
                        <text:p text:style-name="table_al"/>
                        <text:p text:style-name="table_al">
                          <text:span text:style-name="nadrukcur">Het aanbod van lokale en landelijke partners en bedrijven wordt ook gekoppeld aan het pas systeem.</text:span>
                        </text:p>
                        <text:p text:style-name="table_al"/>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 Automatisch verstrekken bij Participatiewet uitkering</text:p>
                        <text:p text:style-name="table_al">- Automatisch verstrekken bij schuldhulpverleningstraject</text:p>
                        <text:p text:style-name="table_al">- Aanvraag met inkomenstoets voor overige groep. Daarna jaarlijks automatisch verstrekken.</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 Wereld van inwoners vergroten</text:p>
                        <text:p text:style-name="table_al">- Keuzevrijheid</text:p>
                        <text:p text:style-name="table_al">- Integrale en multidisciplinaire aanpak</text:p>
                        <text:p text:style-name="table_al"/>
                      </table:table-cell>
                    </table:table-row>
                    <table:table-row table:style-name="row">
                      <table:table-cell table:style-name="entry" table:number-rows-spanned="1" table:number-columns-spanned="1">
                        <text:p text:style-name="table_al">Ingangsdatum</text:p>
                      </table:table-cell>
                      <table:table-cell table:style-name="entry" table:number-rows-spanned="1" table:number-columns-spanned="1">
                        <text:p text:style-name="table_al">01 januari 2027</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 2026: € 50.000 (implementatiekosten)</text:p>
                        <text:p text:style-name="table_al">- 2027 en verder: € 150.000</text:p>
                        <text:p text:style-name="table_al"/>
                      </table:table-cell>
                    </table:table-row>
                  </table:table>
                  <text:p text:style-name="table_bottom"/>
                </text:section>
                <text:p text:style-name="al"/>
              </text:section>
            </text:section>
            <text:section text:name="paragraaf_id1-3-2-2-6-4" text:style-name="paragraaf">
              <text:p text:style-name="paragraaf_kop"><text:span text:style-name="label">2.</text:span> Een fietsregeling (voor kinderen en volwassenen) (nieuwe regeling per 01.08.2025)</text:p>
              <text:section text:name="structuurtekst_id1-3-2-2-6-4-2" text:style-name="structuurtekst">
                <text:section text:name="table_id1-3-2-2-6-4-2-1" text:style-name="table">
                  <text:p text:style-name="table_top"/>
                  <table:table table:style-name="tgroup">
                    <table:table-column table:style-name="id1-3-2-2-6-4-2-1-1-1"/>
                    <table:table-column table:style-name="id1-3-2-2-6-4-2-1-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Kinderen en volwassenen kunnen met de fiets naar school, werk, sport, cultuur of activiteit.</text:p>
                        <text:p text:style-name="table_al"/>
                      </table:table-cell>
                    </table:table-row>
                    <table:table-row table:style-name="row">
                      <table:table-cell table:style-name="entry" table:number-rows-spanned="1" table:number-columns-spanned="1">
                        <text:p text:style-name="table_al">Over de fietsregeling</text:p>
                      </table:table-cell>
                      <table:table-cell table:style-name="entry" table:number-rows-spanned="1" table:number-columns-spanned="1">
                        <text:p text:style-name="table_al">We willen dat inwoners met een laag inkomen en inwoners met een laag besteedbaar inkomen over een fiets kunne beschikken.</text:p>
                        <text:p text:style-name="table_al">Het opent de deuren naar werk, educatieve of sociale activiteiten en is bovendien gezond en milieuvriendelijk.</text:p>
                        <text:p text:style-name="table_al">Voor kinderen is het onmisbaar voor het spelen met andere kinderen uit de buurt of op bezoek gaan bij vrienden.</text:p>
                        <text:p text:style-name="table_al">Een fiets geeft je vrijheid.</text:p>
                        <text:p text:style-name="table_al">- Inwoners met een laag inkomen kunnen een aanvraag doen voor een fiets die is opgeknapt bij een sociale werkplaats in de gemeente;</text:p>
                        <text:p text:style-name="table_al">- De fiets voldoet aan alle eisen van een veilige tweedehands fiets;</text:p>
                        <text:p text:style-name="table_al">- Iedereen kan een fiets die niet meer gebruikt wordt doneren bij één van de inleverpunten van de gemeente. Op dit moment is er één inleverpunt in de gemeente Brummen (bij Philadelphia Rhienderen Werkt!);</text:p>
                        <text:p text:style-name="table_al">- We sluiten (kosteloos) aan bij het kinderfietsenplan van de ANWB en kunnen van hun netwerk en communicatiekracht gebruik maken;</text:p>
                        <text:p text:style-name="table_al">- Fietsen kunnen na 6 maanden langsgebracht worden voor een onderhoudsbeurt;</text:p>
                        <text:p text:style-name="table_al">- We onderzoeken of we gebruik kunnen gaan maken niet opgehaalde fietsen die in depots van met name grotere gemeenten staan.</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 Volwassenen en kinderen vanaf 8 jaar uit een huishouden met een inkomen tot 130% van het sociaal minimum;</text:p>
                        <text:p text:style-name="table_al">- Volwassenen en kinderen vanaf 8 jaar uit een huishouden met een besteed inkomen tot 130% van het sociaal minimum, in een schuldhulpverleningstraject. </text:p>
                        <text:p text:style-name="table_al"/>
                      </table:table-cell>
                    </table:table-row>
                    <table:table-row table:style-name="row">
                      <table:table-cell table:style-name="entry" table:number-rows-spanned="1" table:number-columns-spanned="1">
                        <text:p text:style-name="table_al">Kosten per fiets</text:p>
                      </table:table-cell>
                      <table:table-cell table:style-name="entry" table:number-rows-spanned="1" table:number-columns-spanned="1">
                        <text:p text:style-name="table_al">De geschatte kosten per fiets zijn € 125 euro, om ervoor te zorgen dat in een sociale werkplaats fietsen opgeknapt kunne worden.</text:p>
                        <text:p text:style-name="table_al"/>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Op vertoon van een pas, eenmaal per 5 jaar.</text:p>
                        <text:p text:style-name="table_al">Wanneer er nog geen pas geïntroduceerd is, eens per 5 jaar:</text:p>
                        <text:p text:style-name="table_al">- Automatisch toekennen bij Participatiewet uitkering, geen aanvullende gegevens nodig;</text:p>
                        <text:p text:style-name="table_al">- Automatisch toekennen bij schuldhulpverleningstraject, geen aanvullende gegevens nodig;</text:p>
                        <text:p text:style-name="table_al">- Aanvraag met inkomenstoets voor overige groep.</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 Speciale aandacht voor kinderen;</text:p>
                        <text:p text:style-name="table_al">- De wereld van inwoners vergroten.</text:p>
                        <text:p text:style-name="table_al"/>
                      </table:table-cell>
                    </table:table-row>
                    <table:table-row table:style-name="row">
                      <table:table-cell table:style-name="entry" table:number-rows-spanned="1" table:number-columns-spanned="1">
                        <text:p text:style-name="table_al">Ingangsdatum</text:p>
                      </table:table-cell>
                      <table:table-cell table:style-name="entry" table:number-rows-spanned="1" table:number-columns-spanned="1">
                        <text:p text:style-name="table_al">1 augustus 2025.</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 2025: € 6.000</text:p>
                        <text:p text:style-name="table_al">- 2026 en verder: € 11.250</text:p>
                        <text:p text:style-name="table_al"/>
                      </table:table-cell>
                    </table:table-row>
                  </table:table>
                  <text:p text:style-name="table_bottom"/>
                </text:section>
                <text:p text:style-name="al"/>
              </text:section>
            </text:section>
            <text:p text:style-name="hoofdstuk_bottom"/>
          </text:section>
          <text:section text:name="hoofdstuk_id1-3-2-2-7" text:style-name="hoofdstuk">
            <text:p text:style-name="artikel_kop_titel"><text:span text:style-name="label">Regelingen voor kinderen</text:span> </text:p>
            <text:section text:name="artikel_id1-3-2-2-7-2" text:style-name="artikel">
              <text:p text:style-name="artikel_kop_titel"><text:span text:style-name="artikel_kop_label"> 1. Kinderen doen mee met Jeugdfonds Sport &amp; Cultuur (nieuwe regeling per 01-08-2025)</text:span> </text:p>
              <text:p text:style-name="al"/>
              <text:section text:name="table_id1-3-2-2-7-2-3" text:style-name="table">
                <text:p text:style-name="table_top"/>
                <table:table table:style-name="tgroup">
                  <table:table-column table:style-name="id1-3-2-2-7-2-3-1-1"/>
                  <table:table-column table:style-name="id1-3-2-2-7-2-3-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Elk kind verdient het om mee te doen</text:p>
                      <text:p text:style-name="table_al"/>
                    </table:table-cell>
                  </table:table-row>
                  <table:table-row table:style-name="row">
                    <table:table-cell table:style-name="entry" table:number-rows-spanned="1" table:number-columns-spanned="1">
                      <text:p text:style-name="table_al">Over het Jeugdfonds Sport &amp; Cultuur </text:p>
                    </table:table-cell>
                    <table:table-cell table:style-name="entry" table:number-rows-spanned="1" table:number-columns-spanned="1">
                      <text:p text:style-name="table_al">Deelnemen aan sport en cultuur is belangrijk voor alle kinderen.</text:p>
                      <text:p text:style-name="table_al">Voor gezinnen waar niet genoeg geld is om kinderen mee te laten doen aan sport en cultuur zorgt het Jeugdfonds Sport &amp; Cultuur Gelderland (hierna Jeugdfonds) ervoor dat kinderen toch mee kunnen doen.</text:p>
                      <text:p text:style-name="table_al">Kinderen kunnen aansluiten bij een sport- of cultuurvereniging van hun keuze, zowel lokaal als regionaal.</text:p>
                      <text:p text:style-name="table_al">Ook kunnen kinderen zwemlessen volgen voor hun A- en B diploma.</text:p>
                      <text:p text:style-name="table_al"/>
                      <text:p text:style-name="table_al">De werkwijze van het Jeugdfonds is eenvoudig. Bovendien kan de gemeente gebruik maken van de backoffice van het Jeugdfonds en aansluiten bij communicatiecampagnes. De start van de samenwerking tussen het Jeugdfonds en de gemeente Brummen wordt vastgelegd in een convenant.</text:p>
                      <text:p text:style-name="table_al"/>
                      <text:p text:style-name="table_al">
                        <text:span text:style-name="nadrukcur">Deze regeling vervangt per 01.08.2025</text:span>
                      </text:p>
                      <text:p text:style-name="table_al">- de regeling “Meedoen met de club”, waarbij kinderen al mee kunnen doen bij een club of vereniging;</text:p>
                      <text:p text:style-name="table_al">- de regeling “Zwemdiploma A/B”, waarbij kinderen al gebruik kunnen maken van zwemlessen voor diploma A en B. </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Kinderen en jongeren van 0 t/m 18 jaar (zwemmen kan vanaf 5 jaar) uit gezinnen die rond het bestaansminimum leven, er is geen specifieke inkomensgrens.</text:p>
                      <text:p text:style-name="table_al"/>
                    </table:table-cell>
                  </table:table-row>
                  <table:table-row table:style-name="row">
                    <table:table-cell table:style-name="entry" table:number-rows-spanned="1" table:number-columns-spanned="1">
                      <text:p text:style-name="table_al">Maximale vergoeding</text:p>
                    </table:table-cell>
                    <table:table-cell table:style-name="entry" table:number-rows-spanned="1" table:number-columns-spanned="1">
                      <text:p text:style-name="table_al">Maximale vergoeding contributie of lesgeld (deze bedragen hanteert het Jeugdfonds als standaard):</text:p>
                      <text:p text:style-name="table_al">- Sport: € 225 (oude regeling € 120);</text:p>
                      <text:p text:style-name="table_al">- Cultuur: € 425 (oude regeling € 120);</text:p>
                      <text:p text:style-name="table_al">- Zwemlessen A en B: maximaal € 800 (oude regeling € 500 voor zwemdiploma A, € 110 voor Zwemdiploma B)</text:p>
                      <text:p text:style-name="table_al"/>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Er is geen formele toets nodig.</text:p>
                      <text:p text:style-name="table_al">Voor de aanvraag werken we samen met intermediairs uit de gemeente. Deze intermediairs kunnen inschatten of het gezin inderdaad rond het bestaansminimum leef en/of geen geld heeft om kinderen te laten deelnemen aan sport of cultuur.</text:p>
                      <text:p text:style-name="table_al">In de werkwijze van het Jeugdfonds gaat men uit van vertrouwen en de integriteit van intermediairs die de aanvraag/melding doen.</text:p>
                      <text:p text:style-name="table_al">Samen met de ondersteuning van het Jeugdfonds gaan we intermediairs werven en scholen waar nodig. We denken nu aan de volgende intermediairs: leerkrachten, buurtsportcoaches, cultuurcombinatiefunctionaris, medewerkers Stichting Welzijn Brummen en Sportkompas, consulenten Team voor Elkaar en klantmanagers WerkFit Brummen en de Inburgeringsregisseurs WerkFit Brummen.</text:p>
                      <text:p text:style-name="table_al">De contributie maakt het Jeugdfonds rechtstreeks over naar de sport- of cultuuraanbieder. De aanvraag is voor een jaar en kan daarna verlengd worden.</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 Speciale aandacht voor kinderen;</text:p>
                      <text:p text:style-name="table_al">- Uitgaan van vertrouwen;</text:p>
                      <text:p text:style-name="table_al">- De wereld van inwoners vergroten.</text:p>
                      <text:p text:style-name="table_al"/>
                    </table:table-cell>
                  </table:table-row>
                  <table:table-row table:style-name="row">
                    <table:table-cell table:style-name="entry" table:number-rows-spanned="1" table:number-columns-spanned="1">
                      <text:p text:style-name="table_al">Ingangsdatum</text:p>
                    </table:table-cell>
                    <table:table-cell table:style-name="entry" table:number-rows-spanned="1" table:number-columns-spanned="1">
                      <text:p text:style-name="table_al">1 augustus 2025. Dit is aan de start van het nieuwe sport- en cultuurseizoen. Van januari 2025 tot augustus 2025 zullen de oude regelingen 2024 nog gelden.</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 2025: € 35.000</text:p>
                      <text:p text:style-name="table_al">- 2026 en verder: € 65.000</text:p>
                      <text:p text:style-name="table_al"/>
                    </table:table-cell>
                  </table:table-row>
                </table:table>
                <text:p text:style-name="table_bottom"/>
              </text:section>
              <text:p text:style-name="al"/>
            </text:section>
            <text:section text:name="artikel_id1-3-2-2-7-3" text:style-name="artikel">
              <text:p text:style-name="artikel_kop_titel"><text:span text:style-name="artikel_kop_label">2.</text:span> Een babystartpakket voor (aanstaande) ouder(s) (in samenwerking met Stichting Babyspullen) (nieuwe regeling per 01.01.2025)</text:p>
              <text:p text:style-name="al"/>
              <text:section text:name="table_id1-3-2-2-7-3-3" text:style-name="table">
                <text:p text:style-name="table_top"/>
                <table:table table:style-name="tgroup">
                  <table:table-column table:style-name="id1-3-2-2-7-3-3-1-1"/>
                  <table:table-column table:style-name="id1-3-2-2-7-3-3-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De allerkleinste een eerlijke start bieden</text:p>
                      <text:p text:style-name="table_al"/>
                    </table:table-cell>
                  </table:table-row>
                  <table:table-row table:style-name="row">
                    <table:table-cell table:style-name="entry" table:number-rows-spanned="1" table:number-columns-spanned="1">
                      <text:p text:style-name="table_al">Over het babystartpakket</text:p>
                    </table:table-cell>
                    <table:table-cell table:style-name="entry" table:number-rows-spanned="1" table:number-columns-spanned="1">
                      <text:p text:style-name="table_al">Elk kind verdient een eerlijke start</text:p>
                      <text:p text:style-name="table_al">De aanschaf van de benodigde babyspullen wanneer je een kind krijgt is kostbaar en voor huishoudens met een laag inkomen niet vanzelfsprekend. </text:p>
                      <text:p text:style-name="table_al">Stichting Babyspullen zet zich landelijk in om de negatieve gevolgen voor kinderen die opgroeien in armoede te verminderen. </text:p>
                      <text:p text:style-name="table_al">Zij zamelen landelijk gebruikte en nieuwe babyspullen in en maken daar babystartpakketten van met alle benodigdheden voor de baby. </text:p>
                      <text:p text:style-name="table_al">De werkwijze is eenvoudig en zonder enige bureaucratie Een samenwerking tussen gemeente en stichting Babyspullen is noodzakelijk zodat Stichting Babyspullen ook in onze gemeente (aanstaande) ouders kan helpen. </text:p>
                      <text:p text:style-name="table_al">De start van de samenwerking wordt vastgelegd in een convenant.</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Inwoners met een laag (besteedbaar) inkomen die een kind verwachten. Er is geen specifieke inkomensgrens.</text:p>
                      <text:p text:style-name="table_al"/>
                    </table:table-cell>
                  </table:table-row>
                  <table:table-row table:style-name="row">
                    <table:table-cell table:style-name="entry" table:number-rows-spanned="1" table:number-columns-spanned="1">
                      <text:p text:style-name="table_al">Bedrag</text:p>
                    </table:table-cell>
                    <table:table-cell table:style-name="entry" table:number-rows-spanned="1" table:number-columns-spanned="1">
                      <text:p text:style-name="table_al">De gemeente draagt 80 euro per pakket bij.</text:p>
                      <text:p text:style-name="table_al"/>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Er is geen formele toets.</text:p>
                      <text:p text:style-name="table_al">We gaan uit van vertrouwen en rekenen op de integriteit van onze hulpverleningsinstanties en maatschappelijke partners. </text:p>
                      <text:p text:style-name="table_al">Zij beoordelen of (aanstaande) ouder(s) rond of onder het sociaal minimum leven en of deze ouders niet beschikken over een netwerk waar ze op kunnen terugvallen. De hulpverleningsinstanties kunnen bijvoorbeeld zijn: de verloskundigenpraktijk, het consultatiebureau, het ziekenhuis, de Voedselbank of de kledingbank. Ook consulenten Team voor Elkaar en klantmanagers WerkFit Brummen en de Inburgeringsregisseurs WerkFit Brummen kunnen een aanvraag/melding doen.</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 Speciale aandacht voor kinderen;</text:p>
                      <text:p text:style-name="table_al">- Uitgaan van vertrouwen;</text:p>
                      <text:p text:style-name="table_al">- Integrale en multidisciplinaire aanpak.</text:p>
                      <text:p text:style-name="table_al"/>
                    </table:table-cell>
                  </table:table-row>
                  <table:table-row table:style-name="row">
                    <table:table-cell table:style-name="entry" table:number-rows-spanned="1" table:number-columns-spanned="1">
                      <text:p text:style-name="table_al">Ingangsdatum</text:p>
                    </table:table-cell>
                    <table:table-cell table:style-name="entry" table:number-rows-spanned="1" table:number-columns-spanned="1">
                      <text:p text:style-name="table_al">1 januari 2025.</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 500 per jaar.</text:p>
                      <text:p text:style-name="table_al"/>
                    </table:table-cell>
                  </table:table-row>
                </table:table>
                <text:p text:style-name="table_bottom"/>
              </text:section>
              <text:p text:style-name="al"/>
            </text:section>
            <text:section text:name="artikel_id1-3-2-2-7-4" text:style-name="artikel">
              <text:p text:style-name="artikel_kop_titel"><text:span text:style-name="artikel_kop_label">3.</text:span> Zwemdiploma A/B (continuering van de regeling 2024 voor kinderen) (wordt ingaande 01.08.2025 vervangen door de regeling Kinderen doen mee met Jeugdfonds Sport &amp; Cultuur)</text:p>
              <text:p text:style-name="al"/>
              <text:section text:name="table_id1-3-2-2-7-4-3" text:style-name="table">
                <text:p text:style-name="table_top"/>
                <table:table table:style-name="tgroup">
                  <table:table-column table:style-name="id1-3-2-2-7-4-3-1-1"/>
                  <table:table-column table:style-name="id1-3-2-2-7-4-3-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Elk kind kan leren zwemmen.</text:p>
                      <text:p text:style-name="table_al"/>
                    </table:table-cell>
                  </table:table-row>
                  <table:table-row table:style-name="row">
                    <table:table-cell table:style-name="entry" table:number-rows-spanned="1" table:number-columns-spanned="1">
                      <text:p text:style-name="table_al">Over Zwemdiploma A/B</text:p>
                    </table:table-cell>
                    <table:table-cell table:style-name="entry" table:number-rows-spanned="1" table:number-columns-spanned="1">
                      <text:p text:style-name="table_al">Kinderen van 5 t/m 17 jaar kunnen zwemdiploma A en B behalen bij Rhienderoord Zwem &amp; Sport Plezier in Brummen of bij zwembad Coldenhove in Eerbeek.</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 Kinderen van 5 t/m 17 jaar uit huishoudens met een inkomen tot 130% van het sociaal minimum;</text:p>
                      <text:p text:style-name="table_al">- Kinderen van 5 t/m 17 jaar met een laag besteedbaar inkomen (lager dan 130% van de bijstandsnorm) in een schuldregelingstraject.</text:p>
                      <text:p text:style-name="table_al"/>
                    </table:table-cell>
                  </table:table-row>
                  <table:table-row table:style-name="row">
                    <table:table-cell table:style-name="entry" table:number-rows-spanned="1" table:number-columns-spanned="1">
                      <text:p text:style-name="table_al">Bedrag</text:p>
                    </table:table-cell>
                    <table:table-cell table:style-name="entry" table:number-rows-spanned="1" table:number-columns-spanned="1">
                      <text:p text:style-name="table_al">- € 500 voor zwemdiploma A</text:p>
                      <text:p text:style-name="table_al">- € 110 voor zwemdiploma B</text:p>
                      <text:p text:style-name="table_al">- Aanvullend tarief voor kinderen die niet mee kunnen komen in de reguliere zwemgroepen. Het zwembad kan hiervoor eenmalig een aanvullend tarief bij de gemeente declareren.</text:p>
                      <text:p text:style-name="table_al"/>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Via aanvraagformulier, vervolgens:</text:p>
                      <text:p text:style-name="table_al">- automatisch toekennen bij Participatiewet uitkering –</text:p>
                      <text:p text:style-name="table_al">- automatisch toekennen bij schuldhulpverleningstraject –</text:p>
                      <text:p text:style-name="table_al">- inkomenstoets voor overige groep.</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 Wereld van inwoners vergroten</text:p>
                      <text:p text:style-name="table_al">- Speciale aandacht voor kinderen</text:p>
                      <text:p text:style-name="table_al">- Uitgaan van vertrouwen.</text:p>
                      <text:p text:style-name="table_al"/>
                    </table:table-cell>
                  </table:table-row>
                  <table:table-row table:style-name="row">
                    <table:table-cell table:style-name="entry" table:number-rows-spanned="1" table:number-columns-spanned="1">
                      <text:p text:style-name="table_al">Beëindiging regeling</text:p>
                    </table:table-cell>
                    <table:table-cell table:style-name="entry" table:number-rows-spanned="1" table:number-columns-spanned="1">
                      <text:p text:style-name="table_al">Deze regeling vervalt per 01.08.2025 en wordt vervangen door de regeling “Kinderen doen mee met Jeugdfonds Sport &amp; Cultuur”.</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 18.000 in 2025.</text:p>
                      <text:p text:style-name="table_al"/>
                    </table:table-cell>
                  </table:table-row>
                </table:table>
                <text:p text:style-name="table_bottom"/>
              </text:section>
              <text:p text:style-name="al"/>
            </text:section>
            <text:section text:name="artikel_id1-3-2-2-7-5" text:style-name="artikel">
              <text:p text:style-name="artikel_kop_titel"><text:span text:style-name="artikel_kop_label">4.</text:span> Meedoen met de club (continuering van de regeling 2024 voor kinderen) (wordt ingaande 01.08.2025 vervangen door de regeling Kinderen doen mee met Jeugdfonds Sport &amp; Cultuur)</text:p>
              <text:p text:style-name="al"/>
              <text:section text:name="table_id1-3-2-2-7-5-3" text:style-name="table">
                <text:p text:style-name="table_top"/>
                <table:table table:style-name="tgroup">
                  <table:table-column table:style-name="id1-3-2-2-7-5-3-1-1"/>
                  <table:table-column table:style-name="id1-3-2-2-7-5-3-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Elk kind kan meedoen.</text:p>
                      <text:p text:style-name="table_al"/>
                    </table:table-cell>
                  </table:table-row>
                  <table:table-row table:style-name="row">
                    <table:table-cell table:style-name="entry" table:number-rows-spanned="1" table:number-columns-spanned="1">
                      <text:p text:style-name="table_al">Over Meedoen met de club</text:p>
                    </table:table-cell>
                    <table:table-cell table:style-name="entry" table:number-rows-spanned="1" table:number-columns-spanned="1">
                      <text:p text:style-name="table_al">Kinderen van 4 t/m 17 jaar die opgroeien in een gezin met een laag (besteedbaar) inkomen, kunnen lid worden van een sport, cultuur of muziekvereniging.</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 Kinderen van 4 t/m 17 jaar uit huishoudens met een laag inkomen tot 130% van het sociaal minimum;</text:p>
                      <text:p text:style-name="table_al">- Kinderen van 4 t/m 17 jaar uit huishoudens met een laag besteedbaar inkomen (lager dan 130% van de bijstandsnorm) in een schuldregelingstraject.</text:p>
                      <text:p text:style-name="table_al"/>
                    </table:table-cell>
                  </table:table-row>
                  <table:table-row table:style-name="row">
                    <table:table-cell table:style-name="entry" table:number-rows-spanned="1" table:number-columns-spanned="1">
                      <text:p text:style-name="table_al">Bedrag</text:p>
                    </table:table-cell>
                    <table:table-cell table:style-name="entry" table:number-rows-spanned="1" table:number-columns-spanned="1">
                      <text:p text:style-name="table_al">€ 120 per jaar.</text:p>
                      <text:p text:style-name="table_al"/>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Via een aanvraagformulier.</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 Wereld van inwoners vergroten;</text:p>
                      <text:p text:style-name="table_al">- Speciale aandacht voor kinderen;</text:p>
                      <text:p text:style-name="table_al">- Uitgaan van vertrouwen.</text:p>
                      <text:p text:style-name="table_al"/>
                    </table:table-cell>
                  </table:table-row>
                  <table:table-row table:style-name="row">
                    <table:table-cell table:style-name="entry" table:number-rows-spanned="1" table:number-columns-spanned="1">
                      <text:p text:style-name="table_al">Beëindiging regeling</text:p>
                    </table:table-cell>
                    <table:table-cell table:style-name="entry" table:number-rows-spanned="1" table:number-columns-spanned="1">
                      <text:p text:style-name="table_al">Deze regeling vervalt per 01.08.2025 en wordt vervangen door de regeling “Kinderen doen mee met Jeugdfonds Sport &amp; Cultuur.</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 30.000 in 2025.</text:p>
                      <text:p text:style-name="table_al"/>
                    </table:table-cell>
                  </table:table-row>
                </table:table>
                <text:p text:style-name="table_bottom"/>
              </text:section>
              <text:p text:style-name="al"/>
            </text:section>
            <text:section text:name="artikel_id1-3-2-2-7-6" text:style-name="artikel">
              <text:p text:style-name="artikel_kop_titel"><text:span text:style-name="artikel_kop_label">5.</text:span> Individueel stimuleringsbudget: een maatwerkoplossing bieden voor gezinnen (continuering van de regeling 2024 voor gezinnen)</text:p>
              <text:p text:style-name="al"/>
              <text:section text:name="table_id1-3-2-2-7-6-3" text:style-name="table">
                <text:p text:style-name="table_top"/>
                <table:table table:style-name="tgroup">
                  <table:table-column table:style-name="id1-3-2-2-7-6-3-1-1"/>
                  <table:table-column table:style-name="id1-3-2-2-7-6-3-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Maatwerkoplossingen bieden voor gezinnen</text:p>
                      <text:p text:style-name="table_al"/>
                    </table:table-cell>
                  </table:table-row>
                  <table:table-row table:style-name="row">
                    <table:table-cell table:style-name="entry" table:number-rows-spanned="1" table:number-columns-spanned="1">
                      <text:p text:style-name="table_al">Over het individueel stimuleringsbudget</text:p>
                    </table:table-cell>
                    <table:table-cell table:style-name="entry" table:number-rows-spanned="1" table:number-columns-spanned="1">
                      <text:p text:style-name="table_al">In sommige situaties biedt een maatwerkoplossing gezinnen de mogelijkheid om wél mee te kunnen doen, waar de reguliere regelingen niet volledig volstaan. Met het individueel stimuleringsbudget kan in bijzondere situaties een bedrag in natura worden verstrekt. De inzet draagt bij aan maatschappelijke participatie en meedoen in de samenleving. Een consulent van Team voor Elkaar beoordeelt of het gebruiken van het stimuleringsbudget een passende maatwerkoplossing is voor het betreffende gezin.</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Huishoudens met een laag (besteedbaar) inkomen, waar de reguliere regelingen niet volledig volstaan. Er is geen specifieke inkomensgrens.</text:p>
                      <text:p text:style-name="table_al"/>
                    </table:table-cell>
                  </table:table-row>
                  <table:table-row table:style-name="row">
                    <table:table-cell table:style-name="entry" table:number-rows-spanned="1" table:number-columns-spanned="1">
                      <text:p text:style-name="table_al">Bedrag</text:p>
                    </table:table-cell>
                    <table:table-cell table:style-name="entry" table:number-rows-spanned="1" table:number-columns-spanned="1">
                      <text:p text:style-name="table_al">Maximaal € 250 per jaar per gezin.</text:p>
                      <text:p text:style-name="table_al"/>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Aanmeldingen kunnen zowel door inwoners en maatschappelijke organisaties en het maatschappelijk middenveld gedaan worden. Overeenkomstig de standaard werkwijze binnen het Team voor Elkaar wordt het 4-ogen principe toegepast (een collega consulent kijkt en beoordeeld mee).</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 Speciale aandacht voor kinderen;</text:p>
                      <text:p text:style-name="table_al">- Integrale multidisciplinaire aanpak.</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Jaarlijks € 5.000</text:p>
                      <text:p text:style-name="table_al"/>
                    </table:table-cell>
                  </table:table-row>
                </table:table>
                <text:p text:style-name="table_bottom"/>
              </text:section>
              <text:p text:style-name="al"/>
            </text:section>
            <text:section text:name="artikel_id1-3-2-2-7-7" text:style-name="artikel">
              <text:p text:style-name="artikel_kop_titel"><text:span text:style-name="artikel_kop_label">6.</text:span> Vergoeding ouderbijdrage basisschool (continuering van de regeling 2024 voor kinderen) (wordt ingaande 01.08.2025 vervangen door een subsidieregeling) </text:p>
              <text:section text:name="table_id1-3-2-2-7-7-2" text:style-name="table">
                <text:p text:style-name="table_top"/>
                <table:table table:style-name="tgroup">
                  <table:table-column table:style-name="id1-3-2-2-7-7-2-1-1"/>
                  <table:table-column table:style-name="id1-3-2-2-7-7-2-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Elk kind moet mee kunnen doen aan alle extra schoolactiviteiten buiten de lessen.</text:p>
                      <text:p text:style-name="table_al"/>
                    </table:table-cell>
                  </table:table-row>
                  <table:table-row table:style-name="row">
                    <table:table-cell table:style-name="entry" table:number-rows-spanned="1" table:number-columns-spanned="1">
                      <text:p text:style-name="table_al">Over de vergoeding ouderbijdrage basisschool</text:p>
                    </table:table-cell>
                    <table:table-cell table:style-name="entry" table:number-rows-spanned="1" table:number-columns-spanned="1">
                      <text:p text:style-name="table_al">Een basisschool kan extra activiteiten organiseren buiten de gewone lessen en het reguliere onderwijs om. Hiervoor vragen school vaak een vrijwillige bijdrage van ouders. Ondanks dat het een vrijwillige bijdrage is, is het reden voor een aantal ouders met een laag inkomen om hun kinderen niet mee te laten doen aan deze extra activiteiten. Dit leidt sociale uitsluiten en ongelijke kansen voor kinderen in de gemeente Brummen. Met alle basisscholen binnen de gemeentegrenzen zijn afspraken gemaakt om een vaste ouderbijdrage voor kinderen die opgroeien in een gezin met een laag inkomen vanuit de gemeente te vergoeden. </text:p>
                      <text:p text:style-name="table_al"/>
                      <text:p text:style-name="table_al">Ingaande de start van het nieuwe schooljaar 2025 – 2026 zal deze regeling stoppen en vervangen worden door een subsidieregeling.</text:p>
                      <text:p text:style-name="table_al">Afhankelijk van het aantal leerlingen op een basisschool wordt een subsidiebedrag verstrekt aan de school onder de voorwaarde dat het bedrag besteed wordt aan een maatschappelijk leerdoel zoals bijvoorbeeld “gezond en duurzaam eten” of “hoe ga ik met mijn geld om en voorkom ik schulden”, De procedure zal eenvoudig zijn en niet leiden tot administratieve last voor de basisscholen en de gemeente. Eenvoud en uitgaan van vertrouwen staat voorop.</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 Kinderen op de basisschool uit een gezin met een inkomen lager dan 130% van het sociaal minimum;</text:p>
                      <text:p text:style-name="table_al">- Kinderen op de basisschool uit een gezin met een besteedbaar inkomen lager dan 130% van het sociaal minimum, in een schuldregelingstraject.</text:p>
                      <text:p text:style-name="table_al"/>
                    </table:table-cell>
                  </table:table-row>
                  <table:table-row table:style-name="row">
                    <table:table-cell table:style-name="entry" table:number-rows-spanned="1" table:number-columns-spanned="1">
                      <text:p text:style-name="table_al">Bedrag</text:p>
                    </table:table-cell>
                    <table:table-cell table:style-name="entry" table:number-rows-spanned="1" table:number-columns-spanned="1">
                      <text:p text:style-name="table_al">€ 35 per jaar</text:p>
                      <text:p text:style-name="table_al"/>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Wanneer inwoners gebruik maken van één of meer minimaregelingen en kinderen hebben op de basisschool in de gemeente Brummen, ontvangen zij automatisch een voucher voor de ouderbijdrage. Zij kunnen deze invullen en inleveren op school. De gemeente betaalt dan de ouderbijdrage.</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Speciale aandacht voor kinderen.</text:p>
                    </table:table-cell>
                  </table:table-row>
                  <table:table-row table:style-name="row">
                    <table:table-cell table:style-name="entry" table:number-rows-spanned="1" table:number-columns-spanned="1">
                      <text:p text:style-name="table_al">Looptijd en beëindiging regeling</text:p>
                    </table:table-cell>
                    <table:table-cell table:style-name="entry" table:number-rows-spanned="1" table:number-columns-spanned="1">
                      <text:p text:style-name="table_al">De vergoeding ouderbijdrage basisschool eindigt per 01.09.2025.</text:p>
                      <text:p text:style-name="table_al">Ingaande 01.09.2025 treedt de subsidieregeling in werking.</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Jaarlijks € 2.275 voor de vergoeding ouderbijdrage basisschool.</text:p>
                      <text:p text:style-name="table_al">Jaarlijks maximaal € 8.000 voor de subsidieregeling.</text:p>
                      <text:p text:style-name="table_al"/>
                    </table:table-cell>
                  </table:table-row>
                </table:table>
                <text:p text:style-name="table_bottom"/>
              </text:section>
            </text:section>
            <text:section text:name="artikel_id1-3-2-2-7-8" text:style-name="artikel">
              <text:p text:style-name="artikel_kop_titel"><text:span text:style-name="artikel_kop_label"> 7. Fashioncheque (continuering van de regeling 2024 voor kinderen) (wordt ingaande 01.01.2027 vervangen door de “pas meedoen aan activiteiten en eropuit gaan”) </text:span> </text:p>
              <text:section text:name="table_id1-3-2-2-7-8-2" text:style-name="table">
                <text:p text:style-name="table_top"/>
                <table:table table:style-name="tgroup">
                  <table:table-column table:style-name="id1-3-2-2-7-8-2-1-1"/>
                  <table:table-column table:style-name="id1-3-2-2-7-8-2-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Een fashioncheque cadeau voor kinderen</text:p>
                      <text:p text:style-name="table_al"/>
                    </table:table-cell>
                  </table:table-row>
                  <table:table-row table:style-name="row">
                    <table:table-cell table:style-name="entry" table:number-rows-spanned="1" table:number-columns-spanned="1">
                      <text:p text:style-name="table_al">Over de Fashioncheque</text:p>
                    </table:table-cell>
                    <table:table-cell table:style-name="entry" table:number-rows-spanned="1" table:number-columns-spanned="1">
                      <text:p text:style-name="table_al">Kinderen groeien hard. Kleren zijn dus snel te klein. Daarom krijgen gezinnen met een laag inkomen eens per jaar een fashioncheque cadeau. De fashioncheque sluit aan bij de behoefte. Kleding kan gekocht worden in het dorp, de stad of via internet. Ook bij lokale kledingwinkels die zijn aangesloten bij Fashioncheque Nederland.</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 Kinderen van 4 t/m 17 jaar uit huishoudens met een laag inkomen tot 130% van het sociaal minimum;</text:p>
                      <text:p text:style-name="table_al">- Kinderen van 4 t/m 17 jaar uit huishoudens met een laag besteedbaar inkomen (lager dan 130% van de bijstandsnorm) in een schuldregelingstraject.</text:p>
                      <text:p text:style-name="table_al"/>
                    </table:table-cell>
                  </table:table-row>
                  <table:table-row table:style-name="row">
                    <table:table-cell table:style-name="entry" table:number-rows-spanned="1" table:number-columns-spanned="1">
                      <text:p text:style-name="table_al">Bedrag</text:p>
                    </table:table-cell>
                    <table:table-cell table:style-name="entry" table:number-rows-spanned="1" table:number-columns-spanned="1">
                      <text:p text:style-name="table_al">- € 50 per jaar voor kinderen in de leeftijd van 4 t/m 12 jaar;</text:p>
                      <text:p text:style-name="table_al">- € 75 per jaar voor kinderen in de leeftijd van 13 t/m 17 jaar.</text:p>
                      <text:p text:style-name="table_al"/>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Jaarlijks automatische toekenning wanneer andere minimaregelingen zijn aangevraagd.</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 Speciale aandacht voor kinderen;</text:p>
                      <text:p text:style-name="table_al">- Keuzevrijheid.</text:p>
                      <text:p text:style-name="table_al"/>
                    </table:table-cell>
                  </table:table-row>
                  <table:table-row table:style-name="row">
                    <table:table-cell table:style-name="entry" table:number-rows-spanned="1" table:number-columns-spanned="1">
                      <text:p text:style-name="table_al">Looptijd regeling</text:p>
                    </table:table-cell>
                    <table:table-cell table:style-name="entry" table:number-rows-spanned="1" table:number-columns-spanned="1">
                      <text:p text:style-name="table_al">Deze regeling loopt tot 31.12.2027 en wordt ingaande 01.01.2027 vervangen door de “pas meedoen aan activiteiten en eropuit gaan”.</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 2.275 in 2025 en 2026.</text:p>
                      <text:p text:style-name="table_al"/>
                    </table:table-cell>
                  </table:table-row>
                </table:table>
                <text:p text:style-name="table_bottom"/>
              </text:section>
            </text:section>
            <text:section text:name="artikel_id1-3-2-2-7-9" text:style-name="artikel">
              <text:p text:style-name="artikel_kop_titel"><text:span text:style-name="artikel_kop_label"/> <text:span text:style-name="artikel_kop_nr"/> </text:p>
              <text:p text:style-name="al"/>
            </text:section>
            <text:p text:style-name="hoofdstuk_bottom"/>
          </text:section>
          <text:section text:name="hoofdstuk_id1-3-2-2-8" text:style-name="hoofdstuk">
            <text:p text:style-name="artikel_kop_titel"><text:span text:style-name="label">Regelingen voor volwassenen</text:span> </text:p>
            <text:section text:name="artikel_id1-3-2-2-8-2" text:style-name="artikel">
              <text:p text:style-name="artikel_kop_titel"><text:span text:style-name="artikel_kop_label">1.</text:span> Lidmaatschap BIJ de Bieb (continuering van de regeling 2024 voor volwassenen) (wordt ingaande 01.01.2027 vervangen door de “pas meedoen aan activiteiten en eropuit gaan”)</text:p>
              <text:p text:style-name="al"/>
              <text:section text:name="table_id1-3-2-2-8-2-3" text:style-name="table">
                <text:p text:style-name="table_top"/>
                <table:table table:style-name="tgroup">
                  <table:table-column table:style-name="id1-3-2-2-8-2-3-1-1"/>
                  <table:table-column table:style-name="id1-3-2-2-8-2-3-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Ook volwassenen kunnen gebruik maken van de bibliotheek</text:p>
                      <text:p text:style-name="table_al"/>
                    </table:table-cell>
                  </table:table-row>
                  <table:table-row table:style-name="row">
                    <table:table-cell table:style-name="entry" table:number-rows-spanned="1" table:number-columns-spanned="1">
                      <text:p text:style-name="table_al">Over het lidmaatschap BIJ de Bieb</text:p>
                    </table:table-cell>
                    <table:table-cell table:style-name="entry" table:number-rows-spanned="1" table:number-columns-spanned="1">
                      <text:p text:style-name="table_al">Lezen is leuk en een bezoekje aan de bibliotheek is gezellig. Je ontmoet er anderen en vindt er informatie over allerlei onderwerpen. </text:p>
                      <text:p text:style-name="table_al">Voor kinderen tot 18 jaar is het lidmaatschap gratis. </text:p>
                      <text:p text:style-name="table_al">Volwassenen met een laag inkomen kunnen een gratis bibliotheekpas krijgen.</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 Inwoners met inkomen tot 130% van het sociaal minimum;</text:p>
                      <text:p text:style-name="table_al">- Inwoners met een laag besteedbaar inkomen (lager dan 130% van de bijstandsnorm) in een schuldregelingstraject.</text:p>
                      <text:p text:style-name="table_al"/>
                    </table:table-cell>
                  </table:table-row>
                  <table:table-row table:style-name="row">
                    <table:table-cell table:style-name="entry" table:number-rows-spanned="1" table:number-columns-spanned="1">
                      <text:p text:style-name="table_al">Bedrag</text:p>
                    </table:table-cell>
                    <table:table-cell table:style-name="entry" table:number-rows-spanned="1" table:number-columns-spanned="1">
                      <text:p text:style-name="table_al">€ 60 per jaar per volwassenen.</text:p>
                      <text:p text:style-name="table_al"/>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Via aanvraagformulier, vervolgens:</text:p>
                      <text:p text:style-name="table_al">- automatisch toekennen bij Participatiewet uitkering;</text:p>
                      <text:p text:style-name="table_al">- automatisch toekennen bij schuldhulpverleningstraject;</text:p>
                      <text:p text:style-name="table_al">- inkomenstoets voor overige groep. Daarna jaarlijks automatisch verstrekken.</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 Wereld van inwoners vergroten;</text:p>
                      <text:p text:style-name="table_al">- Uitgaan van vertrouwen.</text:p>
                      <text:p text:style-name="table_al"/>
                    </table:table-cell>
                  </table:table-row>
                  <table:table-row table:style-name="row">
                    <table:table-cell table:style-name="entry" table:number-rows-spanned="1" table:number-columns-spanned="1">
                      <text:p text:style-name="table_al">Looptijd regeling</text:p>
                    </table:table-cell>
                    <table:table-cell table:style-name="entry" table:number-rows-spanned="1" table:number-columns-spanned="1">
                      <text:p text:style-name="table_al">Deze regeling loopt tot 31.12.2027 en wordt ingaande 01.01.2027 vervangen door de “pas meedoen aan activiteiten en eropuit gaan”.</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 7.200 in 2025 en 2026.</text:p>
                      <text:p text:style-name="table_al"/>
                    </table:table-cell>
                  </table:table-row>
                </table:table>
                <text:p text:style-name="table_bottom"/>
              </text:section>
              <text:p text:style-name="al"/>
            </text:section>
            <text:section text:name="artikel_id1-3-2-2-8-3" text:style-name="artikel">
              <text:p text:style-name="artikel_kop_titel"><text:span text:style-name="artikel_kop_label">2.</text:span> Persoonlijk Participatiebudget (continuering van de regeling 2024 voor volwassenen) (wordt ingaande 01.01.2027 vervangen door de “pas meedoen aan activiteiten en eropuit gaan”)</text:p>
              <text:p text:style-name="al"/>
              <text:section text:name="table_id1-3-2-2-8-3-3" text:style-name="table">
                <text:p text:style-name="table_top"/>
                <table:table table:style-name="tgroup">
                  <table:table-column table:style-name="id1-3-2-2-8-3-3-1-1"/>
                  <table:table-column table:style-name="id1-3-2-2-8-3-3-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Volwassenen kunnen meedoen met sport, muziek en cultuur</text:p>
                      <text:p text:style-name="table_al"/>
                    </table:table-cell>
                  </table:table-row>
                  <table:table-row table:style-name="row">
                    <table:table-cell table:style-name="entry" table:number-rows-spanned="1" table:number-columns-spanned="1">
                      <text:p text:style-name="table_al">Over persoonlijk participatiebudget</text:p>
                    </table:table-cell>
                    <table:table-cell table:style-name="entry" table:number-rows-spanned="1" table:number-columns-spanned="1">
                      <text:p text:style-name="table_al">Met het persoonlijk participatiebudget kunnen inwoners actief meedoen. </text:p>
                      <text:p text:style-name="table_al">Bijvoorbeeld door te sporten of iets te doen op het gebied van cultuur of muziek. </text:p>
                      <text:p text:style-name="table_al">Inwoners kunnen geheel zelf bepalen waar het bedrag aan uitgegeven wordt. </text:p>
                      <text:p text:style-name="table_al">Er hoeft geen bestedingsplan te worden aangeleverd.</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 Inwoners met inkomen tot 130% van het sociaal minimum;</text:p>
                      <text:p text:style-name="table_al">- Inwoners met een laag besteedbaar inkomen (lager dan 130% van de bijstandsnorm) in een schuldregelingstraject.</text:p>
                      <text:p text:style-name="table_al"/>
                    </table:table-cell>
                  </table:table-row>
                  <table:table-row table:style-name="row">
                    <table:table-cell table:style-name="entry" table:number-rows-spanned="1" table:number-columns-spanned="1">
                      <text:p text:style-name="table_al">Bedrag</text:p>
                    </table:table-cell>
                    <table:table-cell table:style-name="entry" table:number-rows-spanned="1" table:number-columns-spanned="1">
                      <text:p text:style-name="table_al">€ 180 per jaar per volwassenen.</text:p>
                      <text:p text:style-name="table_al"/>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Via aanvraagformulier, vervolgens:</text:p>
                      <text:p text:style-name="table_al">- automatisch toekennen bij Participatiewet uitkering;</text:p>
                      <text:p text:style-name="table_al">- automatisch toekennen bij schuldhulpverleningstraject;</text:p>
                      <text:p text:style-name="table_al">- inkomenstoets voor overige groep. Daarna jaarlijks automatisch verstrekken.</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 Wereld van inwoners vergroten;</text:p>
                      <text:p text:style-name="table_al">- Keuzevrijheid;</text:p>
                      <text:p text:style-name="table_al">- Uitgaan van vertrouwen.</text:p>
                      <text:p text:style-name="table_al"/>
                    </table:table-cell>
                  </table:table-row>
                  <table:table-row table:style-name="row">
                    <table:table-cell table:style-name="entry" table:number-rows-spanned="1" table:number-columns-spanned="1">
                      <text:p text:style-name="table_al">Looptijd regeling</text:p>
                    </table:table-cell>
                    <table:table-cell table:style-name="entry" table:number-rows-spanned="1" table:number-columns-spanned="1">
                      <text:p text:style-name="table_al">Deze regeling loopt tot 31.12.2027 en wordt ingaande 01.01.2027 vervangen door de “pas meedoen aan activiteiten en eropuit gaan”.</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 85.000 in 2025 en 2026.</text:p>
                      <text:p text:style-name="table_al"/>
                    </table:table-cell>
                  </table:table-row>
                </table:table>
                <text:p text:style-name="table_bottom"/>
              </text:section>
              <text:p text:style-name="al"/>
            </text:section>
            <text:section text:name="artikel_id1-3-2-2-8-4" text:style-name="artikel">
              <text:p text:style-name="artikel_kop_titel"><text:span text:style-name="artikel_kop_label">3.</text:span> Een collectieve zorgverzekering (nieuwe regeling per 2026)</text:p>
              <text:p text:style-name="al"/>
              <text:section text:name="table_id1-3-2-2-8-4-3" text:style-name="table">
                <text:p text:style-name="table_top"/>
                <table:table table:style-name="tgroup">
                  <table:table-column table:style-name="id1-3-2-2-8-4-3-1-1"/>
                  <table:table-column table:style-name="id1-3-2-2-8-4-3-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Inwoners met een laag inkomen en hoge zorgkosten tegemoetkomen.</text:p>
                      <text:p text:style-name="table_al"/>
                    </table:table-cell>
                  </table:table-row>
                  <table:table-row table:style-name="row">
                    <table:table-cell table:style-name="entry" table:number-rows-spanned="1" table:number-columns-spanned="1">
                      <text:p text:style-name="table_al">Over de collectieve zorgverzekering</text:p>
                    </table:table-cell>
                    <table:table-cell table:style-name="entry" table:number-rows-spanned="1" table:number-columns-spanned="1">
                      <text:p text:style-name="table_al">Met het aanbieden van een collectieve zorgverzekering aan inwoners met een laag inkomen is het mogelijk voor inwoners om tegen een goede prijs-kwaliteitverhouding een zorgverzekering met ruime vergoedingen af te sluiten.</text:p>
                      <text:p text:style-name="table_al"/>
                      <text:p text:style-name="table_al">Een collectieve zorgverzekering heeft vooral meerwaarde voor inwoners die jaarlijks met relatief hoge zorgkosten te maken krijgen. </text:p>
                      <text:p text:style-name="table_al">Een dekkende en betaalbare zorgverzekering kan daarmee ook zorgmijding bij inwoners met een laag inkomen voorkomen.</text:p>
                      <text:p text:style-name="table_al"/>
                      <text:p text:style-name="table_al">Bij de collectieve zorgverzekering draagt de gemeente financieel bij waardoor de premie voor de inwoner aantrekkelijk is.</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 Inwoners met een inkomen tot 130% van het sociaal minimum, met relatief hoge zorgkosten;</text:p>
                      <text:p text:style-name="table_al">- Inwoners in een schuldhulpverleningstraject, met relatief hoge zorgkosten.</text:p>
                      <text:p text:style-name="table_al"/>
                    </table:table-cell>
                  </table:table-row>
                  <table:table-row table:style-name="row">
                    <table:table-cell table:style-name="entry" table:number-rows-spanned="1" table:number-columns-spanned="1">
                      <text:p text:style-name="table_al">Hoogte gemeentelijke bijdrage</text:p>
                    </table:table-cell>
                    <table:table-cell table:style-name="entry" table:number-rows-spanned="1" table:number-columns-spanned="1">
                      <text:p text:style-name="table_al">De hoogte van de gemeentelijke bijdrage moet nog nader bepaald worden en is mede onderwerp van onderhandeling met de zorgverzekeraar(s).</text:p>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De aanvraag verloopt via gezondverzekerd.nl. In de periode november en december van ieder jaar kunnen inwoners overstappen naar de gemeentelijke collectieve zorgverzekering.</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Integrale multidisciplinaire aanpak.</text:p>
                    </table:table-cell>
                  </table:table-row>
                  <table:table-row table:style-name="row">
                    <table:table-cell table:style-name="entry" table:number-rows-spanned="1" table:number-columns-spanned="1">
                      <text:p text:style-name="table_al">Ingangsdatum</text:p>
                    </table:table-cell>
                    <table:table-cell table:style-name="entry" table:number-rows-spanned="1" table:number-columns-spanned="1">
                      <text:p text:style-name="table_al">De ingangsdatum is 1 januari 2026.</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 65.000 vanaf 2026.</text:p>
                      <text:p text:style-name="table_al"/>
                    </table:table-cell>
                  </table:table-row>
                </table:table>
                <text:p text:style-name="table_bottom"/>
              </text:section>
              <text:p text:style-name="al"/>
            </text:section>
            <text:section text:name="artikel_id1-3-2-2-8-5" text:style-name="artikel">
              <text:p text:style-name="artikel_kop_titel"><text:span text:style-name="artikel_kop_label"> 4. Voorzieningenwijzer </text:span> </text:p>
              <text:section text:name="table_id1-3-2-2-8-5-2" text:style-name="table">
                <text:p text:style-name="table_top"/>
                <table:table table:style-name="tgroup">
                  <table:table-column table:style-name="id1-3-2-2-8-5-2-1-1"/>
                  <table:table-column table:style-name="id1-3-2-2-8-5-2-1-2"/>
                  <table:table-row table:style-name="row">
                    <table:table-cell table:style-name="entry" table:number-rows-spanned="1" table:number-columns-spanned="1">
                      <text:p text:style-name="table_al">Doel</text:p>
                    </table:table-cell>
                    <table:table-cell table:style-name="entry" table:number-rows-spanned="1" table:number-columns-spanned="1">
                      <text:p text:style-name="table_al">Elke inwoner inzicht geven in op welke regelingen hij/zij recht heeft.</text:p>
                      <text:p text:style-name="table_al"/>
                    </table:table-cell>
                  </table:table-row>
                  <table:table-row table:style-name="row">
                    <table:table-cell table:style-name="entry" table:number-rows-spanned="1" table:number-columns-spanned="1">
                      <text:p text:style-name="table_al">Over De Voorzieningenwijzer</text:p>
                    </table:table-cell>
                    <table:table-cell table:style-name="entry" table:number-rows-spanned="1" table:number-columns-spanned="1">
                      <text:p text:style-name="table_al">We vinden het belangrijk dat inwoners goed en zo eenvoudig mogelijk inzicht krijgen in op welke regelingen zij recht hebben. </text:p>
                      <text:p text:style-name="table_al">Met de VoorzieningenWijzer weet je welke gemeentelijke regelingen en welke toeslagen voor jou gelden en of je wel de best passende energieleverancier en zorgverzekering hebt. </text:p>
                      <text:p text:style-name="table_al">Als inwoner kun je zelf controleren waar je recht hebt door een op maat gemaakte vragenlijst te doorlopen. </text:p>
                      <text:p text:style-name="table_al">Maar je kunt ook gebruik maken van een adviseur via Stichting Welzijn Brummen. De adviseur ondersteunt direct bij het aanvragen van diverse regelingen.</text:p>
                      <text:p text:style-name="table_al"/>
                    </table:table-cell>
                  </table:table-row>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 Alle inwoners van de gemeente Brummen kunnen online een op maat gemaakte vragenlijst doorlopen en krijgen zo meer inzicht in op welke regelingen zij mogelijk recht hebben en of men wel de best passende energieleverancier en zorgverzekering hebt. </text:p>
                      <text:p text:style-name="table_al">Inwoners met een inkomen tot 150% van het sociaal minimum kunnen een gratis advies- en ondersteuningsgesprek aanvragen bij Stichting Welzijn Brummen.</text:p>
                      <text:p text:style-name="table_al"/>
                    </table:table-cell>
                  </table:table-row>
                  <table:table-row table:style-name="row">
                    <table:table-cell table:style-name="entry" table:number-rows-spanned="1" table:number-columns-spanned="1">
                      <text:p text:style-name="table_al">Aanvraagwijze</text:p>
                    </table:table-cell>
                    <table:table-cell table:style-name="entry" table:number-rows-spanned="1" table:number-columns-spanned="1">
                      <text:p text:style-name="table_al">- Iedere inwoner kan naar de website gaan om de vragenlijst te doorlopen (<text:span text:style-name="nadrukcur">datgeldtvoormij.nl/gemeente/brummen</text:span>)</text:p>
                      <text:p text:style-name="table_al">- Inwoners met een inkomen tot 150% van het sociaal minimum kunnen een advies- en ondersteuningsgesprek aanvragen bij Stichting Welzijn Brummen. Er vindt geen inkomenstoets plaats, we gaan uit van vertrouwen.</text:p>
                      <text:p text:style-name="table_al"/>
                    </table:table-cell>
                  </table:table-row>
                  <table:table-row table:style-name="row">
                    <table:table-cell table:style-name="entry" table:number-rows-spanned="1" table:number-columns-spanned="1">
                      <text:p text:style-name="table_al">Uitgangspunten armoedebeleid</text:p>
                    </table:table-cell>
                    <table:table-cell table:style-name="entry" table:number-rows-spanned="1" table:number-columns-spanned="1">
                      <text:p text:style-name="table_al">- Integrale en multidisciplinaire aanpak;</text:p>
                      <text:p text:style-name="table_al">- Aandacht voor preventie;</text:p>
                      <text:p text:style-name="table_al">- Bereik vergroten, onder andere via vindplaatsen.</text:p>
                      <text:p text:style-name="table_al"/>
                    </table:table-cell>
                  </table:table-row>
                  <table:table-row table:style-name="row">
                    <table:table-cell table:style-name="entry" table:number-rows-spanned="1" table:number-columns-spanned="1">
                      <text:p text:style-name="table_al">Budget</text:p>
                    </table:table-cell>
                    <table:table-cell table:style-name="entry" table:number-rows-spanned="1" table:number-columns-spanned="1">
                      <text:p text:style-name="table_al">Jaarlijks € 40.000</text:p>
                      <text:p text:style-name="table_al"/>
                    </table:table-cell>
                  </table:table-row>
                </table:table>
                <text:p text:style-name="table_bottom"/>
              </text:section>
            </text:section>
            <text:section text:name="artikel_id1-3-2-2-8-6" text:style-name="artikel">
              <text:p text:style-name="artikel_kop_titel"><text:span text:style-name="artikel_kop_label"/> <text:span text:style-name="artikel_kop_nr"/> </text:p>
              <text:p text:style-name="al"/>
            </text:section>
            <text:p text:style-name="hoofdstuk_bottom"/>
          </text:section>
          <text:section text:name="artikel_id1-3-2-2-9" text:style-name="artikel">
            <text:p text:style-name="artikel_kop_titel"><text:span text:style-name="artikel_kop_label"/> </text:p>
            <text:p text:style-name="al"/>
          </text:section>
        </text:section>
        <text:section text:name="regeling-sluiting_id1-3-2-3" text:style-name="regeling-sluiting">
          <text:section text:name="ondertekening_id1-3-2-3-1">
            <text:p><text:span text:style-name="functie">Dit besluit is genomen tijdens de openbare raadsvergadering van 19 december 2024. </text:span></text:p>
            <text:p><text:span text:style-name="functie">De raad van de gemeente Brummen,</text:span></text:p>
            <text:p><text:span text:style-name="functie">De griffier, M.E.A. Knook</text:span></text:p>
            <text:p><text:span text:style-name="functie">De voorzitter, G.J.M. van Rumu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254072</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072</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072</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7/xml/MC-DRP-Verordeningen-Web-CB.xml</meta:user-defined>
    <meta:user-defined meta:name="OVERHEID.Gemeente/DC.creator">Brummen</meta:user-defined>
    <meta:user-defined meta:name="OVERHEID.Informatietype/DC.type">officiële publicatie</meta:user-defined>
    <meta:user-defined meta:name="OVERHEIDop.Rubriek/DC.type">algemeen verbindend voorschrift (verordening)</meta:user-defined>
    <meta:user-defined meta:name="OVERHEID.Gemeente/OVERHEID.authority">Brummen</meta:user-defined>
    <meta:user-defined meta:name="OVERHEID.Gemeente/DCTERMS.publisher">Brummen</meta:user-defined>
    <meta:user-defined meta:name="OVERHEID.TaxonomieBeleidsagendaDecentraal/OVERHEID.category">Sociale zekerheid | Organisatie en beleid</meta:user-defined>
    <meta:user-defined meta:name="DC.source">Jeugdwet]|[https://wetten.overheid.nl/BWBR0034925/2018-05-25</meta:user-defined>
    <meta:user-defined meta:name="DC.source">Gemeentewet]|[https://wetten.overheid.nl/BWBR0005416/2017-01-01?g=2017-01-01&amp;z=2017-01-01</meta:user-defined>
    <meta:user-defined meta:name="DC.source">Participatie wet]|[https://wetten.overheid.nl/BWBR0015703/2025-02-04</meta:user-defined>
    <meta:user-defined meta:name="DC.source">Wet maatschappelijke ondersteuning]|[https://wetten.overheid.nl/BWBR0035362/2020-01-01</meta:user-defined>
    <meta:user-defined meta:name="OVERHEIDop.referentienummer">Z106024/D448007</meta:user-defined>
    <meta:user-defined meta:name="DCTERMS.alternative">Nota Minimaregelingen 2025-2028</meta:user-defined>
    <dc:language>nl</dc:language>
    <meta:user-defined meta:name="OVERHEIDop.locatietype/OVERHEIDop.gebiedsmarkering">Gemeente</meta:user-defined>
    <meta:user-defined meta:name="DC.title">NOTA MINIMAREGELINGEN 2025 -2028, GEMEENTE BRUMMEN</meta:user-defined>
    <meta:user-defined meta:name="DCTERMS.W3CDTF/DCTERMS.available">2026-05-29</meta:user-defined>
    <meta:user-defined meta:name="DCTERMS.W3CDTF/OVERHEIDop.jaargang">2026</meta:user-defined>
    <meta:user-defined meta:name="OVERHEIDop.publicationIssue">254072</meta:user-defined>
    <meta:user-defined meta:name="OVERHEIDop.betreftRegeling">CVDR762219_1</meta:user-defined>
    <meta:user-defined meta:name="xs:date/OVERHEIDop.startdatum">2025-01-01</meta:user-defined>
    <meta:user-defined meta:name="OVERHEIDop.GmbID/DC.identifier">gmb-2026-254072</meta:user-defined>
    <meta:user-defined meta:name="OVERHEIDop.versieInformatie"/>
  </office:meta>
</office:document-meta>
</file>