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het college van burgemeester en wethouders van Midden-Delfland 2026 houdende bepalingen over de vergaderingen en werkzaamheden van het college van Midden-Delfland </text:p>
      <text:section text:name="regeling_id1-3-2" text:style-name="regeling">
        <text:section text:name="aanhef_id1-3-2-1" text:style-name="aanhef">
          <text:section text:name="preambule_id1-3-2-1-1" text:style-name="preambule">
            <text:p text:style-name="al">Het college van burgemeester en wethouders van de gemeente Midden-Delfland;</text:p>
            <text:p text:style-name="al"/>
            <text:p text:style-name="al">gelet op artikel 52 van de Gemeentewet;</text:p>
            <text:p text:style-name="al"/>
            <text:p text:style-name="al">besluit het volgende reglement vast te stellen: </text:p>
            <text:p text:style-name="al"/>
            <text:p text:style-name="al">Het Reglement van orde van het college van burgemeester en wethouders van Midden-Delfland 2026 houdende bepalingen over de vergaderingen en werkzaamheden van het college van Midden-Delfland.</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Midden-Delfland;</text:p>
                </text:list-item>
                <text:list-item text:style-override="id1-3-2-2-1-2-3-2">
                  <text:number>-</text:number>
                  <text:p text:style-name="al">gemeentesecretaris: de functionaris bedoeld in artikel 102 van de Gemeentewet van de gemeente Midden-Delfland of de door het college op grond van artikel 106, eerste lid, van de Gemeentewet aangewezen vervanger;</text:p>
                </text:list-item>
                <text:list-item text:style-override="id1-3-2-2-1-2-3-3">
                  <text:number>-</text:number>
                  <text:p text:style-name="al">raad: de gemeenteraad van de gemeente Midden-Delfland;</text:p>
                </text:list-item>
                <text:list-item text:style-override="id1-3-2-2-1-2-3-4">
                  <text:number>-</text:number>
                  <text:p text:style-name="al">reces: een periode van onderbreking van de besluitvorming tijdens de vergadercyclus gedurende vakantieperioden, met uitzondering van het nemen van besluiten over zaken met een spoedeisend karakter;</text:p>
                </text:list-item>
                <text:list-item text:style-override="id1-3-2-2-1-2-3-5">
                  <text:number>-</text:number>
                  <text:p text:style-name="al">portefeuillehouder: een lid van het college dat door hen is aangewezen als eerstverantwoordelijke bestuurder voor een specifiek beleidsdomein;</text:p>
                </text:list-item>
                <text:list-item text:style-override="id1-3-2-2-1-2-3-6">
                  <text:number>-</text:number>
                  <text:p text:style-name="al">voorzitter: de burgemeester van de gemeente Midden-Delfland of de door het college op grond van artikel 77, eerste lid, van de Gemeentewet aangewezen waarnemer;</text:p>
                </text:list-item>
                <text:list-item text:style-override="id1-3-2-2-1-2-3-7">
                  <text:number>-</text:number>
                  <text:p text:style-name="al">Woo: Wet open overheid.</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item text:style-override="id1-3-2-2-2-2-4">
                  <text:number>3.</text:number>
                  <text:p text:style-name="al">Een lid van het college dat verhinderd is zijn activiteiten uit te oefenen, geeft daarvan zo spoedig mogelijk kennis aan de voorzitter of secretaris.</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10.00 uur, met uitzondering van het reces en algemeen erkende feestdagen. De vergadering vindt plaats op het gemeentehuis.</text:p>
                </text:list-item>
                <text:list-item text:style-override="id1-3-2-2-2-3-3">
                  <text:number>2.</text:number>
                  <text:p text:style-name="al">Het college kan besluiten een vergadering op een andere dag, tijdstip of plaats te laten plaatsvinden of een vergadering niet door te laten gaan.</text:p>
                </text:list-item>
                <text:list-item text:style-override="id1-3-2-2-2-3-4">
                  <text:number>3.</text:number>
                  <text:p text:style-name="al">De gemeentesecretaris stemt de perioden van het reces af in het college. Na besluitvorming verwerkt hij het reces in het vergaderschema en draagt zorg voor interne communicatie via het intranet.</text:p>
                </text:list-item>
                <text:list-item text:style-override="id1-3-2-2-2-3-5">
                  <text:number>4.</text:number>
                  <text:p text:style-name="al">Het college heeft reces tijdens de vastgestelde vakantieperiodes voor de scholen regio midden, inclusief het advies van het ministerie voor de periode van de meivakantie.</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De voorzitter beslist of en wanneer een extra vergadering gehouden wordt.</text:p>
                </text:list-item>
                <text:list-item text:style-override="id1-3-2-2-2-4-3">
                  <text:number>2.</text:number>
                  <text:p text:style-name="al">De voorzitter roept, in principe via de gemeentesecretaris, de extra vergadering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Quorum en opnieuw belegde vergaderingen</text:p>
              <text:list text:style-name="id1-3-2-2-2-5-2">
                <text:list-item text:style-override="id1-3-2-2-2-5-2">
                  <text:number>1.</text:number>
                  <text:p text:style-name="al">Als de voorzitter vanwege het gebrek aan het aantal vereiste leden een nieuwe vergadering belegt, start deze vergadering minstens 24 uur na het tijdstip van de oorspronkelijke vergadering. </text:p>
                </text:list-item>
                <text:list-item text:style-override="id1-3-2-2-2-5-3">
                  <text:number>2.</text:number>
                  <text:p text:style-name="al">De gemeentesecretaris zorgt voor een oproep voor deze vergadering en stuurt die uiterlijk 12 uur vóór de vergadering aan de leden van het college.</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 informeren de collegeleden elkaar als volgt:</text:p>
                  <text:list text:style-name="id1-3-2-2-3-2-2-3">
                    <text:list-item text:style-override="id1-3-2-2-3-2-2-3-1">
                      <text:number>a.</text:number>
                      <text:p text:style-name="al">indien het de voorzitter betreft, informeert deze diens waarnemer en de gemeentesecretaris;</text:p>
                    </text:list-item>
                    <text:list-item text:style-override="id1-3-2-2-3-2-2-3-2">
                      <text:number>b.</text:number>
                      <text:p text:style-name="al">indien het een wethouder betreft informeert deze de voorzitter en gemeentesecretaris;</text:p>
                    </text:list-item>
                    <text:list-item text:style-override="id1-3-2-2-3-2-2-3-3">
                      <text:number>c.</text:number>
                      <text:p text:style-name="al">indien het de gemeentesecretaris betreft informeert deze diens vervanger en de voorzitter;</text:p>
                    </text:list-item>
                  </text:list>
                </text:list-item>
                <text:list-item text:style-override="id1-3-2-2-3-2-3">
                  <text:number>2.</text:number>
                  <text:p text:style-name="al">De afdelingsdirecteuren of specifieke teamleiders vervangen de gemeentesecretaris bij diens afwezigheid, in een door de gemeentesecretaris vast te stellen volgorde. </text:p>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is in de vergadering van het college aanwezig en zorgt binnen de hem opgedragen taak voor een vlot verloop van de vergaderingen van het college.</text:p>
                </text:list-item>
                <text:list-item text:style-override="id1-3-2-2-3-3-3">
                  <text:number>2.</text:number>
                  <text:p text:style-name="al">Het college kan, mede op advies van de gemeentesecretaris, besluiten ambtenaren, (ingehuurde) adviseurs en overige derden voor een (deel van de) vergadering uit te nodigen.</text:p>
                </text:list-item>
                <text:list-item text:style-override="id1-3-2-2-3-3-4">
                  <text:number>3.</text:number>
                  <text:p text:style-name="al">Indien het functioneren van de gemeentesecretaris het onderwerp is van de beraadslagingen of indien een onderwerp wordt besproken waar inhoudelijk door de gemeentesecretaris over is geadviseerd, kan het college de gemeentesecretaris verzoeken de vergadering tijdelijk te verlaten en hem laten vervangen overeenkomstig artikel 6, tweede lid.</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Adviezen, memo’s en andere stukken die voor een vergadering worden geagendeerd, moeten uiterlijk op donderdag vóór die vergadering bij de gemeentesecretaris zijn aangeleverd.</text:p>
                </text:list-item>
                <text:list-item text:style-override="id1-3-2-2-4-2-3">
                  <text:number>2.</text:number>
                  <text:p text:style-name="al">De adviezen moeten zoveel mogelijk zijn afgestemd met het verantwoordelijke lid van het college, tenzij dit procedureel niet haalbaar is of sprake is van meerdere betrokken portefeuillehouders.</text:p>
                </text:list-item>
                <text:list-item text:style-override="id1-3-2-2-4-2-4">
                  <text:number>3.</text:number>
                  <text:p text:style-name="al">De adviezen, memo’s, bijlagen en andere stukken moeten worden aangeleverd via het centrale zaaksysteem.</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stelt deze uiterlijk op vrijdag vóór de reguliere vergadering digitaal aan de leden van het college beschikbaar. </text:p>
                </text:list-item>
                <text:list-item text:style-override="id1-3-2-2-4-3-3">
                  <text:number>2.</text:number>
                  <text:p text:style-name="al">De voorlopige agenda en vergaderstukken zijn na toezending voor de leden van het college digitaal te raadplegen.</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Onderwerpen waarvoor een tijdige agendering op vrijdag overeenkomstig het eerste lid niet mogelijk is, maar waarvoor door spoedeisendheid geen uitstel wenselijk is, kunnen tot kunnen tot een kwartier voor aanvang van de vergadering met een toelichting op de spoedeisendheid bij de gemeentesecretaris aangemeld worden voor agendering. De gemeentesecretaris zet deze stukken vanwege de spoedeisendheid op de agenda. De secretaris informeert de collegeleden hierover hij geeft hierbij de reden aan en een behandeladvies. De voorzitter beslist tijdens de vergadering na raadpleging van de deelnemers of deze stukken behandeld worden.</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0.</text:span> Besluitvorming en stemmingen</text:p>
              <text:list text:style-name="id1-3-2-2-5-2-2">
                <text:list-item text:style-override="id1-3-2-2-5-2-2">
                  <text:number>1.</text:number>
                  <text:p text:style-name="al">Een voorstel wordt zonder stemming aangenomen, tenzij éé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de stem van de voorzitter.</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de stem van de voorzitter.</text:p>
                </text:list-item>
              </text:list>
            </text:section>
            <text:section text:name="artikel_id1-3-2-2-5-3" text:style-name="artikel">
              <text:p text:style-name="artikel_kop_titel"><text:span text:style-name="artikel_kop_label">Artikel</text:span> <text:span text:style-name="artikel_kop_nr">11.</text:span> Besluitvorming zonder bespreking</text:p>
              <text:list text:style-name="id1-3-2-2-5-3-2">
                <text:list-item text:style-override="id1-3-2-2-5-3-2">
                  <text:number>1.</text:number>
                  <text:p text:style-name="al">Adviezen, memo's en overige stukken die overeenkomstig artikel 8 in procedure zijn gebracht kunnen zonder bespreking worden aangenomen als door geen van de collegeleden is aangegeven dat deze voor bespreking in de vergadering geagendeerd moeten worden. </text:p>
                </text:list-item>
                <text:list-item text:style-override="id1-3-2-2-5-3-3">
                  <text:number>2.</text:number>
                  <text:p text:style-name="al">Het besluit op hamerstukken, als bedoeld in het eerste lid, wordt geacht te zijn genomen op het moment dat het laatste collegelid, voorafgaande aan de vergadering, heeft aangegeven dat bespreking niet noodzakelijk is of tijdens de vergadering als het college vaststelt dat bespreking niet noodzakelijk is.</text:p>
                </text:list-item>
                <text:list-item text:style-override="id1-3-2-2-5-3-4">
                  <text:number>3.</text:number>
                  <text:p text:style-name="al">Besluiten als bedoeld in dit artikel worden opgenomen op de besluitenlijst als bedoeld in artikel 13.</text:p>
                </text:list-item>
              </text:list>
            </text:section>
            <text:section text:name="artikel_id1-3-2-2-5-4" text:style-name="artikel">
              <text:p text:style-name="artikel_kop_titel"><text:span text:style-name="artikel_kop_label">Artikel</text:span> <text:span text:style-name="artikel_kop_nr">12.</text:span> Spoedeisende besluitvorming bij ontbreken quorum</text:p>
              <text:list text:style-name="id1-3-2-2-5-4-2">
                <text:list-item text:style-override="id1-3-2-2-5-4-2">
                  <text:number>1.</text:number>
                  <text:p text:style-name="al">Indien het quorum als bedoeld in artikel 5 ontbreekt en sprake is van spoedeisendheid kunnen de wel aanwezig leden/lid onder mandaat de noodzakelijke besluiten nemen. Deze besluiten moeten zoveel mogelijk passend zijn in het bestaande beleid.</text:p>
                </text:list-item>
                <text:list-item text:style-override="id1-3-2-2-5-4-3">
                  <text:number>2.</text:number>
                  <text:p text:style-name="al">Bij besluitvorming ingevolge het eerste lid wordt binnen de praktische grenzen van redelijkheid de betrokken portefeuillehouder te raadplegen.</text:p>
                </text:list-item>
                <text:list-item text:style-override="id1-3-2-2-5-4-4">
                  <text:number>3.</text:number>
                  <text:p text:style-name="al">Bij afwezigheid van de burgemeester en bij besluitvorming ingevolge het eerste lid machtigt de burgemeester de aanwezige wethouders gebruik te maken van zijn bevoegdheden ingevolge artikel 171 Gemeentewet.</text:p>
                </text:list-item>
                <text:list-item text:style-override="id1-3-2-2-5-4-5">
                  <text:number>4.</text:number>
                  <text:p text:style-name="al">In de eerstvolgende reguliere vergadering van het college wordt van de uitoefening van de bevoegdheden ingevolge het eerste en derde lid mededeling gedaan.</text:p>
                </text:list-item>
                <text:list-item text:style-override="id1-3-2-2-5-4-6">
                  <text:number>5.</text:number>
                  <text:p text:style-name="al">Bij de mededeling op basis van het vierde lid krijgen alle collegeleden de mogelijkheid om hun opvatting over het gebruik van de bevoegdheden te geven.</text:p>
                </text:list-item>
              </text:list>
            </text:section>
            <text:section text:name="artikel_id1-3-2-2-5-5" text:style-name="artikel">
              <text:p text:style-name="artikel_kop_titel"><text:span text:style-name="artikel_kop_label">Artikel</text:span> <text:span text:style-name="artikel_kop_nr">13.</text:span> Besluitenlijst </text:p>
              <text:list text:style-name="id1-3-2-2-5-5-2">
                <text:list-item text:style-override="id1-3-2-2-5-5-2">
                  <text:number>1.</text:number>
                  <text:p text:style-name="al">De gemeentesecretaris stelt een besluitenlijst van de vergaderingen van het college op. </text:p>
                </text:list-item>
                <text:list-item text:style-override="id1-3-2-2-5-5-3">
                  <text:number>2.</text:number>
                  <text:p text:style-name="al">In de besluitenlijst staan in ieder geval:</text:p>
                  <text:list text:style-name="id1-3-2-2-5-5-3-3">
                    <text:list-item text:style-override="id1-3-2-2-5-5-3-3-1">
                      <text:number>a.</text:number>
                      <text:p text:style-name="al">de naam van de voorzitter, de andere aanwezige collegeleden en de gemeentesecretaris;</text:p>
                    </text:list-item>
                    <text:list-item text:style-override="id1-3-2-2-5-5-3-3-2">
                      <text:number>b.</text:number>
                      <text:p text:style-name="al">een aantekening van de leden van het college die afwezig waren;</text:p>
                    </text:list-item>
                    <text:list-item text:style-override="id1-3-2-2-5-5-3-3-3">
                      <text:number>c.</text:number>
                      <text:p text:style-name="al">bij het desbetreffende agendapunt, de naam en de hoedanigheid van degene die op grond van artikel 7, tweede lid, aanwezig was; </text:p>
                    </text:list-item>
                    <text:list-item text:style-override="id1-3-2-2-5-5-3-3-4">
                      <text:number>d.</text:number>
                      <text:p text:style-name="al">een formulering van de door het college genomen besluiten;</text:p>
                    </text:list-item>
                    <text:list-item text:style-override="id1-3-2-2-5-5-3-3-5">
                      <text:number>e.</text:number>
                      <text:p text:style-name="al">stemverhoudingen bij het desbetreffende agendapunt indien een lid van het college hierom vraagt;</text:p>
                    </text:list-item>
                    <text:list-item text:style-override="id1-3-2-2-5-5-3-3-6">
                      <text:number>f.</text:number>
                      <text:p text:style-name="al">indien een lid van het college hiertoe verzoekt, wordt aantekening gemaakt dat deze heeft tegengestemd;</text:p>
                    </text:list-item>
                    <text:list-item text:style-override="id1-3-2-2-5-5-3-3-7">
                      <text:number>g.</text:number>
                      <text:p text:style-name="al">indien de gemeentesecretaris hiertoe verzoekt wordt aantekening gemaakt van zijn advies. Deze aantekening komt niet in de besluitenlijst, maar wordt toegevoegd aan het zaakdossier.</text:p>
                    </text:list-item>
                  </text:list>
                </text:list-item>
                <text:list-item text:style-override="id1-3-2-2-5-5-4">
                  <text:number>3.</text:number>
                  <text:p text:style-name="al">De besluitenlijst wordt in de eerstvolgende reguliere vergadering vastgesteld. </text:p>
                </text:list-item>
                <text:list-item text:style-override="id1-3-2-2-5-5-5">
                  <text:number>4.</text:number>
                  <text:p text:style-name="al">Van besluiten genomen tijdens het reces wordt een apart overzicht opgesteld. Deze besluiten worden opgenomen in de besluitenlijst van de eerstvolgende reguliere vergadering na de desbetreffende recesperiode.</text:p>
                </text:list-item>
                <text:list-item text:style-override="id1-3-2-2-5-5-6">
                  <text:number>5.</text:number>
                  <text:p text:style-name="al">Voor zover de aard en de inhoud van de besluitvorming zich daar niet tegen verzet, wordt de vastgestelde besluitenlijst zo spoedig mogelijk via de griffie aan de raad gestuurd. </text:p>
                </text:list-item>
                <text:list-item text:style-override="id1-3-2-2-5-5-7">
                  <text:number>6.</text:number>
                  <text:p text:style-name="al">Nadat de besluitenlijst aan de raad is gestuurd, wordt deze openbaar gemaakt door plaatsing op de gemeentelijke website. Dit gebeurt in principe op de eerstkomende donderdag.</text:p>
                </text:list-item>
              </text:list>
            </text:section>
            <text:section text:name="artikel_id1-3-2-2-5-6" text:style-name="artikel">
              <text:p text:style-name="artikel_kop_titel"><text:span text:style-name="artikel_kop_label">Artikel</text:span> <text:span text:style-name="artikel_kop_nr">14.</text:span> Mandaat </text:p>
              <text:list text:style-name="id1-3-2-2-5-6-2">
                <text:list-item text:style-override="id1-3-2-2-5-6-2">
                  <text:number>1.</text:number>
                  <text:p text:style-name="al">Portefeuillehouders zijn gemandateerd om namens het college antwoorden te verstrekken aan commissie- en raadsleden in de volgende situaties:</text:p>
                  <text:list text:style-name="id1-3-2-2-5-6-2-3">
                    <text:list-item text:style-override="id1-3-2-2-5-6-2-3-1">
                      <text:number>a.</text:number>
                      <text:p text:style-name="al">Beantwoording van vragen die bekend zijn als ‘technische’ vragen die in de praktijk vaak kort voorafgaand aan een raads- of commissievergadering worden gesteld;</text:p>
                    </text:list-item>
                    <text:list-item text:style-override="id1-3-2-2-5-6-2-3-2">
                      <text:number>b.</text:number>
                      <text:p text:style-name="al">beantwoording van vragen die gesteld zijn tijdens een raads- of commissievergadering en de portefeuillehouder heeft toegezegd daar met een schriftelijke beantwoording later op terug te komen;</text:p>
                    </text:list-item>
                  </text:list>
                </text:list-item>
                <text:list-item text:style-override="id1-3-2-2-5-6-3">
                  <text:number>2.</text:number>
                  <text:p text:style-name="al">Bij het gebruik maken van het mandaat als bedoeld in het eerste lid hanteert de portefeuillehouder bij de beantwoording de lijn van het bestaande beleid, het vastgestelde collegebesluit of de in het college gevoerde dialoog daarover.</text:p>
                </text:list-item>
                <text:list-item text:style-override="id1-3-2-2-5-6-4">
                  <text:number>3.</text:number>
                  <text:p text:style-name="al">Als de portefeuillehouder aangeeft over de beantwoording afstemming te willen in het college, dan wordt daar gehoor aan gegeven.</text:p>
                </text:list-item>
                <text:list-item text:style-override="id1-3-2-2-5-6-5">
                  <text:number>4.</text:number>
                  <text:p text:style-name="al">Portefeuillehouders zijn gemandateerd om namens het college tekstuele aanpassingen te doen op in het college vastgestelde teksten op een zodanige wijze dat de lijn die is vastgesteld, het proces, de bandbreedte van het onderwerp en de omvang van toezeggingen en verplichtingen geen beleidsmatige of financiële consequenties heeft. </text:p>
                </text:list-item>
              </text:list>
            </text:section>
            <text:section text:name="artikel_id1-3-2-2-5-7" text:style-name="artikel">
              <text:p text:style-name="artikel_kop_titel"><text:span text:style-name="artikel_kop_label">Artikel</text:span> <text:span text:style-name="artikel_kop_nr">15.</text:span> Geheimhouding</text:p>
              <text:list text:style-name="id1-3-2-2-5-7-2">
                <text:list-item text:style-override="id1-3-2-2-5-7-2">
                  <text:number>1.</text:number>
                  <text:p text:style-name="al">Met inachtneming van artikel 87 Gemeentewet kan het college geheimhouding opleggen op grond van een belang genoemd in artikel 5.1 van de Woo over de informatie die bij het college berust.</text:p>
                </text:list-item>
                <text:list-item text:style-override="id1-3-2-2-5-7-3">
                  <text:number>2.</text:number>
                  <text:p text:style-name="al">Het college kan besluiten het advies en bijlagen onder geheimhouding te behandelen en dat advies te plaatsen op een geheime agenda en na besluitvorming op een geheime besluitenlijst. Als sprake is van een geheime agenda en/of besluitenlijst geldt hiervoor ook de geheimhoudingsplicht ex artikel 87 Gemeentewet.</text:p>
                </text:list-item>
                <text:list-item text:style-override="id1-3-2-2-5-7-4">
                  <text:number>3.</text:number>
                  <text:p text:style-name="al">Als de burgemeester of een commissie op grond van een belang genoemd in artikel 5.1 van de Woo geheimhouding heeft opgelegd, kan hij deze informatie delen met het college.</text:p>
                </text:list-item>
                <text:list-item text:style-override="id1-3-2-2-5-7-5">
                  <text:number>4.</text:number>
                  <text:p text:style-name="al">Bij de oplegging van de geheimhouding wordt zo mogelijk bepaald per wanneer die geheimhouding is opgeven.</text:p>
                </text:list-item>
                <text:list-item text:style-override="id1-3-2-2-5-7-6">
                  <text:number>5.</text:number>
                  <text:p text:style-name="al">Bij het delen van informatie onder geheimhouding met de gemeenteraad of een commissie geldt aanvullend op de wettelijke voorschriften de bepalingen die voortvloeiende uit de Verordening delen van informatie onder geheimhouding Midden-Delfland 2023.</text:p>
                </text:list-item>
                <text:list-item text:style-override="id1-3-2-2-5-7-7">
                  <text:number>6.</text:number>
                  <text:p text:style-name="al">Een verplichting tot geheimhouding wordt vermeld op alle stukken waar die geheimhouding is opgelegd. Als dit niet fysiek mogelijk is, wordt de geheimhouding op een andere passende wijze bekend gemaakt. Van het opleggen van geheimhouding wordt aantekening gemaakt in het zaakdossier.</text:p>
                </text:list-item>
              </text:list>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6.</text:span> Uitleg reglement</text:p>
              <text:p text:style-name="al">In gevallen waarin dit reglement niet voorziet of bij twijfel over de toepassing van het reglement, beslist het college hierover op voorstel van de voorzitter.</text:p>
            </text:section>
            <text:section text:name="artikel_id1-3-2-2-6-3" text:style-name="artikel">
              <text:p text:style-name="artikel_kop_titel"><text:span text:style-name="artikel_kop_label">Artikel</text:span> <text:span text:style-name="artikel_kop_nr">17.</text:span> Intrekking oude reglement </text:p>
              <text:p text:style-name="al">Het Reglement van orde college van burgemeester en wethouders Midden-Delfland 2024, versie 2, wordt ingetrokken.</text:p>
            </text:section>
            <text:section text:name="artikel_id1-3-2-2-6-4" text:style-name="artikel">
              <text:p text:style-name="artikel_kop_titel"><text:span text:style-name="artikel_kop_label">Artikel</text:span> <text:span text:style-name="artikel_kop_nr">18.</text:span> Inwerkingtreding en citeertitel</text:p>
              <text:list text:style-name="id1-3-2-2-6-4-2">
                <text:list-item text:style-override="id1-3-2-2-6-4-2">
                  <text:number>1.</text:number>
                  <text:p text:style-name="al">Dit reglement treedt in werking op 20 mei 2026.</text:p>
                </text:list-item>
                <text:list-item text:style-override="id1-3-2-2-6-4-3">
                  <text:number>2.</text:number>
                  <text:p text:style-name="al">Dit reglement wordt aangehaald als: Reglement van orde van het college van burgemeester en wethouders van Midden-Delfland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20 mei 2026</text:span></text:p>
          </text:section>
          <text:section text:name="ondertekening_id1-3-2-3-2">
            <text:p><text:span text:style-name="functie"/></text:p>
            <text:p><text:span text:style-name="functie">De burgemeester, </text:span></text:p>
            <text:p><text:span text:style-name="functie">F.I. Noordermeer-Van Slageren </text:span></text:p>
          </text:section>
          <text:section text:name="ondertekening_id1-3-2-3-3">
            <text:p><text:span text:style-name="functie"/></text:p>
            <text:p><text:span text:style-name="functie">De secretaris,</text:span></text:p>
            <text:p><text:span text:style-name="functie">M.A.I. Born</text:span></text:p>
          </text:section>
        </text:section>
        <text:section text:name="nota-toelichting_id1-3-2-4" text:style-name="nota-toelichting">
          <text:p text:style-name="artikel_kop_titel"><text:span text:style-name="label"/> </text:p>
          <text:p text:style-name="al">Dit reglement van orde is overeenkomstig artikel 52 Gemeentewet aan de gemeenteraad toegezonden.</text:p>
          <text:p text:style-name="al"/>
          <text:p text:style-name="al">
          <text:span text:style-name="nadrukvet">
            <text:span text:style-name="nadrukondlijn">Algemene toelichting</text:span>
          </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Dit reglement is gebaseerd op het model van de Vereniging Nederlandse Gemeenten (VNG). Waar een Midden-Delflandse aanvulling of andere wijzigingen ten opzichte van dat landelijk model is doorgevoerd, is dat bij de artikelsgewijze toelichting vermeld.</text:p>
          <text:p text:style-name="al"/>
          <text:p text:style-name="al">
          <text:span text:style-name="nadrukvet">
            <text:span text:style-name="nadrukondlijn">Artikelsgewijze toelichting</text:span>
          </text:span>
        </text:p>
          <text:p text:style-name="al"/>
          <text:p text:style-name="al">
          <text:span text:style-name="nadrukvet">Hoofdstuk 1</text:span>
          <text:span text:style-name="nadrukvet">Algemene bepalingen</text:span>
        </text:p>
          <text:p text:style-name="al">
          <text:span text:style-name="nadrukvet">Artikel 1.</text:span>
          <text:span text:style-name="nadrukvet">Definities</text:span>
        </text:p>
          <text:p text:style-name="al">Deze definities behoeven geen toelichting.</text:p>
          <text:p text:style-name="al">Ten opzichte van het model zijn toegevoegd reces (relatie artikel 3 vergaderplanning), portefeuillehouder (relatie artikel 14 mandaat) en Woo (relatie openbaarheid en geheimhouding artikel 15).</text:p>
          <text:p text:style-name="al"/>
          <text:p text:style-name="al">
          <text:span text:style-name="nadrukvet">Hoofdstuk 2</text:span>
          <text:span text:style-name="nadrukvet">Verdeling van werkzaamheden en vergaderingen</text:span>
        </text:p>
          <text:p text:style-name="al">
          <text:span text:style-name="nadrukvet">Artikel 2.</text:span>
          <text:span text:style-name="nadrukvet">Verdeling werkzaamheden en vervanging </text:span>
        </text:p>
          <text:p text:style-name="al">
          <text:span text:style-name="nadrukcur">Eerste lid</text:span> Tijdens het zogenaamde constituerend beraad, de eerste vergadering van het college direct na de raadsvergadering waarin de wethouders zijn benoemd, bepaalt het college formeel welke portefeuilles elk lid van het college heeft en waar elk lid van het college dus voor verantwoordelijk is. In de praktijk wordt hierbij meestal de verdeling gehanteerd die is opgenomen in een coalitieakkoord, waarbij een nadere precisiesering binnen de portefeuilleverdeling wordt toegepast. </text:p>
          <text:p text:style-name="al">D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text:p>
          <text:p text:style-name="al">Verder is van belang (tweede lid) dat, naast de verdeling van de werkzaamheden, dit artikel er ook in voorziet dat het college afspraken maakt over de onderlinge vervanging. Ook als het op de waarneming van de burgemeester op grond van artikel 77 van de Gemeentewet aankomt.</text:p>
          <text:p text:style-name="al">Toegevoegd is een derde lid waarin afspraken over de melding van verhindering zijn vastgelegd. Dit om te voorkomen dat misverstanden ontstaan of dat het quorum (artikel 5) zou ontbreken.</text:p>
          <text:p text:style-name="al"/>
          <text:p text:style-name="al">
          <text:span text:style-name="nadrukvet">Artikel 3.</text:span>
          <text:span text:style-name="nadrukvet">Dag en plaats van de vergaderingen </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Toegevoegd aan het VNG-model is een bepaling dat geen vergaderingen tijdens het reces en algemeen erkende feestdagen plaatsvinden.</text:p>
          <text:p text:style-name="al">Het tweede lid biedt het college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text:p>
          <text:p text:style-name="al">Aan het model-VNG zijn de leden 3 en 4 toegevoegd. Hierin is het proces geregeld hoe de periode van het reces wordt vastgesteld en intern bekend gemaakt.</text:p>
          <text:p text:style-name="al"/>
          <text:p text:style-name="al">
          <text:span text:style-name="nadrukvet">Artikel 4.</text:span>
          <text:span text:style-name="nadrukvet">Extra vergaderingen </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text:p>
          <text:p text:style-name="al">Toegevoegd aan het eerste lid is dat de voorzitter beslist of en wanneer een extra vergadering plaatsvindt. De voorzitter kan dit gebruiken als het plannen van een extra collegevergadering praktisch niet haalbaar is of als het onderwerp niet zwaar genoeg is om de andere leden bij elkaar te roepen. Andere leden van het college kunnen hun agendapunt dan ook inbrengen binnen het reguliere vergaderschema.</text:p>
          <text:p text:style-name="al">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text:span>
          <text:span text:style-name="nadrukvet">Quorum en opnieuw belegde vergaderingen </text:span>
        </text:p>
          <text:p text:style-name="al">Aan de titel van dit artikel is het woord ‘quorum’ toegevoegd om te verduidelijken dat een nieuwe vergadering belegd moet worden als dit quorum niet aanwezig is. Het college kan op grond van artikel 56, eerste lid, van de Gemeentewet alleen vergaderen en besluiten nemen als ten minste de helft van het aantal leden van het college bij de vergadering aanwezig is (quorum). Als dit niet het geval is, maar er wel een noodzaak is om bepaalde onderwerpen te bespreken of bepaalde besluiten te nemen, dan kan de burgemeester op grond van artikel 56, tweede lid, van de Gemeentewet een nieuwe vergadering beleggen. Tijdens die vergadering kan het college ook met minder dan de helft van het aantal leden vergaderen en besluiten nemen.</text:p>
          <text:p text:style-name="al">In dit artikel is vastgelegd dat vanaf het tijdstip waarop de oorspronkelijke vergadering had moeten plaatsvinden, een bepaald aantal uur moet zijn verstreken. Dit om misbruik van de procedure uit de Gemeentewet te voorkomen. Gekozen is voor 24 uur om voortgang in de besluitvorming en uitvoering te behouden. Bij een langere periode volgt de reguliere vergadering dan heel kort op de opnieuw belegde vergadering. </text:p>
          <text:p text:style-name="al">Verder staat er in dit artikel hoe de procedure voor het beleggen van de nieuwe vergadering eruit 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 </text:p>
          <text:p text:style-name="al"/>
          <text:p text:style-name="al">
          <text:span text:style-name="nadrukvet">Hoofdstuk 3</text:span>
          <text:span text:style-name="nadrukvet">Verhindering, ontstentenis en ondersteuning</text:span>
        </text:p>
          <text:p text:style-name="al">
          <text:span text:style-name="nadrukvet">Artikel 6.</text:span>
          <text:span text:style-name="nadrukvet">Verhindering en ontstentenis </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Toegevoegd is een tweede lid over de vervanging van de gemeentesecretaris. Hiermee is invulling gegeven aan artikel 106 Gemeentewet, waarin is bepaald dat het college de vervanging van deze functionaris moet regelen. Hiermee is geen apart besluit meer noodzakelijk en kunnen de afdelingsdirecteuren en specifieke teamleiders de gemeentesecretaris vervangen.</text:p>
          <text:p text:style-name="al">De volgorde betreft: afdelingsdirecteur S&amp;D, afdelingsdirecteur bedrijfsvoering, afdelingsdirecteur LWE, teamleider Financiën, teamleider P&amp;O, teamleider beleid (S&amp;D)</text:p>
          <text:p text:style-name="al"/>
          <text:p text:style-name="al">
          <text:span text:style-name="nadrukvet">Artikel 7.</text:span>
          <text:span text:style-name="nadrukvet">Ambtelijke ondersteuning en deelname van derden aan vergadering </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text:p>
          <text:p text:style-name="al">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text:p>
          <text:p text:style-name="al">Toegevoegd is aan het tweede lid dat de gemeentesecretaris een adviesrol kan vervullen bij het uitnodigen van medewerkers en (externe) adviseurs. Met het benoemen van deze formele rol is de gemeentesecretaris dan beter in staat om zijn ondersteunende rol van het college in te vullen als het voor de besluitvorming wenselijk is. </text:p>
          <text:p text:style-name="al">Tevens is een derde lid toegevoegd waarin de mogelijkheid is opgenomen dat het college besluit de gemeentesecretaris voor één agendapunt te vervangen. Dit betreft dan onderwerpen waarbij hij mogelijk niet optimaal in staat is om zijn adviesrol richting het college in te vullen.</text:p>
          <text:p text:style-name="al"/>
          <text:p text:style-name="al">
          <text:span text:style-name="nadrukvet">Hoofdstuk 4</text:span>
          <text:span text:style-name="nadrukvet">Voorbereiding vergaderingen</text:span>
        </text:p>
          <text:p text:style-name="al">
          <text:span text:style-name="nadrukvet">Artikel 8.</text:span>
          <text:span text:style-name="nadrukvet">Aanlevering van voorstellen en andere stukken</text:span>
        </text:p>
          <text:p text:style-name="al">Dit is optioneel artikel uit het VNG-model dat is overgenomen. De benaming “voorstellen” is gewijzigd in de meer zuivere vorm van “adviezen” en een toevoeging van “memo's”. Van een memo wordt regelmatig gebruik gemaakt om het college te informeren over de voortgang van bepaalde zaken en bij annotaties van bestuurlijke overleggen.</text:p>
          <text:p text:style-name="al">Dit artikel bevat de procedure voor het aanleveren van voorstellen en andere stukken voor de vergaderingen van het college. Via het Zaaksysteem kunnen vergaderstukken de hele week digitaal worden aangeleverd. Voor bespreking en besluitvorming op de dinsdag moeten de stukken digitaal uiterlijk de donderdag daarvoor om 13.00 uur digitaal zijn overgezet naar de gemeentesecretaris.</text:p>
          <text:p text:style-name="al">In het tweede lid is het uitgangspunt opgenomen dat de adviezen zijn afgestemd met de portefeuillehouder. Hiermee kan dit collegelid het meest optimaal invulling geven aan de verantwoordelijkheid van de portefeuille die op basis van artikel 2 is toegewezen.</text:p>
          <text:p text:style-name="al">Tenslotte is een derde lid toegevoegd. Hierin is bepaald dat stukken voor de vergadering via het Zaaksysteem worden aangeleverd. </text:p>
          <text:p text:style-name="al"/>
          <text:p text:style-name="al">
          <text:span text:style-name="nadrukvet">Artikel 9.</text:span>
          <text:span text:style-name="nadrukvet">Agenda </text:span>
        </text:p>
          <text:p text:style-name="al">In dit artikel is de procedure rond het versturen van de agenda voor het aanleveren van voorstellen en andere stukken opgenomen.</text:p>
          <text:p text:style-name="al">In de uitwerking van de leden 1 tot en met 4 is aan het model-VNG nader invulling gegeven aan de Midden-Delflandse situatie. Vanuit het werken met het Zaaksysteem is opgenomen dat de voorlopige agenda en stukken digitaal beschikbaar zijn op vrijdag voorafgaand aan de reguliere vergadering op dinsdag.</text:p>
          <text:p text:style-name="al">Aan het model is een vierde/vijfde lid toegevoegd waarin is geregeld dat tot en met 9.00 uur op de dinsdag van de reguliere vergadering stukken aan de voorlopige agenda kunnen worden toegevoegd. In die situatie moet dan wel sprake zijn van spoedeisendheid. Behandeling kan alleen plaatsvinden als de voorzitter dit tijdens de vergadering besluit.</text:p>
          <text:p text:style-name="al"/>
          <text:p text:style-name="al">
          <text:span text:style-name="nadrukvet">Hoofdstuk 5</text:span>
          <text:span text:style-name="nadrukvet">Besluitvorming en verslaglegging</text:span>
        </text:p>
          <text:p text:style-name="al">
          <text:span text:style-name="nadrukvet">Artikel 10.</text:span>
          <text:span text:style-name="nadrukvet">Besluitvorming en stemmingen </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text:p>
          <text:p text:style-name="al">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Ten opzichte van het model VNG is opgenomen dat bij het staken van de stemmen tijdens de herstemming de stem van de voorzitter beslist. Alternatief is het lot. Vanuit een bestuurlijke toekomstbestendigheid en wettelijke taken van de burgemeester ligt het meer voor de hand om een bewuste keuze maken en de uitslag niet afhankelijk te laten zijn van het lot. </text:p>
          <text:p text:style-name="al"/>
          <text:p text:style-name="al">
          <text:span text:style-name="nadrukvet">Artikel 11.</text:span>
          <text:span text:style-name="nadrukvet">Besluitvorming zonder bespreking</text:span>
        </text:p>
          <text:p text:style-name="al">Op grond van artikel 9 stelt de gemeentesecretaris een voorlopige agenda op en zorgt ervoor dat de stukken digitaal te raadplegen zijn. Vervolgens kunnen de collegeleden aangeven welke stukken besproken moeten worden en bij welke dat niet noodzakelijk is. Stukken waar dan geen bespreking op noodzakelijk is, zijn met de regeling in dit artikel dan bij de vaststelling van de agenda direct ook vastgesteld zonder bespreking. </text:p>
          <text:p text:style-name="al">Die besluiten gelden dan als hamerstuk. Het besluit op hamerstukken is een onlosmakelijk onderdeel van de besluitenlijst van artikel 13. Het werken met hamerstukken bevordert een efficiënt vergaderverloop en de uitvoering kan eerder door de organisatie opgepakt worden. Dit proces mag niet verward worden met een ‘parafenbesluit’. Dat is een niet overgenomen facultatief artikel uit het model VNG. In de praktijk zou dit inhouden dat op ieder moment van de week stukken aangeboden worden en bij een akkoord van alle collegeleden buiten de vergadering vastgesteld zijn. Een parafenbesluit wordt bij voorkeur alleen gebruikt bij spoedeisende zaken. Dit sluit aan op het uitgangspunt van de Gemeentewet dat besluitvorming tijdens de vergadering plaatsvindt.</text:p>
          <text:p text:style-name="al"/>
          <text:p text:style-name="al">
          <text:span text:style-name="nadrukvet">Artikel 12.</text:span>
          <text:span text:style-name="nadrukvet">Spoedeisende besluitvorming bij ontbreken quorum</text:span>
        </text:p>
          <text:p text:style-name="al">Het werken op basis van dit artikel is al langer gebruikelijk en toegevoegd aan het model van de VNG. Bij het ontbreken van een quorum kan een situatie ontstaan dat een besluit noodzakelijk is en geen enkel uitstel kan hebben. Hierbij kan gedacht worden aan juridische procedures met harde termijnen, gemaakte afspraken met derden of overige en privaatrechtelijke handelingen (onderhandelingstermijnen, notariële afspraken). Dit artikel geeft een mandaat met procesafspraken voor de aanwezige collegeleden over het traject van de besluitvorming.</text:p>
          <text:p text:style-name="al">Procedureel is vastgelegd als van deze bijzondere besluitvormingsprocedure gebruik wordt gemaakt dit voor de archivering wordt opgenomen in het Zaaksysteem. Tevens wordt deze vorm van besluitvorming medegedeeld in de eerstvolgende reguliere collegevergadering. Desgewenst kunnen het proces en de uitkomst nog besproken worden.</text:p>
          <text:p text:style-name="al"/>
          <text:p text:style-name="al">
          <text:span text:style-name="nadrukvet">Artikel 13.</text:span>
          <text:span text:style-name="nadrukvet">Besluitenlijst</text:span>
        </text:p>
          <text:p text:style-name="al">Ten opzichte van het model VNG is het artikel over het ‘verslag’ vervallen. Van de collegevergaderingen wordt geen verslag opgesteld. Deze werkwijze past binnen de plicht van artikel 60, derde lid Gemeentewet waarin alleen een besluitenlijst is verplicht is gesteld. Vervolgens zijn in het tweede lid de onderwerpen genoemd die op de besluitenlijst worden vermeld.</text:p>
          <text:p text:style-name="al">Basis van de besluitvorming is collegiaal bestuur. Indien sprake is van een niet unanieme besluitvorming kan op basis van het tweede lid onder f een aantekening gemaakt worden. Die aantekening is geen onderdeel van de besluitenlijst, maar wordt wel opgenomen gearchiveerd in het Zaaksysteem.</text:p>
          <text:p text:style-name="al">Aan het model artikel is een vierde lid toegevoegd. Hierin is vastgesteld hoe de besluitvorming tijdens het reces wordt verwerkt op de besluitenlijst. </text:p>
          <text:p text:style-name="al">In het vijfde en zesde lid is geregeld hoe de vastgestelde besluitenlijst openbaar wordt gemaakt. Dit wordt gedaan door toezending aan de gemeenteraad en publicatie op de website.</text:p>
          <text:p text:style-name="al"/>
          <text:p text:style-name="al">
          <text:span text:style-name="nadrukvet">Artikel 14.</text:span>
          <text:span text:style-name="nadrukvet">Mandaat</text:span>
        </text:p>
          <text:p text:style-name="al">Dit artikel is toegevoegd aan het model VNG. Reden hiervan is om op een praktische wijze invulling te kunnen geven aan de procesafspraken met de gemeenteraad. Bij het beantwoorden van technische vragen geldt een grote tijdsdruk die niet aansluit op het proces van aanlevering van stukken en het opstellen van een voorlopige agenda op basis van de artikelen 8 en 9. Technische vragen zijn meestal op maandagochtend bekend en dienen dinsdagmiddag beantwoord te zijn. Voor de politiek-inhoudelijke vragen geeft artikel 42 van het Reglement van Orde van de gemeenteraad een langere behandeltijd van 30 dagen, met uitstelmogelijkheden. Deze termijnen bieden wel de mogelijkheid tot een reguliere behandeling.</text:p>
          <text:p text:style-name="al">Bij de beantwoording van de a-politieke technische vragen geldt in mindere mate dat deze afstemming nodig hebben binnen het uitgangspunt van collegiaal bestuur. Daarom is in het eerste lid van dit artikel een mandaat toegekend aan de portefeuillehouder. Deze kan dan met ondersteuning vanuit de ambtelijke organisatie zorgdragen voor beantwoording. Die beantwoording kan dan buiten de collegevergadering om tijdig worden aangeleverd bij de griffie.</text:p>
          <text:p text:style-name="al">Het tweede lid geeft richting aan de ruimte waar binnen de beantwoording kan plaatsvinden. Hiermee wordt het uitgangspunt van collegiaal bestuur zoveel als mogelijk is geborgd. Mocht de portefeuillehouder afstemming wenselijk of noodzakelijk vinden, kan deze dat alsnog op basis van het derde lid houden.</text:p>
          <text:p text:style-name="al">Het vierde lid geeft een vergelijkbaar mandaat, maar dan gericht op uitgaande correspondentie. In de praktijk heeft in die situaties de collegiale besluitvorming op de reguliere wijze plaatsgevonden in het college. Hierbij kan het wenselijk zijn de concrete formulering van bepaalde zinnen of tekstgedeelten iets aan te passen, zonder dat de essentie wijzigt. De portefeuillehouder heeft daarbij dan een mandaat om dit te verwerken. Dit vergroot de efficiency doordat een besluit dan sneller uitgevoerd kan worden en niet wordt verdaagd naar een volgende reguliere vergadering. Doordat vanuit het Zaaksysteem wordt gewerkt blijft het proces transparant doordat in de archivering ook zichtbaar is welke wijzigingen zijn verwerkt.</text:p>
          <text:p text:style-name="al"/>
          <text:p text:style-name="al">
          <text:span text:style-name="nadrukvet">Artikel 15.</text:span>
          <text:span text:style-name="nadrukvet">Geheimhouding</text:span>
        </text:p>
          <text:p text:style-name="al">Dit artikel is een toevoeging aan het model VNG. Het beschrijft het proces hoe in voorkomende situaties geheimhouding wordt opgelegd. Opname in het Reglement van Orde is wenselijk om ook dit proces transparant te laten verlopen. Hierbij blijven de doelen van de Woo gehanteerd worden vanuit het gemeentelijk en ook wettelijk uitgangspunt: openbaar, tenzij.. . </text:p>
          <text:p text:style-name="al">Het opleggen van geheimhouding wordt vastgelegd in het Zaaksysteem. Dit is een logische processtap, daar de documenten ook via het Zaaksysteem voor besluitvorming worden aangemeld. </text:p>
          <text:p text:style-name="al">In de processtappen van het Zaaksysteem is eveneens het ‘vier-ogen-principe’ vastgelegd. De behandelend ambtenaar draagt er zorg voor dat bij het opleggen van geheimhouding voor stukken van de gemeenteraad de aanlevering plaatsvindt op basis van de Algemene Verordening Gegevensbescherming (AVG).</text:p>
          <text:p text:style-name="al"/>
          <text:p text:style-name="al">
          <text:span text:style-name="nadrukvet">Hoofdstuk 7</text:span>
          <text:span text:style-name="nadrukvet">Slotbepalingen</text:span>
        </text:p>
          <text:p text:style-name="al">
          <text:span text:style-name="nadrukvet">Artikel 16.</text:span>
          <text:span text:style-name="nadrukvet">Uitleg reglement</text:span>
        </text:p>
          <text:p text:style-name="al">Dit artikel behoeft geen toelichting.</text:p>
          <text:p text:style-name="al"/>
          <text:p text:style-name="al">
          <text:span text:style-name="nadrukvet">Artikel 17.</text:span>
          <text:span text:style-name="nadrukvet">Intrekking oude reglement</text:span>
        </text:p>
          <text:p text:style-name="al">Dit artikel behoeft geen toelichting.</text:p>
          <text:p text:style-name="al"/>
          <text:p text:style-name="al">
          <text:span text:style-name="nadrukvet">Artikel 18.</text:span>
          <text:span text:style-name="nadrukvet">Inwerkingtreding en citeertitel </text:span>
        </text:p>
          <text:p text:style-name="al">Dit artikel behoeft geen toelichting.</text:p>
          <text:p text:style-name="al"/>
          <text:p text:style-name="al">Op basis van artikel 52 Gemeentewet wordt het Reglement van Orde van het college aan de gemeenteraad worden gezonden. Tevens wordt het reglement opgenomen in het Gemeentebla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253979</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979</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979</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Midden-Delfland</meta:user-defined>
    <meta:user-defined meta:name="OVERHEID.Informatietype/DC.type">officiële publicatie</meta:user-defined>
    <meta:user-defined meta:name="OVERHEIDop.Rubriek/DC.type">beleidsregel</meta:user-defined>
    <meta:user-defined meta:name="OVERHEID.Gemeente/DCTERMS.publisher">Midden-Delfland</meta:user-defined>
    <meta:user-defined meta:name="OVERHEID.Gemeente/OVERHEID.authority">Midden-Delfland</meta:user-defined>
    <meta:user-defined meta:name="OVERHEID.TaxonomieBeleidsagendaDecentraal/OVERHEID.category">Bestuur | Organisatie en beleid</meta:user-defined>
    <meta:user-defined meta:name="DC.source">artikel 52 van de Gemeentewet]|[https://wetten.overheid.nl/BWBR0005416/2017-01-01?g=2017-01-01&amp;z=2017-01-01#TiteldeelII_HoofdstukIII_Artikel52</meta:user-defined>
    <meta:user-defined meta:name="OVERHEIDop.referentienummer">1005767</meta:user-defined>
    <meta:user-defined meta:name="DCTERMS.alternative">Reglement van orde van het college van burgemeester en wethouders van Midden-Delfland 2026</meta:user-defined>
    <dc:language>nl</dc:language>
    <meta:user-defined meta:name="OVERHEIDop.locatietype/OVERHEIDop.gebiedsmarkering">Gemeente</meta:user-defined>
    <meta:user-defined meta:name="DC.title">Reglement van orde van het college van burgemeester en wethouders van Midden-Delfland 2026 houdende bepalingen over de vergaderingen en werkzaamheden van het college van Midden-Delfland</meta:user-defined>
    <meta:user-defined meta:name="DCTERMS.W3CDTF/DCTERMS.available">2026-05-29</meta:user-defined>
    <meta:user-defined meta:name="DCTERMS.W3CDTF/OVERHEIDop.jaargang">2026</meta:user-defined>
    <meta:user-defined meta:name="OVERHEIDop.publicationIssue">253979</meta:user-defined>
    <meta:user-defined meta:name="OVERHEIDop.betreftRegeling">CVDR762212_1</meta:user-defined>
    <meta:user-defined meta:name="xs:date/OVERHEIDop.startdatum">2026-05-30</meta:user-defined>
    <meta:user-defined meta:name="OVERHEIDop.GmbID/DC.identifier">gmb-2026-253979</meta:user-defined>
    <meta:user-defined meta:name="OVERHEIDop.versieInformatie"/>
  </office:meta>
</office:document-meta>
</file>